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8B000002584EAF4679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iberation Serif" svg:font-family="'Liberation Serif'" style:font-family-generic="roman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  <style:font-face style:name="gg sans" svg:font-family="'gg sans', 'Noto Sans', 'Helvetica Neue', Helvetica, Arial, sans-serif"/>
  </office:font-face-decls>
  <office:automatic-styles>
    <style:style style:name="Tabelle4" style:family="table">
      <style:table-properties style:width="200.03mm" fo:break-before="page" table:align="margins"/>
    </style:style>
    <style:style style:name="Tabelle4.A" style:family="table-column">
      <style:table-column-properties style:column-width="18.86mm" style:rel-column-width="6175*"/>
    </style:style>
    <style:style style:name="Tabelle4.B" style:family="table-column">
      <style:table-column-properties style:column-width="17.67mm" style:rel-column-width="5791*"/>
    </style:style>
    <style:style style:name="Tabelle4.C" style:family="table-column">
      <style:table-column-properties style:column-width="25.14mm" style:rel-column-width="8237*"/>
    </style:style>
    <style:style style:name="Tabelle4.D" style:family="table-column">
      <style:table-column-properties style:column-width="27.27mm" style:rel-column-width="8937*"/>
    </style:style>
    <style:style style:name="Tabelle4.E" style:family="table-column">
      <style:table-column-properties style:column-width="16.14mm" style:rel-column-width="5286*"/>
    </style:style>
    <style:style style:name="Tabelle4.F" style:family="table-column">
      <style:table-column-properties style:column-width="22.79mm" style:rel-column-width="7464*"/>
    </style:style>
    <style:style style:name="Tabelle4.G" style:family="table-column">
      <style:table-column-properties style:column-width="20.58mm" style:rel-column-width="6746*"/>
    </style:style>
    <style:style style:name="Tabelle4.H" style:family="table-column">
      <style:table-column-properties style:column-width="33.71mm" style:rel-column-width="11042*"/>
    </style:style>
    <style:style style:name="Tabelle4.I" style:family="table-column">
      <style:table-column-properties style:column-width="17.87mm" style:rel-column-width="5857*"/>
    </style:style>
    <style:style style:name="Tabelle4.A1" style:family="table-cell">
      <style:table-cell-properties fo:padding="0.97mm" fo:border-left="0.5pt solid #000000" fo:border-right="none" fo:border-top="0.5pt solid #000000" fo:border-bottom="0.5pt solid #000000"/>
    </style:style>
    <style:style style:name="Tabelle4.I1" style:family="table-cell">
      <style:table-cell-properties fo:padding="0.97mm" fo:border="0.5pt solid #000000"/>
    </style:style>
    <style:style style:name="Tabelle4.A2" style:family="table-cell">
      <style:table-cell-properties fo:padding="0.97mm" fo:border-left="0.5pt solid #000000" fo:border-right="none" fo:border-top="none" fo:border-bottom="0.5pt solid #000000"/>
    </style:style>
    <style:style style:name="Tabelle4.I2" style:family="table-cell">
      <style:table-cell-properties fo:padding="0.97m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text-align="start" style:justify-single-word="false" fo:break-before="page"/>
      <style:text-properties fo:font-size="24pt" style:text-underline-style="none" officeooo:rsid="0104ebf3" officeooo:paragraph-rsid="0104ebf3" style:font-size-asian="24pt" style:font-size-complex="24pt"/>
    </style:style>
    <style:style style:name="P2" style:family="paragraph" style:parent-style-name="Standard">
      <style:text-properties style:font-name="Carolingia" fo:font-size="15pt" style:text-underline-style="none" fo:font-weight="normal" officeooo:rsid="01034e99" officeooo:paragraph-rsid="0382587f" style:font-size-asian="15pt" style:font-weight-asian="normal" style:font-size-complex="15pt" style:font-weight-complex="normal"/>
    </style:style>
    <style:style style:name="P3" style:family="paragraph" style:parent-style-name="Standard">
      <style:text-properties style:font-name="Carolingia" fo:font-size="15pt" style:text-underline-style="none" fo:font-weight="normal" officeooo:rsid="000333b2" officeooo:paragraph-rsid="025cd071" style:font-size-asian="15pt" style:font-weight-asian="normal" style:font-size-complex="15pt" style:font-weight-complex="normal"/>
    </style:style>
    <style:style style:name="P4" style:family="paragraph" style:parent-style-name="Standard">
      <style:text-properties style:font-name="Carolingia" fo:font-size="15pt" style:text-underline-style="none" fo:font-weight="normal" officeooo:rsid="000333b2" officeooo:paragraph-rsid="03b5fd58" style:font-size-asian="15pt" style:font-weight-asian="normal" style:font-size-complex="15pt" style:font-weight-complex="normal"/>
    </style:style>
    <style:style style:name="P5" style:family="paragraph" style:parent-style-name="Standard">
      <style:text-properties style:font-name="Carolingia" fo:font-size="15pt" style:text-underline-style="none" fo:font-weight="normal" officeooo:rsid="000333b2" officeooo:paragraph-rsid="03ee143b" style:font-size-asian="15pt" style:font-weight-asian="normal" style:font-size-complex="15pt" style:font-weight-complex="normal"/>
    </style:style>
    <style:style style:name="P6" style:family="paragraph" style:parent-style-name="Standard">
      <style:text-properties style:font-name="Carolingia" fo:font-size="15pt" style:text-underline-style="none" fo:font-weight="normal" officeooo:rsid="0004722d" officeooo:paragraph-rsid="03ed6a7b" style:font-size-asian="15pt" style:font-weight-asian="normal" style:font-size-complex="15pt" style:font-weight-complex="normal"/>
    </style:style>
    <style:style style:name="P7" style:family="paragraph" style:parent-style-name="Standard">
      <style:text-properties style:font-name="Carolingia" fo:font-size="15pt" style:text-underline-style="none" fo:font-weight="normal" officeooo:rsid="0004722d" officeooo:paragraph-rsid="0323704c" style:font-size-asian="15pt" style:font-weight-asian="normal" style:font-size-complex="15pt" style:font-weight-complex="normal"/>
    </style:style>
    <style:style style:name="P8" style:family="paragraph" style:parent-style-name="Standard">
      <style:text-properties style:font-name="Carolingia" fo:font-size="15pt" style:text-underline-style="none" fo:font-weight="normal" officeooo:rsid="0004722d" officeooo:paragraph-rsid="025cd071" style:font-size-asian="15pt" style:font-weight-asian="normal" style:font-size-complex="15pt" style:font-weight-complex="normal"/>
    </style:style>
    <style:style style:name="P9" style:family="paragraph" style:parent-style-name="Standard">
      <style:text-properties style:font-name="Carolingia" fo:font-size="15pt" style:text-underline-style="none" fo:font-weight="bold" officeooo:rsid="01034e99" officeooo:paragraph-rsid="025dc075" style:font-size-asian="15pt" style:font-weight-asian="bold" style:font-size-complex="15pt" style:font-weight-complex="bold"/>
    </style:style>
    <style:style style:name="P10" style:family="paragraph" style:parent-style-name="Standard">
      <style:text-properties style:font-name="Carolingia" fo:font-size="15pt" style:text-underline-style="none" fo:font-weight="bold" officeooo:rsid="0005c2bd" officeooo:paragraph-rsid="03b28430" style:font-size-asian="15pt" style:font-weight-asian="bold" style:font-size-complex="15pt" style:font-weight-complex="bold"/>
    </style:style>
    <style:style style:name="P11" style:family="paragraph" style:parent-style-name="Standard">
      <style:text-properties style:font-name="Carolingia" fo:font-size="15pt" style:text-underline-style="none" fo:font-weight="normal" officeooo:rsid="0005c2bd" officeooo:paragraph-rsid="03b28430" style:font-size-asian="15pt" style:font-weight-asian="normal" style:font-size-complex="15pt" style:font-weight-complex="normal"/>
    </style:style>
    <style:style style:name="P12" style:family="paragraph" style:parent-style-name="Standard">
      <style:text-properties style:font-name="Carolingia" fo:font-size="15pt" style:text-underline-style="none" fo:font-weight="normal" officeooo:rsid="0005c2bd" officeooo:paragraph-rsid="03ed6a7b" style:font-size-asian="15pt" style:font-weight-asian="normal" style:font-size-complex="15pt" style:font-weight-complex="normal"/>
    </style:style>
    <style:style style:name="P13" style:family="paragraph" style:parent-style-name="Standard">
      <style:paragraph-properties fo:text-align="start" style:justify-single-word="false"/>
      <style:text-properties fo:color="#000000" loext:opacity="100%" style:font-name="Carolingia" fo:font-size="15pt" officeooo:paragraph-rsid="03b28430" style:font-size-asian="15pt" style:font-size-complex="15pt"/>
    </style:style>
    <style:style style:name="P14" style:family="paragraph" style:parent-style-name="Standard">
      <style:paragraph-properties fo:text-align="start" style:justify-single-word="false"/>
      <style:text-properties fo:color="#000000" loext:opacity="100%" style:font-name="Carolingia" fo:font-size="15pt" fo:font-weight="normal" officeooo:paragraph-rsid="03b28430" style:font-size-asian="15pt" style:font-weight-asian="normal" style:font-size-complex="15pt" style:font-weight-complex="normal"/>
    </style:style>
    <style:style style:name="P15" style:family="paragraph" style:parent-style-name="Standard">
      <style:text-properties style:font-name="Carolingia" fo:font-size="15pt" officeooo:paragraph-rsid="03b28430" style:font-size-asian="15pt" style:font-size-complex="15pt"/>
    </style:style>
    <style:style style:name="P16" style:family="paragraph" style:parent-style-name="Standard">
      <style:text-properties style:font-name="Carolingia" fo:font-size="15pt" style:text-underline-style="none" fo:font-weight="normal" officeooo:rsid="0005c2bd" officeooo:paragraph-rsid="0412f53f" style:font-size-asian="15pt" style:font-weight-asian="normal" style:font-size-complex="15pt" style:font-weight-complex="normal"/>
    </style:style>
    <style:style style:name="P17" style:family="paragraph" style:parent-style-name="Standard">
      <style:paragraph-properties fo:text-align="start" style:justify-single-word="false"/>
      <style:text-properties fo:color="#000000" loext:opacity="100%" style:font-name="Carolingia" fo:font-size="15pt" style:text-underline-style="solid" style:text-underline-width="auto" style:text-underline-color="font-color" fo:font-weight="normal" officeooo:paragraph-rsid="03b1df75" style:font-size-asian="15pt" style:font-weight-asian="normal" style:font-size-complex="15pt" style:font-weight-complex="normal"/>
    </style:style>
    <style:style style:name="P18" style:family="paragraph" style:parent-style-name="Standard">
      <style:paragraph-properties fo:text-align="start" style:justify-single-word="false"/>
      <style:text-properties fo:color="#000000" loext:opacity="100%" style:font-name="Carolingia" fo:font-size="15pt" fo:font-weight="normal" officeooo:paragraph-rsid="03b1df75" style:font-size-asian="15pt" style:font-weight-asian="normal" style:font-size-complex="15pt" style:font-weight-complex="normal"/>
    </style:style>
    <style:style style:name="P19" style:family="paragraph" style:parent-style-name="Standard">
      <style:text-properties fo:font-size="15pt" style:text-underline-style="none" fo:font-weight="normal" officeooo:rsid="01034e99" officeooo:paragraph-rsid="03b904b0" style:font-size-asian="15pt" style:font-weight-asian="normal" style:font-size-complex="15pt" style:font-weight-complex="normal"/>
    </style:style>
    <style:style style:name="P20" style:family="paragraph" style:parent-style-name="Standard">
      <style:text-properties fo:color="#808080" loext:opacity="100%" fo:font-size="10pt" style:text-underline-style="none" fo:font-weight="bold" officeooo:rsid="0260baac" officeooo:paragraph-rsid="04149aff" style:font-size-asian="10pt" style:font-weight-asian="bold" style:font-size-complex="10pt" style:font-weight-complex="bold"/>
    </style:style>
    <style:style style:name="P21" style:family="paragraph" style:parent-style-name="Standard">
      <style:text-properties fo:color="#c9211e" loext:opacity="100%" fo:font-size="14pt" style:text-underline-style="none" fo:font-weight="bold" officeooo:rsid="0260baac" officeooo:paragraph-rsid="04149aff" style:font-size-asian="14pt" style:font-weight-asian="bold" style:font-size-complex="14pt" style:font-weight-complex="bold"/>
    </style:style>
    <style:style style:name="P22" style:family="paragraph" style:parent-style-name="Standard">
      <style:text-properties fo:color="#c9211e" loext:opacity="100%" fo:font-size="14pt" style:text-underline-style="none" fo:font-weight="bold" officeooo:rsid="0260baac" officeooo:paragraph-rsid="0425e620" style:font-size-asian="14pt" style:font-weight-asian="bold" style:font-size-complex="14pt" style:font-weight-complex="bold"/>
    </style:style>
    <style:style style:name="P23" style:family="paragraph" style:parent-style-name="Standard">
      <style:text-properties fo:font-size="14pt" style:text-underline-style="none" fo:font-weight="normal" officeooo:rsid="007f3977" officeooo:paragraph-rsid="01129664" style:font-size-asian="14pt" style:font-weight-asian="normal" style:font-size-complex="14pt" style:font-weight-complex="normal"/>
    </style:style>
    <style:style style:name="P24" style:family="paragraph" style:parent-style-name="Standard">
      <style:text-properties fo:font-size="15pt" style:text-underline-style="none" fo:font-weight="bold" officeooo:rsid="0104ebf3" officeooo:paragraph-rsid="03b904b0" style:font-size-asian="15pt" style:font-weight-asian="bold" style:font-size-complex="15pt" style:font-weight-complex="bold"/>
    </style:style>
    <style:style style:name="P25" style:family="paragraph" style:parent-style-name="Standard">
      <style:paragraph-properties fo:text-align="start" style:justify-single-word="false"/>
      <style:text-properties fo:color="#000000" loext:opacity="100%" style:font-name="Carolingia" fo:font-size="15pt" style:text-underline-style="solid" style:text-underline-width="auto" style:text-underline-color="font-color" fo:font-weight="normal" officeooo:paragraph-rsid="03b44efc" style:font-size-asian="15pt" style:font-weight-asian="normal" style:font-size-complex="15pt" style:font-weight-complex="normal"/>
    </style:style>
    <style:style style:name="P26" style:family="paragraph" style:parent-style-name="Standard">
      <style:paragraph-properties fo:text-align="start" style:justify-single-word="false"/>
      <style:text-properties fo:color="#000000" loext:opacity="100%" style:font-name="Carolingia" fo:font-size="15pt" style:text-underline-style="solid" style:text-underline-width="auto" style:text-underline-color="font-color" fo:font-weight="normal" officeooo:paragraph-rsid="03eb2443" style:font-size-asian="15pt" style:font-weight-asian="normal" style:font-size-complex="15pt" style:font-weight-complex="normal"/>
    </style:style>
    <style:style style:name="P27" style:family="paragraph" style:parent-style-name="Standard">
      <style:paragraph-properties fo:text-align="end" style:justify-single-word="false"/>
      <style:text-properties fo:font-size="15pt" style:text-underline-style="solid" style:text-underline-width="auto" style:text-underline-color="font-color" officeooo:paragraph-rsid="03eb2443" style:font-size-asian="15pt" style:font-size-complex="15pt"/>
    </style:style>
    <style:style style:name="P28" style:family="paragraph" style:parent-style-name="Table_20_Contents">
      <style:paragraph-properties fo:text-align="center" style:justify-single-word="false"/>
      <style:text-properties fo:font-size="15pt" fo:font-weight="bold" officeooo:rsid="01249e8e" officeooo:paragraph-rsid="01249e8e" style:font-size-asian="15pt" style:font-weight-asian="bold" style:font-size-complex="15pt" style:font-weight-complex="bold"/>
    </style:style>
    <style:style style:name="P29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1249e8e" style:font-size-asian="15pt" style:font-weight-asian="bold" style:font-size-complex="15pt" style:font-weight-complex="bold"/>
    </style:style>
    <style:style style:name="P30" style:family="paragraph" style:parent-style-name="Table_20_Contents">
      <style:paragraph-properties fo:text-align="center" style:justify-single-word="false"/>
      <style:text-properties fo:font-size="15pt" officeooo:rsid="00e73d7d" officeooo:paragraph-rsid="01249e8e" style:font-size-asian="15pt" style:font-size-complex="15pt"/>
    </style:style>
    <style:style style:name="P31" style:family="paragraph" style:parent-style-name="Table_20_Contents">
      <style:paragraph-properties fo:text-align="center" style:justify-single-word="false"/>
      <style:text-properties fo:font-size="15pt" officeooo:rsid="003f7803" officeooo:paragraph-rsid="01249e8e" style:font-size-asian="15pt" style:font-size-complex="15pt"/>
    </style:style>
    <style:style style:name="P32" style:family="paragraph" style:parent-style-name="Table_20_Contents">
      <style:paragraph-properties fo:text-align="center" style:justify-single-word="false"/>
      <style:text-properties fo:font-size="15pt" officeooo:rsid="0008cba6" officeooo:paragraph-rsid="01249e8e" style:font-size-asian="15pt" style:font-size-complex="15pt"/>
    </style:style>
    <style:style style:name="P33" style:family="paragraph" style:parent-style-name="Table_20_Contents">
      <style:paragraph-properties fo:text-align="center" style:justify-single-word="false"/>
      <style:text-properties fo:font-size="15pt" officeooo:rsid="012495cb" officeooo:paragraph-rsid="01249e8e" style:font-size-asian="15pt" style:font-size-complex="15pt"/>
    </style:style>
    <style:style style:name="P34" style:family="paragraph" style:parent-style-name="Table_20_Contents">
      <style:paragraph-properties fo:text-align="center" style:justify-single-word="false"/>
      <style:text-properties fo:font-size="15pt" fo:font-weight="normal" officeooo:rsid="01249e8e" officeooo:paragraph-rsid="01249e8e" style:font-size-asian="15pt" style:font-weight-asian="normal" style:font-size-complex="15pt" style:font-weight-complex="normal"/>
    </style:style>
    <style:style style:name="P35" style:family="paragraph" style:parent-style-name="Table_20_Contents">
      <style:paragraph-properties fo:text-align="center" style:justify-single-word="false"/>
      <style:text-properties fo:font-size="15pt" fo:font-weight="normal" officeooo:rsid="012495cb" officeooo:paragraph-rsid="01249e8e" style:font-size-asian="15pt" style:font-weight-asian="normal" style:font-size-complex="15pt" style:font-weight-complex="normal"/>
    </style:style>
    <style:style style:name="P36" style:family="paragraph" style:parent-style-name="Table_20_Contents">
      <style:paragraph-properties fo:text-align="center" style:justify-single-word="false"/>
      <style:text-properties fo:font-size="15pt" officeooo:rsid="01249e8e" officeooo:paragraph-rsid="01249e8e" style:font-size-asian="15pt" style:font-size-complex="15pt"/>
    </style:style>
    <style:style style:name="P37" style:family="paragraph" style:parent-style-name="Standard">
      <style:text-properties fo:font-size="6pt" style:text-underline-style="none" fo:font-weight="normal" officeooo:rsid="000a2a9b" officeooo:paragraph-rsid="0233fa65" style:font-size-asian="6pt" style:font-weight-asian="normal" style:font-size-complex="6pt" style:font-weight-complex="normal"/>
    </style:style>
    <style:style style:name="P38" style:family="paragraph" style:parent-style-name="Standard">
      <style:text-properties fo:font-size="15pt" style:text-underline-style="none" fo:font-weight="bold" officeooo:rsid="002f88c8" officeooo:paragraph-rsid="03ba1de0" style:font-size-asian="15pt" style:font-weight-asian="bold" style:font-size-complex="15pt" style:font-weight-complex="bold"/>
    </style:style>
    <style:style style:name="P39" style:family="paragraph" style:parent-style-name="Standard">
      <style:text-properties fo:font-size="13pt" style:text-underline-style="none" fo:font-weight="bold" officeooo:rsid="024b502d" officeooo:paragraph-rsid="03ba1de0" style:font-size-asian="13pt" style:font-weight-asian="bold" style:font-size-complex="13pt" style:font-weight-complex="bold"/>
    </style:style>
    <style:style style:name="P40" style:family="paragraph" style:parent-style-name="Standard">
      <style:text-properties fo:font-size="15pt" style:text-underline-style="solid" style:text-underline-width="auto" style:text-underline-color="font-color" fo:font-weight="normal" officeooo:rsid="023369cb" officeooo:paragraph-rsid="03ba1de0" style:font-size-asian="15pt" style:font-weight-asian="normal" style:font-size-complex="15pt" style:font-weight-complex="normal"/>
    </style:style>
    <style:style style:name="P41" style:family="paragraph" style:parent-style-name="Standard">
      <style:text-properties fo:font-size="15pt" style:text-underline-style="none" fo:font-weight="bold" officeooo:rsid="000a2a9b" officeooo:paragraph-rsid="03ba1de0" style:font-size-asian="15pt" style:font-weight-asian="bold" style:font-size-complex="15pt" style:font-weight-complex="bold"/>
    </style:style>
    <style:style style:name="P42" style:family="paragraph" style:parent-style-name="Standard">
      <style:text-properties fo:font-size="6pt" style:text-underline-style="none" fo:font-weight="normal" officeooo:rsid="00e92cb2" officeooo:paragraph-rsid="03ba1de0" style:font-size-asian="6pt" style:font-weight-asian="normal" style:font-size-complex="6pt" style:font-weight-complex="normal"/>
    </style:style>
    <style:style style:name="P43" style:family="paragraph" style:parent-style-name="Standard">
      <style:text-properties fo:font-size="15pt" style:text-underline-style="solid" style:text-underline-width="auto" style:text-underline-color="font-color" fo:font-weight="bold" officeooo:rsid="00e92cb2" officeooo:paragraph-rsid="03bb8a5e" style:font-size-asian="15pt" style:font-weight-asian="bold" style:font-size-complex="15pt" style:font-weight-complex="bold"/>
    </style:style>
    <style:style style:name="P44" style:family="paragraph" style:parent-style-name="Standard">
      <style:text-properties fo:font-size="14pt" style:text-underline-style="none" fo:font-weight="normal" officeooo:rsid="00e92cb2" officeooo:paragraph-rsid="03bb8a5e" style:font-size-asian="14pt" style:font-weight-asian="normal" style:font-size-complex="14pt" style:font-weight-complex="normal"/>
    </style:style>
    <style:style style:name="P45" style:family="paragraph" style:parent-style-name="Standard">
      <style:paragraph-properties fo:break-before="page"/>
      <style:text-properties fo:font-size="15pt" style:text-underline-style="solid" style:text-underline-width="auto" style:text-underline-color="font-color" fo:font-weight="bold" officeooo:rsid="00e92cb2" officeooo:paragraph-rsid="03bb8a5e" style:font-size-asian="15pt" style:font-weight-asian="bold" style:font-size-complex="15pt" style:font-weight-complex="bold"/>
    </style:style>
    <style:style style:name="P46" style:family="paragraph" style:parent-style-name="Standard">
      <style:text-properties fo:font-size="6pt" style:text-underline-style="none" fo:font-weight="normal" officeooo:rsid="00e92cb2" officeooo:paragraph-rsid="03bb8a5e" style:font-size-asian="6pt" style:font-weight-asian="normal" style:font-size-complex="6pt" style:font-weight-complex="normal"/>
    </style:style>
    <style:style style:name="P47" style:family="paragraph" style:parent-style-name="Standard">
      <style:paragraph-properties fo:text-align="start" style:justify-single-word="false"/>
      <style:text-properties fo:color="#000000" loext:opacity="100%" fo:font-size="14pt" officeooo:paragraph-rsid="03bb8a5e" style:font-size-asian="14pt" style:font-size-complex="14pt"/>
    </style:style>
    <style:style style:name="P48" style:family="paragraph" style:parent-style-name="Standard">
      <style:paragraph-properties fo:break-before="page"/>
      <style:text-properties fo:color="#c9211e" loext:opacity="100%" fo:font-size="15pt" officeooo:paragraph-rsid="026bbeec" style:font-size-asian="15pt" style:font-size-complex="15pt"/>
    </style:style>
    <style:style style:name="P49" style:family="paragraph" style:parent-style-name="Standard">
      <style:text-properties fo:color="#c9211e" loext:opacity="100%" fo:font-size="15pt" style:text-underline-style="none" officeooo:paragraph-rsid="026bbeec" style:font-size-asian="15pt" style:font-size-complex="15pt"/>
    </style:style>
    <style:style style:name="P50" style:family="paragraph" style:parent-style-name="Standard">
      <style:text-properties fo:font-size="6pt" style:text-underline-style="none" officeooo:paragraph-rsid="026bbeec" style:font-size-asian="6pt" style:font-size-complex="6pt"/>
    </style:style>
    <style:style style:name="P51" style:family="paragraph" style:parent-style-name="Standard">
      <style:text-properties fo:font-size="15pt" style:text-underline-style="solid" style:text-underline-width="auto" style:text-underline-color="font-color" fo:font-weight="bold" officeooo:rsid="0362f432" officeooo:paragraph-rsid="026bbeec" style:font-size-asian="15pt" style:font-weight-asian="bold" style:font-size-complex="15pt" style:font-weight-complex="bold"/>
    </style:style>
    <style:style style:name="P52" style:family="paragraph" style:parent-style-name="Standard">
      <style:text-properties fo:font-size="6pt" style:text-underline-style="none" officeooo:rsid="00b53b22" officeooo:paragraph-rsid="026bbeec" style:font-size-asian="6pt" style:font-size-complex="6pt"/>
    </style:style>
    <style:style style:name="P53" style:family="paragraph" style:parent-style-name="Standard">
      <style:text-properties fo:font-size="15pt" style:text-underline-style="solid" style:text-underline-width="auto" style:text-underline-color="font-color" officeooo:rsid="00b53b22" officeooo:paragraph-rsid="026bbeec" style:font-size-asian="15pt" style:font-size-complex="15pt"/>
    </style:style>
    <style:style style:name="P54" style:family="paragraph" style:parent-style-name="Standard">
      <style:text-properties fo:font-size="15pt" officeooo:paragraph-rsid="026bbeec" style:font-size-asian="15pt" style:font-size-complex="15pt"/>
    </style:style>
    <style:style style:name="P55" style:family="paragraph" style:parent-style-name="Standard">
      <style:text-properties fo:font-size="15pt" officeooo:paragraph-rsid="03bd90f8" style:font-size-asian="15pt" style:font-size-complex="15pt"/>
    </style:style>
    <style:style style:name="P56" style:family="paragraph" style:parent-style-name="Standard">
      <style:text-properties fo:font-size="6pt" officeooo:paragraph-rsid="026bbeec" style:font-size-asian="6pt" style:font-size-complex="6pt"/>
    </style:style>
    <style:style style:name="P57" style:family="paragraph" style:parent-style-name="Standard">
      <style:text-properties fo:font-size="14pt" style:text-underline-style="solid" style:text-underline-width="auto" style:text-underline-color="font-color" officeooo:rsid="007c94d8" officeooo:paragraph-rsid="026bbeec" style:font-size-asian="14pt" style:font-size-complex="14pt"/>
    </style:style>
    <style:style style:name="P58" style:family="paragraph" style:parent-style-name="Standard">
      <style:text-properties fo:font-size="14pt" officeooo:paragraph-rsid="026bbeec" style:font-size-asian="14pt" style:font-size-complex="14pt"/>
    </style:style>
    <style:style style:name="P59" style:family="paragraph" style:parent-style-name="Standard">
      <style:text-properties fo:font-size="14pt" officeooo:paragraph-rsid="026d9ea3" style:font-size-asian="14pt" style:font-size-complex="14pt"/>
    </style:style>
    <style:style style:name="P60" style:family="paragraph" style:parent-style-name="Standard">
      <style:text-properties fo:font-size="14pt" officeooo:rsid="008381cd" officeooo:paragraph-rsid="026d9ea3" style:font-size-asian="14pt" style:font-size-complex="14pt"/>
    </style:style>
    <style:style style:name="P61" style:family="paragraph" style:parent-style-name="Standard">
      <style:text-properties fo:color="#c9211e" loext:opacity="100%" fo:font-size="6pt" style:text-underline-style="none" fo:font-weight="bold" officeooo:rsid="01ae5e11" officeooo:paragraph-rsid="026bbeec" style:font-size-asian="6pt" style:font-weight-asian="bold" style:font-size-complex="6pt" style:font-weight-complex="bold"/>
    </style:style>
    <style:style style:name="P62" style:family="paragraph" style:parent-style-name="Standard">
      <style:text-properties fo:font-size="14pt" officeooo:paragraph-rsid="026e53cc" style:font-size-asian="14pt" style:font-size-complex="14pt"/>
    </style:style>
    <style:style style:name="P63" style:family="paragraph" style:parent-style-name="Standard">
      <style:text-properties fo:color="#000000" loext:opacity="100%" fo:font-size="14pt" style:text-underline-style="none" fo:font-weight="normal" officeooo:rsid="00926f49" officeooo:paragraph-rsid="026bbeec" style:font-size-asian="14pt" style:font-weight-asian="normal" style:font-size-complex="14pt" style:font-weight-complex="normal"/>
    </style:style>
    <style:style style:name="P64" style:family="paragraph" style:parent-style-name="Standard">
      <style:paragraph-properties fo:break-before="page"/>
      <style:text-properties fo:color="#c9211e" loext:opacity="100%" fo:font-size="15pt" officeooo:paragraph-rsid="03fc8961" style:font-size-asian="15pt" style:font-size-complex="15pt"/>
    </style:style>
    <style:style style:name="P65" style:family="paragraph" style:parent-style-name="Standard">
      <style:text-properties fo:color="#c9211e" loext:opacity="100%" fo:font-size="15pt" style:text-underline-style="none" officeooo:paragraph-rsid="03fc8961" style:font-size-asian="15pt" style:font-size-complex="15pt"/>
    </style:style>
    <style:style style:name="P66" style:family="paragraph" style:parent-style-name="Standard">
      <style:text-properties fo:font-size="15pt" style:text-underline-style="solid" style:text-underline-width="auto" style:text-underline-color="font-color" officeooo:paragraph-rsid="03fc8961" style:font-size-asian="15pt" style:font-size-complex="15pt"/>
    </style:style>
    <style:style style:name="P67" style:family="paragraph" style:parent-style-name="Standard">
      <style:text-properties fo:font-size="15pt" style:text-underline-style="solid" style:text-underline-width="auto" style:text-underline-color="font-color" officeooo:rsid="0362f432" officeooo:paragraph-rsid="03fc8961" style:font-size-asian="15pt" style:font-size-complex="15pt"/>
    </style:style>
    <style:style style:name="P68" style:family="paragraph" style:parent-style-name="Standard">
      <style:text-properties fo:font-size="15pt" style:text-underline-style="none" fo:font-weight="bold" officeooo:rsid="0368a456" officeooo:paragraph-rsid="03fc8961" style:font-size-asian="15pt" style:font-weight-asian="bold" style:font-size-complex="15pt" style:font-weight-complex="bold"/>
    </style:style>
    <style:style style:name="P69" style:family="paragraph" style:parent-style-name="Standard">
      <style:text-properties fo:font-size="15pt" style:text-underline-style="solid" style:text-underline-width="auto" style:text-underline-color="font-color" officeooo:rsid="00b53b22" officeooo:paragraph-rsid="03fc8961" style:font-size-asian="15pt" style:font-size-complex="15pt"/>
    </style:style>
    <style:style style:name="P70" style:family="paragraph" style:parent-style-name="Standard">
      <style:text-properties fo:font-size="15pt" officeooo:paragraph-rsid="03fc8961" style:font-size-asian="15pt" style:font-size-complex="15pt"/>
    </style:style>
    <style:style style:name="P71" style:family="paragraph" style:parent-style-name="Standard">
      <style:text-properties fo:font-size="15pt" officeooo:rsid="02c1cb78" officeooo:paragraph-rsid="03fc8961" style:font-size-asian="15pt" style:font-size-complex="15pt"/>
    </style:style>
    <style:style style:name="P72" style:family="paragraph" style:parent-style-name="Standard">
      <style:text-properties fo:color="#000000" loext:opacity="100%" fo:font-size="15pt" style:text-underline-style="none" fo:font-weight="bold" officeooo:rsid="01bb5eb2" officeooo:paragraph-rsid="03fc8961" style:font-size-asian="15pt" style:font-weight-asian="bold" style:font-size-complex="15pt" style:font-weight-complex="bold"/>
    </style:style>
    <style:style style:name="P73" style:family="paragraph" style:parent-style-name="Standard">
      <style:paragraph-properties fo:break-before="page"/>
      <style:text-properties fo:color="#c9211e" loext:opacity="100%" fo:font-size="15pt" style:text-underline-style="none" fo:font-weight="bold" officeooo:rsid="01bb5eb2" officeooo:paragraph-rsid="03fc8961" style:font-size-asian="15pt" style:font-weight-asian="bold" style:font-size-complex="15pt" style:font-weight-complex="bold"/>
    </style:style>
    <style:style style:name="P74" style:family="paragraph" style:parent-style-name="Standard">
      <style:text-properties fo:color="#c9211e" loext:opacity="100%" fo:font-size="15pt" style:text-underline-style="none" officeooo:rsid="00b53b22" officeooo:paragraph-rsid="026f822c" style:font-size-asian="15pt" style:font-size-complex="15pt"/>
    </style:style>
    <style:style style:name="P75" style:family="paragraph" style:parent-style-name="Standard">
      <style:text-properties fo:font-size="6pt" style:text-underline-style="none" officeooo:paragraph-rsid="026f822c" style:font-size-asian="6pt" style:font-size-complex="6pt"/>
    </style:style>
    <style:style style:name="P76" style:family="paragraph" style:parent-style-name="Standard">
      <style:text-properties fo:font-size="15pt" style:text-underline-style="solid" style:text-underline-width="auto" style:text-underline-color="font-color" officeooo:rsid="0362f432" officeooo:paragraph-rsid="026f822c" style:font-size-asian="15pt" style:font-size-complex="15pt"/>
    </style:style>
    <style:style style:name="P77" style:family="paragraph" style:parent-style-name="Standard">
      <style:text-properties fo:font-size="6pt" style:text-underline-style="none" officeooo:rsid="00b53b22" officeooo:paragraph-rsid="026f822c" style:font-size-asian="6pt" style:font-size-complex="6pt"/>
    </style:style>
    <style:style style:name="P78" style:family="paragraph" style:parent-style-name="Standard">
      <style:text-properties fo:font-size="15pt" style:text-underline-style="solid" style:text-underline-width="auto" style:text-underline-color="font-color" officeooo:rsid="00b53b22" officeooo:paragraph-rsid="026f822c" style:font-size-asian="15pt" style:font-size-complex="15pt"/>
    </style:style>
    <style:style style:name="P79" style:family="paragraph" style:parent-style-name="Standard">
      <style:text-properties fo:font-size="15pt" style:text-underline-style="none" officeooo:rsid="00b53b22" officeooo:paragraph-rsid="026f822c" style:font-size-asian="15pt" style:font-size-complex="15pt"/>
    </style:style>
    <style:style style:name="P80" style:family="paragraph" style:parent-style-name="Standard">
      <style:text-properties fo:font-size="15pt" style:text-underline-style="none" officeooo:rsid="00b53b22" officeooo:paragraph-rsid="03bd90f8" style:font-size-asian="15pt" style:font-size-complex="15pt"/>
    </style:style>
    <style:style style:name="P81" style:family="paragraph" style:parent-style-name="Standard">
      <style:text-properties fo:font-size="15pt" style:text-underline-style="none" fo:font-weight="normal" officeooo:rsid="01be5ac5" officeooo:paragraph-rsid="026f822c" style:font-size-asian="15pt" style:font-weight-asian="normal" style:font-size-complex="15pt" style:font-weight-complex="normal"/>
    </style:style>
    <style:style style:name="P82" style:family="paragraph" style:parent-style-name="Standard">
      <style:text-properties fo:font-size="15pt" style:text-underline-style="none" officeooo:rsid="00b53b22" officeooo:paragraph-rsid="02742028" style:font-size-asian="15pt" style:font-size-complex="15pt"/>
    </style:style>
    <style:style style:name="P83" style:family="paragraph" style:parent-style-name="Standard">
      <style:text-properties fo:color="#c9211e" loext:opacity="100%" fo:font-size="6pt" style:text-underline-style="none" officeooo:rsid="00b53b22" officeooo:paragraph-rsid="026f822c" style:font-size-asian="6pt" style:font-size-complex="6pt"/>
    </style:style>
    <style:style style:name="P84" style:family="paragraph" style:parent-style-name="Standard">
      <style:paragraph-properties fo:break-before="page"/>
      <style:text-properties fo:color="#c9211e" loext:opacity="100%" fo:font-size="15pt" style:text-underline-style="none" fo:font-weight="bold" officeooo:rsid="01bb5eb2" officeooo:paragraph-rsid="032db6bf" style:font-size-asian="15pt" style:font-weight-asian="bold" style:font-size-complex="15pt" style:font-weight-complex="bold"/>
    </style:style>
    <style:style style:name="P85" style:family="paragraph" style:parent-style-name="Standard">
      <style:text-properties fo:color="#c9211e" loext:opacity="100%" fo:font-size="15pt" style:text-underline-style="none" officeooo:rsid="00b53b22" officeooo:paragraph-rsid="032db6bf" style:font-size-asian="15pt" style:font-size-complex="15pt"/>
    </style:style>
    <style:style style:name="P86" style:family="paragraph" style:parent-style-name="Standard">
      <style:text-properties fo:font-size="15pt" style:text-underline-style="solid" style:text-underline-width="auto" style:text-underline-color="font-color" officeooo:paragraph-rsid="032db6bf" style:font-size-asian="15pt" style:font-size-complex="15pt"/>
    </style:style>
    <style:style style:name="P87" style:family="paragraph" style:parent-style-name="Standard">
      <style:text-properties fo:font-size="15pt" style:text-underline-style="solid" style:text-underline-width="auto" style:text-underline-color="font-color" officeooo:rsid="0362f432" officeooo:paragraph-rsid="032db6bf" style:font-size-asian="15pt" style:font-size-complex="15pt"/>
    </style:style>
    <style:style style:name="P88" style:family="paragraph" style:parent-style-name="Standard">
      <style:text-properties fo:font-size="15pt" style:text-underline-style="solid" style:text-underline-width="auto" style:text-underline-color="font-color" officeooo:rsid="00b53b22" officeooo:paragraph-rsid="032db6bf" style:font-size-asian="15pt" style:font-size-complex="15pt"/>
    </style:style>
    <style:style style:name="P89" style:family="paragraph" style:parent-style-name="Standard">
      <style:text-properties fo:font-size="15pt" style:text-underline-style="none" officeooo:rsid="00b53b22" officeooo:paragraph-rsid="032db6bf" style:font-size-asian="15pt" style:font-size-complex="15pt"/>
    </style:style>
    <style:style style:name="P90" style:family="paragraph" style:parent-style-name="Standard">
      <style:text-properties fo:font-size="6pt" style:text-underline-style="none" officeooo:rsid="00b53b22" officeooo:paragraph-rsid="032db6bf" style:font-size-asian="6pt" style:font-size-complex="6pt"/>
    </style:style>
    <style:style style:name="P91" style:family="paragraph" style:parent-style-name="Standard">
      <style:text-properties fo:font-size="15pt" style:text-underline-style="none" fo:font-weight="normal" officeooo:rsid="025c0279" officeooo:paragraph-rsid="032db6bf" style:font-size-asian="15pt" style:font-weight-asian="normal" style:font-size-complex="15pt" style:font-weight-complex="normal"/>
    </style:style>
    <style:style style:name="P92" style:family="paragraph" style:parent-style-name="Standard">
      <style:text-properties fo:font-size="15pt" style:text-underline-style="none" officeooo:rsid="025c0279" officeooo:paragraph-rsid="032db6bf" style:font-size-asian="15pt" style:font-size-complex="15pt"/>
    </style:style>
    <style:style style:name="P93" style:family="paragraph" style:parent-style-name="Standard">
      <style:text-properties officeooo:paragraph-rsid="032db6bf"/>
    </style:style>
    <style:style style:name="P94" style:family="paragraph" style:parent-style-name="Standard">
      <style:paragraph-properties fo:break-before="page"/>
      <style:text-properties fo:color="#c9211e" loext:opacity="100%" fo:font-size="15pt" fo:font-weight="bold" officeooo:rsid="01943cb6" officeooo:paragraph-rsid="03fe7284" style:font-size-asian="15pt" style:font-weight-asian="bold" style:font-size-complex="15pt" style:font-weight-complex="bold"/>
    </style:style>
    <style:style style:name="P95" style:family="paragraph" style:parent-style-name="Standard">
      <style:text-properties fo:color="#c9211e" loext:opacity="100%" fo:font-size="15pt" style:text-underline-style="none" officeooo:rsid="00b53b22" officeooo:paragraph-rsid="03fe7284" style:font-size-asian="15pt" style:font-size-complex="15pt"/>
    </style:style>
    <style:style style:name="P96" style:family="paragraph" style:parent-style-name="Standard">
      <style:text-properties fo:font-size="6pt" style:text-underline-style="none" officeooo:paragraph-rsid="03fe7284" style:font-size-asian="6pt" style:font-size-complex="6pt"/>
    </style:style>
    <style:style style:name="P97" style:family="paragraph" style:parent-style-name="Standard">
      <style:text-properties fo:font-size="15pt" style:text-underline-style="solid" style:text-underline-width="auto" style:text-underline-color="font-color" officeooo:rsid="0362f432" officeooo:paragraph-rsid="03fe7284" style:font-size-asian="15pt" style:font-size-complex="15pt"/>
    </style:style>
    <style:style style:name="P98" style:family="paragraph" style:parent-style-name="Standard">
      <style:text-properties fo:font-size="6pt" style:text-underline-style="none" officeooo:rsid="00b53b22" officeooo:paragraph-rsid="03fe7284" style:font-size-asian="6pt" style:font-size-complex="6pt"/>
    </style:style>
    <style:style style:name="P99" style:family="paragraph" style:parent-style-name="Standard">
      <style:text-properties fo:font-size="15pt" style:text-underline-style="solid" style:text-underline-width="auto" style:text-underline-color="font-color" officeooo:rsid="00b53b22" officeooo:paragraph-rsid="03fe7284" style:font-size-asian="15pt" style:font-size-complex="15pt"/>
    </style:style>
    <style:style style:name="P100" style:family="paragraph" style:parent-style-name="Standard">
      <style:text-properties fo:font-size="15pt" style:text-underline-style="none" officeooo:rsid="00b53b22" officeooo:paragraph-rsid="03fe7284" style:font-size-asian="15pt" style:font-size-complex="15pt"/>
    </style:style>
    <style:style style:name="P101" style:family="paragraph" style:parent-style-name="Standard">
      <style:text-properties fo:font-size="15pt" style:text-underline-style="none" officeooo:rsid="03cc9aa6" officeooo:paragraph-rsid="03fe7284" style:font-size-asian="15pt" style:font-size-complex="15pt"/>
    </style:style>
    <style:style style:name="P102" style:family="paragraph" style:parent-style-name="Standard">
      <style:text-properties fo:font-size="6pt" style:text-underline-style="none" officeooo:rsid="01d451a3" officeooo:paragraph-rsid="03fe7284" style:font-size-asian="6pt" style:font-size-complex="6pt"/>
    </style:style>
    <style:style style:name="P103" style:family="paragraph" style:parent-style-name="Standard">
      <style:text-properties fo:font-size="15pt" style:text-underline-style="none" officeooo:rsid="00b53b22" officeooo:paragraph-rsid="0403158b" style:font-size-asian="15pt" style:font-size-complex="15pt"/>
    </style:style>
    <style:style style:name="P104" style:family="paragraph" style:parent-style-name="Standard">
      <style:text-properties fo:font-size="15pt" style:text-underline-style="none" officeooo:rsid="03cd256f" officeooo:paragraph-rsid="03fe7284" style:font-size-asian="15pt" style:font-size-complex="15pt"/>
    </style:style>
    <style:style style:name="P105" style:family="paragraph" style:parent-style-name="Standard">
      <style:paragraph-properties fo:break-before="page"/>
      <style:text-properties fo:color="#c9211e" loext:opacity="100%" fo:font-size="15pt" style:text-underline-style="none" fo:font-weight="bold" officeooo:rsid="00b64193" officeooo:paragraph-rsid="0400234e" style:font-size-asian="15pt" style:font-weight-asian="bold" style:font-size-complex="15pt" style:font-weight-complex="bold"/>
    </style:style>
    <style:style style:name="P106" style:family="paragraph" style:parent-style-name="Standard">
      <style:text-properties fo:color="#c9211e" loext:opacity="100%" fo:font-size="15pt" style:text-underline-style="none" officeooo:rsid="00b53b22" officeooo:paragraph-rsid="0400234e" style:font-size-asian="15pt" style:font-size-complex="15pt"/>
    </style:style>
    <style:style style:name="P107" style:family="paragraph" style:parent-style-name="Standard">
      <style:text-properties fo:font-size="6pt" style:text-underline-style="none" officeooo:rsid="00b53b22" officeooo:paragraph-rsid="0400234e" style:font-size-asian="6pt" style:font-size-complex="6pt"/>
    </style:style>
    <style:style style:name="P108" style:family="paragraph" style:parent-style-name="Standard">
      <style:text-properties fo:font-size="15pt" style:text-underline-style="solid" style:text-underline-width="auto" style:text-underline-color="font-color" officeooo:rsid="0362f432" officeooo:paragraph-rsid="0400234e" style:font-size-asian="15pt" style:font-size-complex="15pt"/>
    </style:style>
    <style:style style:name="P109" style:family="paragraph" style:parent-style-name="Standard">
      <style:text-properties fo:font-size="15pt" style:text-underline-style="solid" style:text-underline-width="auto" style:text-underline-color="font-color" officeooo:rsid="00b53b22" officeooo:paragraph-rsid="0400234e" style:font-size-asian="15pt" style:font-size-complex="15pt"/>
    </style:style>
    <style:style style:name="P110" style:family="paragraph" style:parent-style-name="Standard">
      <style:text-properties fo:font-size="15pt" style:text-underline-style="none" officeooo:rsid="00b53b22" officeooo:paragraph-rsid="0400234e" style:font-size-asian="15pt" style:font-size-complex="15pt"/>
    </style:style>
    <style:style style:name="P111" style:family="paragraph" style:parent-style-name="Standard">
      <style:text-properties fo:font-size="15pt" officeooo:paragraph-rsid="0400234e" style:font-size-asian="15pt" style:font-size-complex="15pt"/>
    </style:style>
    <style:style style:name="P112" style:family="paragraph" style:parent-style-name="Standard">
      <style:text-properties fo:font-size="6pt" style:text-underline-style="none" fo:font-weight="normal" officeooo:rsid="0645ecb7" officeooo:paragraph-rsid="0400234e" style:font-size-asian="6pt" style:font-weight-asian="normal" style:font-size-complex="6pt" style:font-weight-complex="normal"/>
    </style:style>
    <style:style style:name="P113" style:family="paragraph" style:parent-style-name="Standard">
      <style:text-properties fo:font-size="13pt" style:text-underline-style="solid" style:text-underline-width="auto" style:text-underline-color="font-color" officeooo:rsid="00b53b22" officeooo:paragraph-rsid="0400234e" style:font-size-asian="13pt" style:font-size-complex="13pt"/>
    </style:style>
    <style:style style:name="P114" style:family="paragraph" style:parent-style-name="Standard">
      <style:text-properties fo:font-size="13pt" style:text-underline-style="none" officeooo:rsid="00b53b22" officeooo:paragraph-rsid="0400234e" style:font-size-asian="13pt" style:font-size-complex="13pt"/>
    </style:style>
    <style:style style:name="P115" style:family="paragraph" style:parent-style-name="Standard">
      <style:text-properties fo:font-size="13pt" style:text-underline-style="none" officeooo:rsid="064be1dd" officeooo:paragraph-rsid="0400234e" style:font-size-asian="13pt" style:font-size-complex="13pt"/>
    </style:style>
    <style:style style:name="P116" style:family="paragraph" style:parent-style-name="Standard">
      <style:text-properties fo:color="#000000" loext:opacity="100%" fo:font-size="6pt" style:text-underline-style="none" fo:font-weight="normal" officeooo:rsid="00b53b22" officeooo:paragraph-rsid="0400234e" style:font-size-asian="6pt" style:font-weight-asian="normal" style:font-size-complex="6pt" style:font-weight-complex="normal"/>
    </style:style>
    <style:style style:name="P117" style:family="paragraph" style:parent-style-name="Standard">
      <style:text-properties fo:font-size="13pt" style:text-underline-style="none" officeooo:rsid="064e3833" officeooo:paragraph-rsid="0400234e" style:font-size-asian="13pt" style:font-size-complex="13pt"/>
    </style:style>
    <style:style style:name="P118" style:family="paragraph" style:parent-style-name="Standard">
      <style:paragraph-properties fo:text-align="start" style:justify-single-word="false" fo:break-before="page"/>
      <style:text-properties fo:color="#2a6099" loext:opacity="100%" style:font-name="Calibri1" fo:font-size="15pt" style:text-underline-style="none" fo:font-weight="bold" officeooo:rsid="01faedee" officeooo:paragraph-rsid="03fb23da" style:font-size-asian="15pt" style:font-weight-asian="bold" style:font-size-complex="15pt" style:font-weight-complex="bold"/>
    </style:style>
    <style:style style:name="P119" style:family="paragraph" style:parent-style-name="Standard">
      <style:paragraph-properties fo:text-align="start" style:justify-single-word="false"/>
      <style:text-properties fo:color="#2a6099" loext:opacity="100%" style:font-name="Calibri1" fo:font-size="13pt" style:text-underline-style="none" fo:font-weight="normal" officeooo:rsid="01faedee" officeooo:paragraph-rsid="03fb23da" style:font-size-asian="13pt" style:font-weight-asian="normal" style:font-size-complex="13pt" style:font-weight-complex="normal"/>
    </style:style>
    <style:style style:name="P120" style:family="paragraph" style:parent-style-name="Standard">
      <style:paragraph-properties fo:text-align="start" style:justify-single-word="false"/>
      <style:text-properties style:font-name="Calibri1" fo:font-size="15pt" style:text-underline-style="none" fo:font-weight="normal" officeooo:rsid="01faedee" officeooo:paragraph-rsid="03fb23da" style:font-size-asian="15pt" style:font-weight-asian="normal" style:font-size-complex="15pt" style:font-weight-complex="normal"/>
    </style:style>
    <style:style style:name="P121" style:family="paragraph" style:parent-style-name="Standard">
      <style:paragraph-properties fo:text-align="start" style:justify-single-word="false"/>
      <style:text-properties style:font-name="Calibri1" fo:font-size="15pt" style:text-underline-style="none" fo:font-weight="bold" officeooo:rsid="01faedee" officeooo:paragraph-rsid="03fb23da" style:font-size-asian="15pt" style:font-weight-asian="bold" style:font-size-complex="15pt" style:font-weight-complex="bold"/>
    </style:style>
    <style:style style:name="P122" style:family="paragraph" style:parent-style-name="Standard">
      <style:text-properties fo:color="#000000" loext:opacity="100%" fo:font-size="15pt" style:text-underline-style="none" fo:font-weight="normal" officeooo:rsid="0586747b" officeooo:paragraph-rsid="03fb23da" style:font-size-asian="15pt" style:font-weight-asian="normal" style:font-size-complex="15pt" style:font-weight-complex="normal"/>
    </style:style>
    <style:style style:name="P123" style:family="paragraph" style:parent-style-name="Standard">
      <style:text-properties fo:font-size="15pt" style:text-underline-style="none" fo:font-weight="bold" officeooo:rsid="00bfa244" officeooo:paragraph-rsid="03fb23da" style:font-size-asian="15pt" style:font-weight-asian="bold" style:font-size-complex="15pt" style:font-weight-complex="bold"/>
    </style:style>
    <style:style style:name="P124" style:family="paragraph" style:parent-style-name="Standard">
      <style:text-properties fo:font-size="15pt" style:text-underline-style="none" officeooo:rsid="00bfa244" officeooo:paragraph-rsid="03fb23da" style:font-size-asian="15pt" style:font-size-complex="15pt"/>
    </style:style>
    <style:style style:name="P125" style:family="paragraph" style:parent-style-name="Standard">
      <style:text-properties fo:color="#c9211e" loext:opacity="100%" fo:font-size="15pt" style:text-underline-style="none" fo:font-weight="bold" officeooo:rsid="00bfa244" officeooo:paragraph-rsid="03fb23da" style:font-size-asian="15pt" style:font-weight-asian="bold" style:font-size-complex="15pt" style:font-weight-complex="bold"/>
    </style:style>
    <style:style style:name="P126" style:family="paragraph" style:parent-style-name="Standard">
      <style:paragraph-properties fo:text-align="start" style:justify-single-word="false"/>
      <style:text-properties fo:color="#2a6099" loext:opacity="100%" style:font-name="Calibri1" fo:font-size="15pt" style:text-underline-style="none" fo:font-weight="bold" officeooo:rsid="01faedee" officeooo:paragraph-rsid="03fb23da" style:font-size-asian="15pt" style:font-weight-asian="bold" style:font-size-complex="15pt" style:font-weight-complex="bold"/>
    </style:style>
    <style:style style:name="P127" style:family="paragraph" style:parent-style-name="Standard">
      <style:text-properties fo:color="#000000" loext:opacity="100%" style:font-name="Calibri1" fo:font-size="15pt" style:text-underline-style="none" fo:font-weight="normal" officeooo:rsid="0586747b" officeooo:paragraph-rsid="0420fcd2" style:font-size-asian="15pt" style:font-weight-asian="normal" style:font-size-complex="15pt" style:font-weight-complex="normal"/>
    </style:style>
    <style:style style:name="P128" style:family="paragraph" style:parent-style-name="Standard">
      <style:text-properties fo:font-size="15pt" style:text-underline-style="none" fo:font-weight="normal" officeooo:rsid="02023b35" officeooo:paragraph-rsid="03fb23da" style:font-size-asian="15pt" style:font-weight-asian="normal" style:font-size-complex="15pt" style:font-weight-complex="normal"/>
    </style:style>
    <style:style style:name="P129" style:family="paragraph" style:parent-style-name="Standard">
      <style:text-properties fo:font-size="15pt" style:text-underline-style="none" fo:font-weight="bold" officeooo:rsid="02042644" officeooo:paragraph-rsid="03fb23da" style:font-size-asian="15pt" style:font-weight-asian="bold" style:font-size-complex="15pt" style:font-weight-complex="bold"/>
    </style:style>
    <style:style style:name="P130" style:family="paragraph" style:parent-style-name="Standard">
      <style:text-properties fo:color="#000000" loext:opacity="100%" fo:font-size="15pt" style:text-underline-style="none" fo:font-weight="normal" officeooo:rsid="02042644" officeooo:paragraph-rsid="040339e4" style:font-size-asian="15pt" style:font-weight-asian="normal" style:font-size-complex="15pt" style:font-weight-complex="normal"/>
    </style:style>
    <style:style style:name="P131" style:family="paragraph" style:parent-style-name="Standard">
      <style:text-properties fo:color="#000000" loext:opacity="100%" fo:font-size="15pt" style:text-underline-style="none" fo:font-weight="normal" officeooo:rsid="02042644" officeooo:paragraph-rsid="03fb23da" style:font-size-asian="15pt" style:font-weight-asian="normal" style:font-size-complex="15pt" style:font-weight-complex="normal"/>
    </style:style>
    <style:style style:name="P132" style:family="paragraph" style:parent-style-name="Standard">
      <style:text-properties fo:color="#000000" loext:opacity="100%" fo:font-size="15pt" style:text-underline-style="none" fo:font-weight="bold" officeooo:rsid="02042644" officeooo:paragraph-rsid="03fb23da" style:font-size-asian="15pt" style:font-weight-asian="bold" style:font-size-complex="15pt" style:font-weight-complex="bold"/>
    </style:style>
    <style:style style:name="P133" style:family="paragraph" style:parent-style-name="Standard">
      <style:text-properties fo:color="#000000" loext:opacity="100%" style:font-name="Calibri1" fo:font-size="15pt" style:text-underline-style="none" fo:font-weight="normal" officeooo:rsid="025d430b" officeooo:paragraph-rsid="03fb23da" style:font-size-asian="15pt" style:font-weight-asian="normal" style:font-size-complex="15pt" style:font-weight-complex="normal"/>
    </style:style>
    <style:style style:name="P134" style:family="paragraph" style:parent-style-name="Standard">
      <style:paragraph-properties fo:break-before="page"/>
      <style:text-properties fo:color="#000000" loext:opacity="100%" style:font-name="Calibri1" fo:font-size="15pt" style:text-underline-style="none" fo:font-weight="bold" officeooo:rsid="0586747b" officeooo:paragraph-rsid="040558db" style:font-size-asian="15pt" style:font-weight-asian="bold" style:font-size-complex="15pt" style:font-weight-complex="bold"/>
    </style:style>
    <style:style style:name="P135" style:family="paragraph" style:parent-style-name="Standard">
      <style:text-properties fo:color="#000000" loext:opacity="100%" style:font-name="Calibri1" fo:font-size="15pt" style:text-underline-style="none" fo:font-weight="normal" officeooo:rsid="0586747b" officeooo:paragraph-rsid="040558db" style:font-size-asian="15pt" style:font-weight-asian="normal" style:font-size-complex="15pt" style:font-weight-complex="normal"/>
    </style:style>
    <style:style style:name="P136" style:family="paragraph" style:parent-style-name="Standard">
      <style:text-properties fo:color="#000000" loext:opacity="100%" style:font-name="Calibri1" fo:font-size="6pt" style:text-underline-style="none" fo:font-weight="normal" officeooo:rsid="0586747b" officeooo:paragraph-rsid="03fb23da" style:font-size-asian="6pt" style:font-weight-asian="normal" style:font-size-complex="6pt" style:font-weight-complex="normal"/>
    </style:style>
    <style:style style:name="P137" style:family="paragraph" style:parent-style-name="Standard">
      <style:text-properties fo:color="#000000" loext:opacity="100%" style:font-name="Calibri1" fo:font-size="15pt" style:text-underline-style="solid" style:text-underline-width="auto" style:text-underline-color="font-color" fo:font-weight="normal" officeooo:rsid="0586747b" officeooo:paragraph-rsid="03fb23da" style:font-size-asian="15pt" style:font-weight-asian="normal" style:font-size-complex="15pt" style:font-weight-complex="normal"/>
    </style:style>
    <style:style style:name="P138" style:family="paragraph" style:parent-style-name="Standard">
      <style:text-properties fo:color="#000000" loext:opacity="100%" style:font-name="Calibri1" fo:font-size="15pt" style:text-underline-style="none" fo:font-weight="normal" officeooo:rsid="0586747b" officeooo:paragraph-rsid="041d9f83" style:font-size-asian="15pt" style:font-weight-asian="normal" style:font-size-complex="15pt" style:font-weight-complex="normal"/>
    </style:style>
    <style:style style:name="P139" style:family="paragraph" style:parent-style-name="Standard">
      <style:text-properties fo:color="#000000" loext:opacity="100%" style:font-name="Calibri1" fo:font-size="15pt" style:text-underline-style="none" fo:font-weight="normal" officeooo:rsid="0586747b" officeooo:paragraph-rsid="03fb23da" style:font-size-asian="15pt" style:font-weight-asian="normal" style:font-size-complex="15pt" style:font-weight-complex="normal"/>
    </style:style>
    <style:style style:name="P140" style:family="paragraph" style:parent-style-name="Standard">
      <style:text-properties fo:color="#000000" loext:opacity="100%" style:font-name="Calibri1" fo:font-size="15pt" style:text-underline-style="none" fo:font-weight="normal" officeooo:rsid="0586747b" officeooo:paragraph-rsid="042060d4" style:font-size-asian="15pt" style:font-weight-asian="normal" style:font-size-complex="15pt" style:font-weight-complex="normal"/>
    </style:style>
    <style:style style:name="P141" style:family="paragraph" style:parent-style-name="Standard">
      <style:text-properties fo:color="#000000" loext:opacity="100%" style:font-name="Calibri1" fo:font-size="14pt" style:text-underline-style="none" fo:font-weight="normal" officeooo:rsid="0586747b" officeooo:paragraph-rsid="03fb23da" style:font-size-asian="14pt" style:font-weight-asian="normal" style:font-size-complex="14pt" style:font-weight-complex="normal"/>
    </style:style>
    <style:style style:name="P142" style:family="paragraph" style:parent-style-name="Standard">
      <style:text-properties fo:color="#000000" loext:opacity="100%" style:font-name="Calibri1" fo:font-size="14pt" style:text-underline-style="none" fo:font-weight="normal" officeooo:rsid="0586747b" officeooo:paragraph-rsid="041b41f0" style:font-size-asian="14pt" style:font-weight-asian="normal" style:font-size-complex="14pt" style:font-weight-complex="normal"/>
    </style:style>
    <style:style style:name="P143" style:family="paragraph" style:parent-style-name="Standard">
      <style:paragraph-properties fo:break-before="page"/>
      <style:text-properties fo:color="#000000" loext:opacity="100%" style:font-name="Calibri1" fo:font-size="15pt" style:text-underline-style="none" fo:font-weight="bold" officeooo:rsid="0586747b" officeooo:paragraph-rsid="04079a82" style:font-size-asian="15pt" style:font-weight-asian="bold" style:font-size-complex="15pt" style:font-weight-complex="bold"/>
    </style:style>
    <style:style style:name="P144" style:family="paragraph" style:parent-style-name="Standard">
      <style:text-properties fo:color="#000000" loext:opacity="100%" style:font-name="Calibri1" fo:font-size="15pt" style:text-underline-style="none" fo:font-weight="normal" officeooo:rsid="0586747b" officeooo:paragraph-rsid="04079a82" style:font-size-asian="15pt" style:font-weight-asian="normal" style:font-size-complex="15pt" style:font-weight-complex="normal"/>
    </style:style>
    <style:style style:name="P145" style:family="paragraph" style:parent-style-name="Standard">
      <style:text-properties fo:color="#000000" loext:opacity="100%" style:font-name="Calibri1" fo:font-size="13pt" style:text-underline-style="none" fo:font-weight="normal" officeooo:rsid="0586747b" officeooo:paragraph-rsid="040ad722" style:font-size-asian="13pt" style:font-weight-asian="normal" style:font-size-complex="13pt" style:font-weight-complex="normal"/>
    </style:style>
    <style:style style:name="P146" style:family="paragraph" style:parent-style-name="Standard">
      <style:text-properties fo:color="#000000" loext:opacity="100%" style:font-name="Calibri1" fo:font-size="13pt" style:text-underline-style="none" fo:font-weight="normal" officeooo:rsid="0586747b" officeooo:paragraph-rsid="04222945" style:font-size-asian="13pt" style:font-weight-asian="normal" style:font-size-complex="13pt" style:font-weight-complex="normal"/>
    </style:style>
    <style:style style:name="P147" style:family="paragraph" style:parent-style-name="Standard">
      <style:text-properties fo:color="#000000" loext:opacity="100%" style:font-name="Calibri1" fo:font-size="13pt" style:text-underline-style="none" fo:font-weight="normal" officeooo:rsid="0586747b" officeooo:paragraph-rsid="04079a82" style:font-size-asian="13pt" style:font-weight-asian="normal" style:font-size-complex="13pt" style:font-weight-complex="normal"/>
    </style:style>
    <style:style style:name="P148" style:family="paragraph" style:parent-style-name="Standard">
      <style:paragraph-properties fo:break-before="page"/>
      <style:text-properties fo:color="#000000" loext:opacity="100%" style:font-name="Calibri1" fo:font-size="15pt" style:text-underline-style="none" fo:font-weight="bold" officeooo:rsid="0586747b" officeooo:paragraph-rsid="04124bbc" style:font-size-asian="15pt" style:font-weight-asian="bold" style:font-size-complex="15pt" style:font-weight-complex="bold"/>
    </style:style>
    <style:style style:name="P149" style:family="paragraph" style:parent-style-name="Standard">
      <style:text-properties fo:color="#000000" loext:opacity="100%" style:font-name="Calibri1" fo:font-size="13pt" style:text-underline-style="none" fo:font-weight="normal" officeooo:rsid="0586747b" officeooo:paragraph-rsid="04124bbc" style:font-size-asian="13pt" style:font-weight-asian="normal" style:font-size-complex="13pt" style:font-weight-complex="normal"/>
    </style:style>
    <style:style style:name="P150" style:family="paragraph" style:parent-style-name="Standard">
      <style:text-properties fo:color="#000000" loext:opacity="100%" style:font-name="Calibri1" fo:font-size="13pt" style:text-underline-style="none" fo:font-weight="normal" officeooo:rsid="0586747b" officeooo:paragraph-rsid="040d12d8" style:font-size-asian="13pt" style:font-weight-asian="normal" style:font-size-complex="13pt" style:font-weight-complex="normal"/>
    </style:style>
    <style:style style:name="T1" style:family="text">
      <style:text-properties fo:color="#c9211e" loext:opacity="100%" style:font-name="Carolingia" fo:font-size="48pt" fo:font-weight="bold" officeooo:rsid="025cd071" fo:background-color="#ffbf00" loext:char-shading-value="0" style:font-size-asian="48pt" style:font-weight-asian="bold" style:font-size-complex="48pt" style:font-weight-complex="bold"/>
    </style:style>
    <style:style style:name="T2" style:family="text">
      <style:text-properties style:font-name="Carolingia" fo:font-size="15pt" fo:font-weight="bold" style:font-size-asian="15pt" style:font-weight-asian="bold" style:font-size-complex="15pt" style:font-weight-complex="bold"/>
    </style:style>
    <style:style style:name="T3" style:family="text">
      <style:text-properties style:font-name="Carolingia" fo:font-weight="bold" officeooo:rsid="0230a7ed" style:font-weight-asian="bold" style:font-weight-complex="bold"/>
    </style:style>
    <style:style style:name="T4" style:family="text">
      <style:text-properties style:font-name="Carolingia" fo:font-weight="bold" officeooo:rsid="025cd071" style:font-weight-asian="bold" style:font-weight-complex="bold"/>
    </style:style>
    <style:style style:name="T5" style:family="text">
      <style:text-properties fo:color="#c9211e" loext:opacity="100%" fo:font-weight="bold" officeooo:rsid="000333b2" style:font-weight-asian="bold" style:font-weight-complex="bold"/>
    </style:style>
    <style:style style:name="T6" style:family="text">
      <style:text-properties fo:font-weight="bold" officeooo:rsid="000333b2" style:font-weight-asian="bold" style:font-weight-complex="bold"/>
    </style:style>
    <style:style style:name="T7" style:family="text">
      <style:text-properties officeooo:rsid="000333b2"/>
    </style:style>
    <style:style style:name="T8" style:family="text">
      <style:text-properties fo:color="#3465a4" loext:opacity="100%" fo:font-weight="bold" officeooo:rsid="03f0e66f" style:font-weight-asian="bold" style:font-weight-complex="bold"/>
    </style:style>
    <style:style style:name="T9" style:family="text">
      <style:text-properties fo:color="#c9211e" loext:opacity="100%" fo:font-weight="bold" officeooo:rsid="00c61c25" style:font-weight-asian="bold" style:font-weight-complex="bold"/>
    </style:style>
    <style:style style:name="T10" style:family="text">
      <style:text-properties fo:font-weight="bold" officeooo:rsid="00c61c25" style:font-weight-asian="bold" style:font-weight-complex="bold"/>
    </style:style>
    <style:style style:name="T11" style:family="text">
      <style:text-properties officeooo:rsid="00061258"/>
    </style:style>
    <style:style style:name="T12" style:family="text">
      <style:text-properties fo:color="#2a6099" loext:opacity="100%" fo:font-weight="bold" officeooo:rsid="03ed6a7b" style:font-weight-asian="bold" style:font-weight-complex="bold"/>
    </style:style>
    <style:style style:name="T13" style:family="text">
      <style:text-properties fo:color="#c9211e" loext:opacity="100%" fo:font-weight="bold" style:font-weight-asian="bold" style:font-weight-complex="bold"/>
    </style:style>
    <style:style style:name="T14" style:family="text">
      <style:text-properties fo:font-weight="bold" style:font-weight-asian="bold" style:font-weight-complex="bold"/>
    </style:style>
    <style:style style:name="T15" style:family="text">
      <style:text-properties fo:color="#3465a4" loext:opacity="100%" fo:font-weight="bold" officeooo:rsid="03ed6a7b" style:font-weight-asian="bold" style:font-weight-complex="bold"/>
    </style:style>
    <style:style style:name="T16" style:family="text">
      <style:text-properties fo:color="#c9211e" loext:opacity="100%" fo:font-weight="bold" officeooo:rsid="00061258" style:font-weight-asian="bold" style:font-weight-complex="bold"/>
    </style:style>
    <style:style style:name="T17" style:family="text">
      <style:text-properties fo:font-weight="bold" officeooo:rsid="00061258" style:font-weight-asian="bold" style:font-weight-complex="bold"/>
    </style:style>
    <style:style style:name="T18" style:family="text">
      <style:text-properties fo:color="#2a6099" loext:opacity="100%" fo:font-weight="bold" officeooo:rsid="03ee143b" style:font-weight-asian="bold" style:font-weight-complex="bold"/>
    </style:style>
    <style:style style:name="T19" style:family="text">
      <style:text-properties fo:color="#3465a4" loext:opacity="100%" fo:font-weight="bold" officeooo:rsid="03ee143b" style:font-weight-asian="bold" style:font-weight-complex="bold"/>
    </style:style>
    <style:style style:name="T20" style:family="text">
      <style:text-properties fo:font-size="10pt" style:font-size-asian="10pt" style:font-size-complex="10pt"/>
    </style:style>
    <style:style style:name="T21" style:family="text">
      <style:text-properties fo:color="#2a6099" loext:opacity="100%" fo:font-weight="bold" style:font-weight-asian="bold" style:font-weight-complex="bold"/>
    </style:style>
    <style:style style:name="T22" style:family="text">
      <style:text-properties fo:color="#2a6099" loext:opacity="100%" fo:font-weight="bold" officeooo:rsid="025cd071" style:font-weight-asian="bold" style:font-weight-complex="bold"/>
    </style:style>
    <style:style style:name="T23" style:family="text">
      <style:text-properties fo:color="#c9211e" loext:opacity="100%" officeooo:rsid="002f88c8"/>
    </style:style>
    <style:style style:name="T24" style:family="text">
      <style:text-properties fo:color="#c9211e" loext:opacity="100%" fo:font-weight="bold" officeooo:rsid="002f88c8" style:font-weight-asian="bold" style:font-weight-complex="bold"/>
    </style:style>
    <style:style style:name="T25" style:family="text">
      <style:text-properties fo:color="#000000" loext:opacity="100%" fo:font-weight="bold" officeooo:rsid="002f88c8" style:font-weight-asian="bold" style:font-weight-complex="bold"/>
    </style:style>
    <style:style style:name="T26" style:family="text">
      <style:text-properties fo:color="#2a6099" loext:opacity="100%" fo:font-weight="bold" officeooo:rsid="002f88c8" style:font-weight-asian="bold" style:font-weight-complex="bold"/>
    </style:style>
    <style:style style:name="T27" style:family="text">
      <style:text-properties fo:color="#2a6099" loext:opacity="100%" fo:font-weight="bold" officeooo:rsid="00776a34" style:font-weight-asian="bold" style:font-weight-complex="bold"/>
    </style:style>
    <style:style style:name="T28" style:family="text">
      <style:text-properties fo:color="#c9211e" loext:opacity="100%" fo:font-weight="bold" officeooo:rsid="001fb00f" style:font-weight-asian="bold" style:font-weight-complex="bold"/>
    </style:style>
    <style:style style:name="T29" style:family="text">
      <style:text-properties fo:color="#000000" loext:opacity="100%" fo:font-weight="bold" officeooo:rsid="001fb00f" style:font-weight-asian="bold" style:font-weight-complex="bold"/>
    </style:style>
    <style:style style:name="T30" style:family="text">
      <style:text-properties fo:color="#000000" loext:opacity="100%" officeooo:rsid="001fb00f"/>
    </style:style>
    <style:style style:name="T31" style:family="text">
      <style:text-properties fo:color="#c9211e" loext:opacity="100%" fo:font-weight="bold" officeooo:rsid="024ec295" style:font-name-asian="Calibri" style:font-weight-asian="bold" style:font-name-complex="Calibri" style:font-weight-complex="bold"/>
    </style:style>
    <style:style style:name="T32" style:family="text">
      <style:text-properties fo:color="#000000" loext:opacity="100%" fo:font-weight="bold" officeooo:rsid="024ec295" style:font-name-asian="Calibri" style:font-weight-asian="bold" style:font-name-complex="Calibri" style:font-weight-complex="bold"/>
    </style:style>
    <style:style style:name="T33" style:family="text">
      <style:text-properties fo:color="#2a6099" loext:opacity="100%" fo:font-weight="bold" officeooo:rsid="024ec295" style:font-name-asian="Calibri" style:font-weight-asian="bold" style:font-name-complex="Calibri" style:font-weight-complex="bold"/>
    </style:style>
    <style:style style:name="T34" style:family="text">
      <style:text-properties fo:color="#2a6099" loext:opacity="100%" fo:font-weight="bold" officeooo:rsid="03ed6a7b" style:font-name-asian="Calibri" style:font-weight-asian="bold" style:font-name-complex="Calibri" style:font-weight-complex="bold"/>
    </style:style>
    <style:style style:name="T35" style:family="text">
      <style:text-properties officeooo:rsid="0004722d"/>
    </style:style>
    <style:style style:name="T36" style:family="text">
      <style:text-properties fo:color="#c9211e" loext:opacity="100%" fo:font-weight="bold" officeooo:rsid="0228f053" style:font-weight-asian="bold" style:font-weight-complex="bold"/>
    </style:style>
    <style:style style:name="T37" style:family="text">
      <style:text-properties fo:color="#000000" loext:opacity="100%" fo:font-weight="bold" officeooo:rsid="0228f053" style:font-weight-asian="bold" style:font-weight-complex="bold"/>
    </style:style>
    <style:style style:name="T38" style:family="text">
      <style:text-properties fo:color="#c9211e" loext:opacity="100%"/>
    </style:style>
    <style:style style:name="T39" style:family="text">
      <style:text-properties fo:color="#2a6099" loext:opacity="100%" fo:font-weight="bold" officeooo:rsid="025cd071" style:font-name-asian="Calibri" style:font-weight-asian="bold" style:font-name-complex="Calibri" style:font-weight-complex="bold"/>
    </style:style>
    <style:style style:name="T40" style:family="text">
      <style:text-properties fo:color="#c9211e" loext:opacity="100%" fo:font-weight="bold" officeooo:rsid="022acf86" style:font-weight-asian="bold" style:font-weight-complex="bold"/>
    </style:style>
    <style:style style:name="T41" style:family="text">
      <style:text-properties fo:font-weight="bold" officeooo:rsid="022acf86" style:font-weight-asian="bold" style:font-weight-complex="bold"/>
    </style:style>
    <style:style style:name="T42" style:family="text">
      <style:text-properties officeooo:rsid="022acf86"/>
    </style:style>
    <style:style style:name="T43" style:family="text">
      <style:text-properties fo:color="#2a6099" loext:opacity="100%" fo:font-weight="bold" officeooo:rsid="00b21ef0" style:font-weight-asian="bold" style:font-weight-complex="bold"/>
    </style:style>
    <style:style style:name="T44" style:family="text">
      <style:text-properties fo:font-weight="bold" officeooo:rsid="0009e01f" style:font-weight-asian="bold" style:font-weight-complex="bold"/>
    </style:style>
    <style:style style:name="T45" style:family="text">
      <style:text-properties officeooo:rsid="0009e01f"/>
    </style:style>
    <style:style style:name="T46" style:family="text">
      <style:text-properties fo:color="#2a6099" loext:opacity="100%" fo:font-weight="bold" officeooo:rsid="00b3efb2" style:font-weight-asian="bold" style:font-weight-complex="bold"/>
    </style:style>
    <style:style style:name="T47" style:family="text">
      <style:text-properties fo:color="#3465a4" loext:opacity="100%" officeooo:rsid="025cd071"/>
    </style:style>
    <style:style style:name="T48" style:family="text">
      <style:text-properties fo:color="#3465a4" loext:opacity="100%"/>
    </style:style>
    <style:style style:name="T49" style:family="text">
      <style:text-properties fo:color="#3465a4" loext:opacity="100%" officeooo:rsid="02408514"/>
    </style:style>
    <style:style style:name="T50" style:family="text">
      <style:text-properties fo:color="#3465a4" loext:opacity="100%" fo:font-weight="bold" officeooo:rsid="02408514" style:font-weight-asian="bold" style:font-weight-complex="bold"/>
    </style:style>
    <style:style style:name="T51" style:family="text">
      <style:text-properties fo:color="#c9211e" loext:opacity="100%" fo:font-weight="bold" officeooo:rsid="0004722d" style:font-weight-asian="bold" style:font-weight-complex="bold"/>
    </style:style>
    <style:style style:name="T52" style:family="text">
      <style:text-properties fo:font-weight="bold" officeooo:rsid="0004722d" style:font-weight-asian="bold" style:font-weight-complex="bold"/>
    </style:style>
    <style:style style:name="T53" style:family="text">
      <style:text-properties fo:color="#2a6099" loext:opacity="100%" fo:font-weight="bold" officeooo:rsid="04020f62" style:font-weight-asian="bold" style:font-weight-complex="bold"/>
    </style:style>
    <style:style style:name="T54" style:family="text">
      <style:text-properties fo:color="#2a6099" loext:opacity="100%" fo:font-weight="bold" officeooo:rsid="0339a300" style:font-weight-asian="bold" style:font-weight-complex="bold"/>
    </style:style>
    <style:style style:name="T55" style:family="text">
      <style:text-properties fo:color="#2a6099" loext:opacity="100%" officeooo:rsid="019fdc81"/>
    </style:style>
    <style:style style:name="T56" style:family="text">
      <style:text-properties fo:color="#2a6099" loext:opacity="100%" officeooo:rsid="023c66b8"/>
    </style:style>
    <style:style style:name="T57" style:family="text">
      <style:text-properties fo:color="#2a6099" loext:opacity="100%" officeooo:rsid="03ed6a7b"/>
    </style:style>
    <style:style style:name="T58" style:family="text">
      <style:text-properties fo:color="#2a6099" loext:opacity="100%" officeooo:rsid="025cd071"/>
    </style:style>
    <style:style style:name="T59" style:family="text">
      <style:text-properties fo:color="#2a6099" loext:opacity="100%" officeooo:rsid="03f2d1d0"/>
    </style:style>
    <style:style style:name="T60" style:family="text">
      <style:text-properties fo:color="#2a6099" loext:opacity="100%" officeooo:rsid="03f47f8c"/>
    </style:style>
    <style:style style:name="T61" style:family="text">
      <style:text-properties fo:color="#c9211e" loext:opacity="100%" fo:font-weight="bold" officeooo:rsid="019fdc81" style:font-weight-asian="bold" style:font-weight-complex="bold"/>
    </style:style>
    <style:style style:name="T62" style:family="text">
      <style:text-properties fo:font-style="italic" style:font-style-asian="italic" style:font-style-complex="italic"/>
    </style:style>
    <style:style style:name="T63" style:family="text">
      <style:text-properties fo:color="#c9211e" loext:opacity="100%" fo:font-style="normal" fo:font-weight="bold" officeooo:rsid="0019d2a8" style:font-style-asian="normal" style:font-weight-asian="bold" style:font-style-complex="normal" style:font-weight-complex="bold"/>
    </style:style>
    <style:style style:name="T64" style:family="text">
      <style:text-properties fo:font-style="normal" fo:font-weight="bold" officeooo:rsid="0019d2a8" style:font-style-asian="normal" style:font-weight-asian="bold" style:font-style-complex="normal" style:font-weight-complex="bold"/>
    </style:style>
    <style:style style:name="T65" style:family="text">
      <style:text-properties fo:color="#c9211e" loext:opacity="100%" fo:font-weight="bold" fo:background-color="#eeeeee" loext:char-shading-value="0" style:font-weight-asian="bold" style:font-weight-complex="bold"/>
    </style:style>
    <style:style style:name="T66" style:family="text">
      <style:text-properties fo:font-weight="bold" fo:background-color="#eeeeee" loext:char-shading-value="0" style:font-weight-asian="bold" style:font-weight-complex="bold"/>
    </style:style>
    <style:style style:name="T67" style:family="text">
      <style:text-properties fo:background-color="#eeeeee" loext:char-shading-value="0"/>
    </style:style>
    <style:style style:name="T68" style:family="text">
      <style:text-properties fo:color="#2a6099" loext:opacity="100%" officeooo:rsid="02e2d508" fo:background-color="#eeeeee" loext:char-shading-value="0"/>
    </style:style>
    <style:style style:name="T69" style:family="text">
      <style:text-properties fo:color="#2a6099" loext:opacity="100%" officeooo:rsid="03ed6a7b" fo:background-color="#eeeeee" loext:char-shading-value="0"/>
    </style:style>
    <style:style style:name="T70" style:family="text">
      <style:text-properties fo:color="#2a6099" loext:opacity="100%" fo:font-weight="bold" officeooo:rsid="0004d0f1" fo:background-color="#eeeeee" loext:char-shading-value="0" style:font-weight-asian="bold" style:font-weight-complex="bold"/>
    </style:style>
    <style:style style:name="T71" style:family="text">
      <style:text-properties fo:color="#2a6099" loext:opacity="100%" fo:font-weight="bold" officeooo:rsid="03ed6a7b" fo:background-color="#eeeeee" loext:char-shading-value="0" style:font-weight-asian="bold" style:font-weight-complex="bold"/>
    </style:style>
    <style:style style:name="T72" style:family="text">
      <style:text-properties officeooo:rsid="0004d0f1"/>
    </style:style>
    <style:style style:name="T73" style:family="text">
      <style:text-properties fo:color="#c9211e" loext:opacity="100%" fo:font-weight="bold" officeooo:rsid="0004d0f1" style:font-weight-asian="bold" style:font-weight-complex="bold"/>
    </style:style>
    <style:style style:name="T74" style:family="text">
      <style:text-properties fo:font-weight="bold" officeooo:rsid="0004d0f1" style:font-weight-asian="bold" style:font-weight-complex="bold"/>
    </style:style>
    <style:style style:name="T75" style:family="text">
      <style:text-properties fo:color="#3465a4" loext:opacity="100%" fo:font-weight="bold" officeooo:rsid="0004d0f1" style:font-weight-asian="bold" style:font-weight-complex="bold"/>
    </style:style>
    <style:style style:name="T76" style:family="text">
      <style:text-properties fo:color="#2a6099" loext:opacity="100%" fo:font-weight="bold" officeooo:rsid="0004d0f1" style:font-weight-asian="bold" style:font-weight-complex="bold"/>
    </style:style>
    <style:style style:name="T77" style:family="text">
      <style:text-properties fo:color="#2a6099" loext:opacity="100%" officeooo:rsid="00b21ef0" fo:background-color="#eeeeee" loext:char-shading-value="0"/>
    </style:style>
    <style:style style:name="T78" style:family="text">
      <style:text-properties fo:color="#2a6099" loext:opacity="100%" officeooo:rsid="02408514" fo:background-color="#eeeeee" loext:char-shading-value="0"/>
    </style:style>
    <style:style style:name="T79" style:family="text">
      <style:text-properties fo:font-weight="bold" officeooo:rsid="0004d0f1" fo:background-color="#eeeeee" loext:char-shading-value="0" style:font-weight-asian="bold" style:font-weight-complex="bold"/>
    </style:style>
    <style:style style:name="T80" style:family="text">
      <style:text-properties officeooo:rsid="0004d0f1" fo:background-color="#eeeeee" loext:char-shading-value="0"/>
    </style:style>
    <style:style style:name="T81" style:family="text">
      <style:text-properties officeooo:rsid="0004d0f1" fo:background-color="transparent" loext:char-shading-value="0"/>
    </style:style>
    <style:style style:name="T82" style:family="text">
      <style:text-properties fo:color="#2a6099" loext:opacity="100%" fo:font-weight="bold" officeooo:rsid="02e2d508" style:font-weight-asian="bold" style:font-weight-complex="bold"/>
    </style:style>
    <style:style style:name="T83" style:family="text">
      <style:text-properties fo:color="#2a6099" loext:opacity="100%" officeooo:rsid="0004d0f1"/>
    </style:style>
    <style:style style:name="T84" style:family="text">
      <style:text-properties fo:color="#2a6099" loext:opacity="100%" fo:font-weight="bold" officeooo:rsid="00b21ef0" fo:background-color="#eeeeee" loext:char-shading-value="0" style:font-weight-asian="bold" style:font-weight-complex="bold"/>
    </style:style>
    <style:style style:name="T85" style:family="text">
      <style:text-properties fo:color="#2a6099" loext:opacity="100%" officeooo:rsid="0004d0f1" fo:background-color="#eeeeee" loext:char-shading-value="0"/>
    </style:style>
    <style:style style:name="T86" style:family="text">
      <style:text-properties fo:color="#2a6099" loext:opacity="100%" fo:font-weight="bold" officeooo:rsid="00b83bdc" fo:background-color="#eeeeee" loext:char-shading-value="0" style:font-name-asian="Calibri" style:font-weight-asian="bold" style:font-name-complex="Calibri" style:font-weight-complex="bold"/>
    </style:style>
    <style:style style:name="T87" style:family="text">
      <style:text-properties fo:color="#2a6099" loext:opacity="100%" fo:font-weight="bold" officeooo:rsid="0004d0f1" fo:background-color="transparent" loext:char-shading-value="0" style:font-weight-asian="bold" style:font-weight-complex="bold"/>
    </style:style>
    <style:style style:name="T88" style:family="text">
      <style:text-properties fo:color="#2a6099" loext:opacity="100%" officeooo:rsid="025cd071" fo:background-color="#eeeeee" loext:char-shading-value="0"/>
    </style:style>
    <style:style style:name="T89" style:family="text">
      <style:text-properties fo:color="#2a6099" loext:opacity="100%" fo:font-weight="bold" officeooo:rsid="025cd071" fo:background-color="#eeeeee" loext:char-shading-value="0" style:font-name-asian="Calibri" style:font-weight-asian="bold" style:font-name-complex="Calibri" style:font-weight-complex="bold"/>
    </style:style>
    <style:style style:name="T90" style:family="text">
      <style:text-properties fo:color="#2a6099" loext:opacity="100%" fo:font-weight="bold" officeooo:rsid="02e2d508" fo:background-color="#eeeeee" loext:char-shading-value="0" style:font-name-asian="Calibri" style:font-weight-asian="bold" style:font-name-complex="Calibri" style:font-weight-complex="bold"/>
    </style:style>
    <style:style style:name="T91" style:family="text">
      <style:text-properties fo:color="#2a6099" loext:opacity="100%" fo:font-weight="bold" officeooo:rsid="00b21ef0" fo:background-color="transparent" loext:char-shading-value="0" style:font-weight-asian="bold" style:font-weight-complex="bold"/>
    </style:style>
    <style:style style:name="T92" style:family="text">
      <style:text-properties fo:color="#2a6099" loext:opacity="100%" fo:font-weight="bold" officeooo:rsid="003f7803" style:font-weight-asian="bold" style:font-weight-complex="bold"/>
    </style:style>
    <style:style style:name="T93" style:family="text">
      <style:text-properties fo:color="#000000" loext:opacity="100%"/>
    </style:style>
    <style:style style:name="T94" style:family="text">
      <style:text-properties fo:color="#c9211e" loext:opacity="100%" fo:font-weight="bold" officeooo:rsid="00b3efb2" style:font-weight-asian="bold" style:font-weight-complex="bold"/>
    </style:style>
    <style:style style:name="T95" style:family="text">
      <style:text-properties fo:color="#000000" loext:opacity="100%" style:text-underline-style="solid" style:text-underline-width="auto" style:text-underline-color="font-color" fo:font-weight="bold" officeooo:rsid="00b3efb2" style:font-weight-asian="bold" style:font-weight-complex="bold"/>
    </style:style>
    <style:style style:name="T96" style:family="text">
      <style:text-properties fo:color="#2a6099" loext:opacity="100%" fo:font-weight="bold" officeooo:rsid="003468fb" style:font-weight-asian="bold" style:font-weight-complex="bold"/>
    </style:style>
    <style:style style:name="T97" style:family="text">
      <style:text-properties fo:color="#2a6099" loext:opacity="100%" officeooo:rsid="00b4b952"/>
    </style:style>
    <style:style style:name="T98" style:family="text">
      <style:text-properties officeooo:rsid="00b4b952"/>
    </style:style>
    <style:style style:name="T99" style:family="text">
      <style:text-properties fo:color="#000000" loext:opacity="100%" style:text-underline-style="solid" style:text-underline-width="auto" style:text-underline-color="font-color" fo:font-weight="bold" officeooo:rsid="00b4b952" style:font-weight-asian="bold" style:font-weight-complex="bold"/>
    </style:style>
    <style:style style:name="T100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101" style:family="text">
      <style:text-properties style:text-underline-style="none" fo:font-weight="bold" style:font-weight-asian="bold" style:font-weight-complex="bold"/>
    </style:style>
    <style:style style:name="T102" style:family="text">
      <style:text-properties style:text-underline-style="solid" style:text-underline-width="auto" style:text-underline-color="font-color" fo:font-weight="normal" style:font-weight-asian="normal" style:font-weight-complex="normal"/>
    </style:style>
    <style:style style:name="T103" style:family="text">
      <style:text-properties fo:color="#000000" loext:opacity="100%" fo:font-weight="bold" style:font-weight-asian="bold" style:font-weight-complex="bold"/>
    </style:style>
    <style:style style:name="T104" style:family="text">
      <style:text-properties fo:font-weight="bold" officeooo:rsid="00ce1e5f" style:font-weight-asian="bold" style:font-weight-complex="bold"/>
    </style:style>
    <style:style style:name="T105" style:family="text">
      <style:text-properties fo:font-size="13pt" style:font-size-asian="13pt" style:font-size-complex="13pt"/>
    </style:style>
    <style:style style:name="T106" style:family="text">
      <style:text-properties fo:font-size="13pt" officeooo:rsid="001157bb" style:font-size-asian="13pt" style:font-size-complex="13pt"/>
    </style:style>
    <style:style style:name="T107" style:family="text">
      <style:text-properties fo:color="#2a6099" loext:opacity="100%" fo:font-weight="bold" officeooo:rsid="02e5b245" style:font-weight-asian="bold" style:font-weight-complex="bold"/>
    </style:style>
    <style:style style:name="T108" style:family="text">
      <style:text-properties fo:color="#2a6099" loext:opacity="100%" fo:font-weight="bold" officeooo:rsid="0260baac" style:font-weight-asian="bold" style:font-weight-complex="bold"/>
    </style:style>
    <style:style style:name="T109" style:family="text">
      <style:text-properties fo:color="#000000" loext:opacity="100%" fo:font-weight="bold" officeooo:rsid="00b4b952" style:font-weight-asian="bold" style:font-weight-complex="bold"/>
    </style:style>
    <style:style style:name="T110" style:family="text">
      <style:text-properties fo:color="#3465a4" loext:opacity="100%" officeooo:rsid="025e5167"/>
    </style:style>
    <style:style style:name="T111" style:family="text">
      <style:text-properties fo:color="#3465a4" loext:opacity="100%" officeooo:rsid="02e5b245"/>
    </style:style>
    <style:style style:name="T112" style:family="text">
      <style:text-properties fo:color="#3465a4" loext:opacity="100%" officeooo:rsid="03ed6a7b"/>
    </style:style>
    <style:style style:name="T113" style:family="text">
      <style:text-properties style:text-underline-style="solid" style:text-underline-width="auto" style:text-underline-color="font-color"/>
    </style:style>
    <style:style style:name="T114" style:family="text">
      <style:text-properties style:text-underline-style="none"/>
    </style:style>
    <style:style style:name="T115" style:family="text">
      <style:text-properties fo:color="#c9211e" loext:opacity="100%" style:font-name="Carolingia" fo:font-size="15pt" style:text-underline-style="none" fo:font-weight="normal" officeooo:rsid="0005f06a" style:font-size-asian="15pt" style:font-weight-asian="normal" style:font-size-complex="15pt" style:font-weight-complex="normal"/>
    </style:style>
    <style:style style:name="T116" style:family="text">
      <style:text-properties fo:color="#c9211e" loext:opacity="100%" style:text-underline-style="none" fo:font-weight="bold" officeooo:rsid="0005f06a" style:font-weight-asian="bold" style:font-weight-complex="bold"/>
    </style:style>
    <style:style style:name="T117" style:family="text">
      <style:text-properties fo:color="#000000" loext:opacity="100%" style:text-underline-style="none" fo:font-weight="bold" officeooo:rsid="0005f06a" style:font-weight-asian="bold" style:font-weight-complex="bold"/>
    </style:style>
    <style:style style:name="T118" style:family="text">
      <style:text-properties style:text-underline-style="none" fo:font-weight="bold" officeooo:rsid="0005f06a" style:font-weight-asian="bold" style:font-weight-complex="bold"/>
    </style:style>
    <style:style style:name="T119" style:family="text">
      <style:text-properties style:text-underline-style="none" fo:font-weight="normal" officeooo:rsid="0005f06a" style:font-weight-asian="normal" style:font-weight-complex="normal"/>
    </style:style>
    <style:style style:name="T120" style:family="text">
      <style:text-properties fo:color="#3465a4" loext:opacity="100%" style:text-underline-style="none" fo:font-weight="bold" officeooo:rsid="03f1c3c3" style:font-weight-asian="bold" style:font-weight-complex="bold"/>
    </style:style>
    <style:style style:name="T121" style:family="text">
      <style:text-properties fo:color="#3465a4" loext:opacity="100%" style:text-underline-style="none" fo:font-weight="bold" officeooo:rsid="0412f53f" style:font-weight-asian="bold" style:font-weight-complex="bold"/>
    </style:style>
    <style:style style:name="T122" style:family="text">
      <style:text-properties fo:color="#c9211e" loext:opacity="100%" style:text-underline-style="none" fo:font-weight="bold" officeooo:rsid="01af5fa0" style:font-weight-asian="bold" style:font-weight-complex="bold"/>
    </style:style>
    <style:style style:name="T123" style:family="text">
      <style:text-properties fo:color="#ffbf00" loext:opacity="100%" style:text-underline-style="none" fo:font-weight="bold" officeooo:rsid="01519bf9" style:font-weight-asian="bold" style:font-weight-complex="bold"/>
    </style:style>
    <style:style style:name="T124" style:family="text">
      <style:text-properties style:text-underline-style="none" fo:font-weight="normal" officeooo:rsid="01519bf9" style:font-weight-asian="normal" style:font-weight-complex="normal"/>
    </style:style>
    <style:style style:name="T125" style:family="text">
      <style:text-properties fo:color="#3465a4" loext:opacity="100%" style:text-underline-style="none" fo:font-weight="bold" officeooo:rsid="03ed6a7b" style:font-weight-asian="bold" style:font-weight-complex="bold"/>
    </style:style>
    <style:style style:name="T126" style:family="text">
      <style:text-properties fo:color="#c9211e" loext:opacity="100%" style:text-underline-style="none" fo:font-weight="bold" officeooo:rsid="031c12ff" style:font-weight-asian="bold" style:font-weight-complex="bold"/>
    </style:style>
    <style:style style:name="T127" style:family="text">
      <style:text-properties fo:color="#999999" loext:opacity="100%" style:text-underline-style="none" fo:font-weight="bold" officeooo:rsid="01519bf9" style:font-weight-asian="bold" style:font-weight-complex="bold"/>
    </style:style>
    <style:style style:name="T128" style:family="text">
      <style:text-properties fo:color="#999999" loext:opacity="100%" style:text-underline-style="none" fo:font-weight="bold" officeooo:rsid="01af5fa0" style:font-weight-asian="bold" style:font-weight-complex="bold"/>
    </style:style>
    <style:style style:name="T129" style:family="text">
      <style:text-properties fo:color="#c9211e" loext:opacity="100%" style:text-underline-style="none" fo:font-weight="bold" officeooo:rsid="01b60816" style:font-weight-asian="bold" style:font-weight-complex="bold"/>
    </style:style>
    <style:style style:name="T130" style:family="text">
      <style:text-properties fo:color="#b85c00" loext:opacity="100%" style:text-underline-style="none" fo:font-weight="bold" officeooo:rsid="01519bf9" style:font-weight-asian="bold" style:font-weight-complex="bold"/>
    </style:style>
    <style:style style:name="T131" style:family="text">
      <style:text-properties fo:color="#3465a4" loext:opacity="100%" fo:font-weight="bold" officeooo:rsid="0260baac" style:font-weight-asian="bold" style:font-weight-complex="bold"/>
    </style:style>
    <style:style style:name="T132" style:family="text">
      <style:text-properties fo:color="#3465a4" loext:opacity="100%" fo:font-weight="bold" officeooo:rsid="0412f53f" style:font-weight-asian="bold" style:font-weight-complex="bold"/>
    </style:style>
    <style:style style:name="T133" style:family="text">
      <style:text-properties fo:color="#3465a4" loext:opacity="100%" fo:font-weight="bold" officeooo:rsid="02c13944" style:font-weight-asian="bold" style:font-weight-complex="bold"/>
    </style:style>
    <style:style style:name="T134" style:family="text">
      <style:text-properties fo:color="#3465a4" loext:opacity="100%" fo:font-weight="bold" officeooo:rsid="02e36180" style:font-weight-asian="bold" style:font-weight-complex="bold"/>
    </style:style>
    <style:style style:name="T135" style:family="text">
      <style:text-properties fo:color="#000000" loext:opacity="100%" style:font-name="Calibri1" fo:font-size="12pt" officeooo:rsid="0412f53f" style:font-size-asian="12pt" style:font-size-complex="12pt"/>
    </style:style>
    <style:style style:name="T136" style:family="text">
      <style:text-properties style:text-underline-style="none" fo:font-weight="bold" officeooo:rsid="00ed8a6c" style:font-weight-asian="bold" style:font-weight-complex="bold"/>
    </style:style>
    <style:style style:name="T137" style:family="text">
      <style:text-properties fo:color="#c9211e" loext:opacity="100%" style:font-name="Carolingia" fo:font-weight="bold" officeooo:rsid="00ed8a6c" style:font-weight-asian="bold" style:font-weight-complex="bold"/>
    </style:style>
    <style:style style:name="T138" style:family="text">
      <style:text-properties style:font-name="Carolingia" fo:font-weight="bold" officeooo:rsid="00ed8a6c" style:font-weight-asian="bold" style:font-weight-complex="bold"/>
    </style:style>
    <style:style style:name="T139" style:family="text">
      <style:text-properties fo:font-size="12pt" officeooo:rsid="00ed8a6c" style:font-size-asian="12pt" style:font-size-complex="12pt"/>
    </style:style>
    <style:style style:name="T140" style:family="text">
      <style:text-properties fo:font-size="12pt" officeooo:rsid="00853802" style:font-size-asian="12pt" style:font-size-complex="12pt"/>
    </style:style>
    <style:style style:name="T141" style:family="text">
      <style:text-properties fo:font-size="12pt" officeooo:rsid="03f0e66f" style:font-size-asian="12pt" style:font-size-complex="12pt"/>
    </style:style>
    <style:style style:name="T142" style:family="text">
      <style:text-properties fo:font-size="12pt" officeooo:rsid="0105b326" style:font-size-asian="12pt" style:font-size-complex="12pt"/>
    </style:style>
    <style:style style:name="T143" style:family="text">
      <style:text-properties fo:font-size="12pt" officeooo:rsid="010b0d8f" style:font-size-asian="12pt" style:font-size-complex="12pt"/>
    </style:style>
    <style:style style:name="T144" style:family="text">
      <style:text-properties fo:font-size="12pt" officeooo:rsid="00fe7dc6" style:font-size-asian="12pt" style:font-size-complex="12pt"/>
    </style:style>
    <style:style style:name="T145" style:family="text">
      <style:text-properties fo:color="#3465a4" loext:opacity="100%" fo:font-size="12pt" fo:font-weight="bold" officeooo:rsid="03f0e66f" style:font-size-asian="12pt" style:font-weight-asian="bold" style:font-size-complex="12pt" style:font-weight-complex="bold"/>
    </style:style>
    <style:style style:name="T146" style:family="text">
      <style:text-properties fo:font-size="12pt" officeooo:rsid="00e195de" style:font-size-asian="12pt" style:font-size-complex="12pt"/>
    </style:style>
    <style:style style:name="T147" style:family="text">
      <style:text-properties fo:font-size="12pt" officeooo:rsid="03b44efc" style:font-size-asian="12pt" style:font-size-complex="12pt"/>
    </style:style>
    <style:style style:name="T148" style:family="text">
      <style:text-properties fo:font-size="12pt" officeooo:rsid="018d6820" style:font-size-asian="12pt" style:font-size-complex="12pt"/>
    </style:style>
    <style:style style:name="T149" style:family="text">
      <style:text-properties fo:color="#3465a4" loext:opacity="100%" fo:font-size="12pt" fo:font-weight="bold" officeooo:rsid="00fe7dc6" style:font-size-asian="12pt" style:font-weight-asian="bold" style:font-size-complex="12pt" style:font-weight-complex="bold"/>
    </style:style>
    <style:style style:name="T150" style:family="text">
      <style:text-properties fo:font-variant="normal" fo:text-transform="none" style:font-name="gg sans" fo:letter-spacing="normal" fo:font-style="normal" fo:font-weight="normal" officeooo:rsid="04269232" loext:padding="0mm" loext:border="none"/>
    </style:style>
    <style:style style:name="T151" style:family="text">
      <style:text-properties fo:font-variant="normal" fo:text-transform="none" style:font-name="gg sans" fo:letter-spacing="normal" fo:font-style="normal" fo:font-weight="normal" officeooo:rsid="0427e480" loext:padding="0mm" loext:border="none"/>
    </style:style>
    <style:style style:name="T152" style:family="text">
      <style:text-properties fo:font-variant="normal" fo:text-transform="none" style:font-name="gg sans" fo:letter-spacing="normal" fo:font-style="normal" fo:font-weight="normal" officeooo:rsid="042520bf" loext:padding="0mm" loext:border="none"/>
    </style:style>
    <style:style style:name="T153" style:family="text">
      <style:text-properties fo:font-variant="normal" fo:text-transform="none" style:font-name="gg sans" fo:letter-spacing="normal" fo:font-style="normal" fo:font-weight="normal" loext:padding="0mm" loext:border="none"/>
    </style:style>
    <style:style style:name="T154" style:family="text">
      <style:text-properties fo:font-variant="normal" fo:text-transform="none" style:font-name="gg sans" fo:letter-spacing="normal" fo:font-style="normal" fo:font-weight="normal" officeooo:rsid="0425d583" loext:padding="0mm" loext:border="none"/>
    </style:style>
    <style:style style:name="T155" style:family="text">
      <style:text-properties fo:font-variant="normal" fo:text-transform="none" style:font-name="gg sans" fo:letter-spacing="normal" fo:font-style="normal" fo:font-weight="normal" officeooo:rsid="0425e620" loext:padding="0mm" loext:border="none"/>
    </style:style>
    <style:style style:name="T156" style:family="text">
      <style:text-properties fo:font-weight="normal" style:font-weight-asian="normal" style:font-weight-complex="normal"/>
    </style:style>
    <style:style style:name="T157" style:family="text">
      <style:text-properties fo:font-size="10pt" fo:font-weight="normal" officeooo:rsid="04149aff" style:font-size-asian="10pt" style:font-weight-asian="normal" style:font-size-complex="10pt" style:font-weight-complex="normal"/>
    </style:style>
    <style:style style:name="T158" style:family="text">
      <style:text-properties fo:font-size="10pt" fo:font-weight="normal" officeooo:rsid="042520bf" style:font-size-asian="10pt" style:font-weight-asian="normal" style:font-size-complex="10pt" style:font-weight-complex="normal"/>
    </style:style>
    <style:style style:name="T159" style:family="text">
      <style:text-properties officeooo:rsid="03ef0b27"/>
    </style:style>
    <style:style style:name="T160" style:family="text">
      <style:text-properties fo:font-size="10pt" fo:font-weight="normal" officeooo:rsid="0425d583" style:font-size-asian="10pt" style:font-weight-asian="normal" style:font-size-complex="10pt" style:font-weight-complex="normal"/>
    </style:style>
    <style:style style:name="T161" style:family="text">
      <style:text-properties officeooo:rsid="032cee5b"/>
    </style:style>
    <style:style style:name="T162" style:family="text">
      <style:text-properties fo:font-size="10pt" fo:font-weight="normal" officeooo:rsid="032cee5b" style:font-size-asian="10pt" style:font-weight-asian="normal" style:font-size-complex="10pt" style:font-weight-complex="normal"/>
    </style:style>
    <style:style style:name="T163" style:family="text">
      <style:text-properties fo:font-size="10pt" fo:font-weight="normal" officeooo:rsid="03ef0b27" style:font-size-asian="10pt" style:font-weight-asian="normal" style:font-size-complex="10pt" style:font-weight-complex="normal"/>
    </style:style>
    <style:style style:name="T164" style:family="text">
      <style:text-properties fo:font-size="10pt" fo:font-weight="normal" officeooo:rsid="0425e620" style:font-size-asian="10pt" style:font-weight-asian="normal" style:font-size-complex="10pt" style:font-weight-complex="normal"/>
    </style:style>
    <style:style style:name="T165" style:family="text">
      <style:text-properties style:font-name="Liberation Serif" fo:font-size="10pt" fo:font-weight="normal" officeooo:rsid="0425e620" style:font-name-asian="Liberation Serif" style:font-size-asian="10pt" style:font-weight-asian="normal" style:font-name-complex="Liberation Serif" style:font-size-complex="10pt" style:font-weight-complex="normal"/>
    </style:style>
    <style:style style:name="T166" style:family="text">
      <style:text-properties style:font-name="Calibri" fo:font-size="10pt" fo:font-weight="normal" officeooo:rsid="0425e620" style:font-name-asian="NSimSun" style:font-size-asian="10pt" style:font-weight-asian="normal" style:font-name-complex="Lucida Sans1" style:font-size-complex="10pt" style:font-weight-complex="normal"/>
    </style:style>
    <style:style style:name="T167" style:family="text">
      <style:text-properties fo:font-size="10pt" fo:font-weight="normal" style:font-size-asian="10pt" style:font-weight-asian="normal" style:font-size-complex="10pt" style:font-weight-complex="normal"/>
    </style:style>
    <style:style style:name="T168" style:family="text">
      <style:text-properties officeooo:rsid="03f0e66f"/>
    </style:style>
    <style:style style:name="T169" style:family="text">
      <style:text-properties fo:font-size="10pt" fo:font-weight="normal" officeooo:rsid="03f0e66f" style:font-size-asian="10pt" style:font-weight-asian="normal" style:font-size-complex="10pt" style:font-weight-complex="normal"/>
    </style:style>
    <style:style style:name="T170" style:family="text">
      <style:text-properties fo:font-size="10pt" fo:font-weight="normal" officeooo:rsid="04269232" style:font-size-asian="10pt" style:font-weight-asian="normal" style:font-size-complex="10pt" style:font-weight-complex="normal"/>
    </style:style>
    <style:style style:name="T171" style:family="text">
      <style:text-properties fo:font-weight="bold" officeooo:rsid="0104ebf3" style:font-weight-asian="bold" style:font-weight-complex="bold"/>
    </style:style>
    <style:style style:name="T172" style:family="text">
      <style:text-properties fo:color="#c9211e" loext:opacity="100%" style:font-name="Carolingia"/>
    </style:style>
    <style:style style:name="T173" style:family="text">
      <style:text-properties style:font-name="Carolingia"/>
    </style:style>
    <style:style style:name="T174" style:family="text">
      <style:text-properties style:font-name="Calibri1" fo:font-size="12pt" fo:font-weight="normal" style:font-size-asian="12pt" style:font-weight-asian="normal" style:font-size-complex="12pt" style:font-weight-complex="normal"/>
    </style:style>
    <style:style style:name="T175" style:family="text">
      <style:text-properties style:font-name="Calibri1" fo:font-size="12pt" fo:font-weight="normal" officeooo:rsid="042413f7" style:font-size-asian="12pt" style:font-weight-asian="normal" style:font-size-complex="12pt" style:font-weight-complex="normal"/>
    </style:style>
    <style:style style:name="T176" style:family="text">
      <style:text-properties style:font-name="Calibri1" fo:font-size="10pt" style:text-underline-style="none" fo:font-weight="bold" officeooo:rsid="0145d552" style:font-size-asian="10pt" style:font-weight-asian="bold" style:font-size-complex="10pt" style:font-weight-complex="bold"/>
    </style:style>
    <style:style style:name="T177" style:family="text">
      <style:text-properties style:font-name="Calibri1" fo:font-size="10pt" style:text-underline-style="none" fo:font-weight="bold" officeooo:rsid="028deefe" style:font-size-asian="10pt" style:font-weight-asian="bold" style:font-size-complex="10pt" style:font-weight-complex="bold"/>
    </style:style>
    <style:style style:name="T178" style:family="text">
      <style:text-properties style:font-name="Calibri1" fo:font-size="10pt" style:text-underline-style="none" fo:font-weight="bold" officeooo:rsid="031cdeed" style:font-size-asian="10pt" style:font-weight-asian="bold" style:font-size-complex="10pt" style:font-weight-complex="bold"/>
    </style:style>
    <style:style style:name="T179" style:family="text">
      <style:text-properties style:font-name="Calibri1" fo:font-size="10pt" style:text-underline-style="none" fo:font-weight="bold" officeooo:rsid="03eb2443" style:font-size-asian="10pt" style:font-weight-asian="bold" style:font-size-complex="10pt" style:font-weight-complex="bold"/>
    </style:style>
    <style:style style:name="T180" style:family="text">
      <style:text-properties style:font-name="Calibri1" fo:font-size="10pt" style:text-underline-style="none" fo:font-weight="bold" officeooo:rsid="042413f7" style:font-size-asian="10pt" style:font-weight-asian="bold" style:font-size-complex="10pt" style:font-weight-complex="bold"/>
    </style:style>
    <style:style style:name="T181" style:family="text">
      <style:text-properties style:font-name="Calibri1" fo:font-size="10pt" style:text-underline-style="none" fo:font-weight="bold" officeooo:rsid="0382587f" style:font-size-asian="10pt" style:font-weight-asian="bold" style:font-size-complex="10pt" style:font-weight-complex="bold"/>
    </style:style>
    <style:style style:name="T182" style:family="text">
      <style:text-properties officeooo:rsid="003f7803"/>
    </style:style>
    <style:style style:name="T183" style:family="text">
      <style:text-properties officeooo:rsid="01249e8e"/>
    </style:style>
    <style:style style:name="T184" style:family="text">
      <style:text-properties officeooo:rsid="012495cb"/>
    </style:style>
    <style:style style:name="T185" style:family="text">
      <style:text-properties officeooo:rsid="002cedcc"/>
    </style:style>
    <style:style style:name="T186" style:family="text">
      <style:text-properties officeooo:rsid="00e73d7d"/>
    </style:style>
    <style:style style:name="T187" style:family="text">
      <style:text-properties officeooo:rsid="005b25b8"/>
    </style:style>
    <style:style style:name="T188" style:family="text">
      <style:text-properties officeooo:rsid="0260baac"/>
    </style:style>
    <style:style style:name="T189" style:family="text">
      <style:text-properties officeooo:rsid="005b8448"/>
    </style:style>
    <style:style style:name="T190" style:family="text">
      <style:text-properties fo:font-weight="normal" officeooo:rsid="005b8448" style:font-weight-asian="normal" style:font-weight-complex="normal"/>
    </style:style>
    <style:style style:name="T191" style:family="text">
      <style:text-properties officeooo:rsid="02c13944"/>
    </style:style>
    <style:style style:name="T192" style:family="text">
      <style:text-properties fo:font-weight="normal" officeooo:rsid="02c13944" style:font-weight-asian="normal" style:font-weight-complex="normal"/>
    </style:style>
    <style:style style:name="T193" style:family="text">
      <style:text-properties fo:font-weight="normal" officeooo:rsid="0260baac" style:font-weight-asian="normal" style:font-weight-complex="normal"/>
    </style:style>
    <style:style style:name="T194" style:family="text">
      <style:text-properties fo:font-weight="normal" officeooo:rsid="005c85e3" style:font-weight-asian="normal" style:font-weight-complex="normal"/>
    </style:style>
    <style:style style:name="T195" style:family="text">
      <style:text-properties fo:font-weight="normal" officeooo:rsid="005e707c" style:font-weight-asian="normal" style:font-weight-complex="normal"/>
    </style:style>
    <style:style style:name="T196" style:family="text">
      <style:text-properties fo:font-weight="normal" officeooo:rsid="00618bbd" style:font-weight-asian="normal" style:font-weight-complex="normal"/>
    </style:style>
    <style:style style:name="T197" style:family="text">
      <style:text-properties fo:font-weight="normal" officeooo:rsid="003e6c82" style:font-weight-asian="normal" style:font-weight-complex="normal"/>
    </style:style>
    <style:style style:name="T198" style:family="text">
      <style:text-properties fo:font-weight="normal" officeooo:rsid="003a8560" style:font-weight-asian="normal" style:font-weight-complex="normal"/>
    </style:style>
    <style:style style:name="T199" style:family="text">
      <style:text-properties fo:font-weight="normal" officeooo:rsid="0039cedc" style:font-weight-asian="normal" style:font-weight-complex="normal"/>
    </style:style>
    <style:style style:name="T200" style:family="text">
      <style:text-properties fo:font-weight="normal" officeooo:rsid="006175bb" style:font-weight-asian="normal" style:font-weight-complex="normal"/>
    </style:style>
    <style:style style:name="T201" style:family="text">
      <style:text-properties style:text-underline-style="none" fo:font-weight="bold" officeooo:rsid="000a2a9b" style:font-weight-asian="bold" style:font-weight-complex="bold"/>
    </style:style>
    <style:style style:name="T202" style:family="text">
      <style:text-properties style:text-underline-style="none" officeooo:rsid="000a2a9b"/>
    </style:style>
    <style:style style:name="T203" style:family="text">
      <style:text-properties style:text-underline-style="none" officeooo:rsid="01091a88"/>
    </style:style>
    <style:style style:name="T204" style:family="text">
      <style:text-properties style:text-underline-style="none" officeooo:rsid="012f1898"/>
    </style:style>
    <style:style style:name="T205" style:family="text">
      <style:text-properties style:text-underline-style="none" officeooo:rsid="00e92cb2"/>
    </style:style>
    <style:style style:name="T206" style:family="text">
      <style:text-properties style:text-underline-style="none" officeooo:rsid="000d6c0d"/>
    </style:style>
    <style:style style:name="T207" style:family="text">
      <style:text-properties style:text-underline-style="none" officeooo:rsid="010ea76d"/>
    </style:style>
    <style:style style:name="T208" style:family="text">
      <style:text-properties style:text-underline-style="none" officeooo:rsid="01c47fc0"/>
    </style:style>
    <style:style style:name="T209" style:family="text">
      <style:text-properties fo:font-weight="normal" officeooo:rsid="023369cb" style:font-weight-asian="normal" style:font-weight-complex="normal"/>
    </style:style>
    <style:style style:name="T210" style:family="text">
      <style:text-properties fo:font-weight="normal" officeooo:rsid="00e92cb2" style:font-weight-asian="normal" style:font-weight-complex="normal"/>
    </style:style>
    <style:style style:name="T211" style:family="text">
      <style:text-properties fo:font-weight="normal" officeooo:rsid="0109e92c" style:font-weight-asian="normal" style:font-weight-complex="normal"/>
    </style:style>
    <style:style style:name="T212" style:family="text">
      <style:text-properties fo:font-weight="normal" officeooo:rsid="01c71ec7" style:font-weight-asian="normal" style:font-weight-complex="normal"/>
    </style:style>
    <style:style style:name="T213" style:family="text">
      <style:text-properties fo:font-weight="normal" officeooo:rsid="0034e78a" style:font-weight-asian="normal" style:font-weight-complex="normal"/>
    </style:style>
    <style:style style:name="T214" style:family="text">
      <style:text-properties fo:color="#000000" loext:opacity="100%" fo:font-weight="normal" officeooo:rsid="0034e78a" style:font-weight-asian="normal" style:font-weight-complex="normal"/>
    </style:style>
    <style:style style:name="T215" style:family="text">
      <style:text-properties fo:color="#000000" loext:opacity="100%" fo:font-weight="normal" officeooo:rsid="00601405" style:font-weight-asian="normal" style:font-weight-complex="normal"/>
    </style:style>
    <style:style style:name="T216" style:family="text">
      <style:text-properties fo:font-weight="normal" officeooo:rsid="00601405" style:font-weight-asian="normal" style:font-weight-complex="normal"/>
    </style:style>
    <style:style style:name="T217" style:family="text">
      <style:text-properties officeooo:rsid="020b603a"/>
    </style:style>
    <style:style style:name="T218" style:family="text">
      <style:text-properties officeooo:rsid="003dcfb9"/>
    </style:style>
    <style:style style:name="T219" style:family="text">
      <style:text-properties officeooo:rsid="0209bf25"/>
    </style:style>
    <style:style style:name="T220" style:family="text">
      <style:text-properties officeooo:rsid="003e0f2a"/>
    </style:style>
    <style:style style:name="T221" style:family="text">
      <style:text-properties officeooo:rsid="02255b6c"/>
    </style:style>
    <style:style style:name="T222" style:family="text">
      <style:text-properties officeooo:rsid="020ba2d9"/>
    </style:style>
    <style:style style:name="T223" style:family="text">
      <style:text-properties officeooo:rsid="00419a89"/>
    </style:style>
    <style:style style:name="T224" style:family="text">
      <style:text-properties fo:font-size="15pt" style:text-underline-style="solid" style:text-underline-width="auto" style:text-underline-color="font-color" fo:font-weight="bold" style:font-size-asian="15pt" style:font-weight-asian="bold" style:font-size-complex="15pt" style:font-weight-complex="bold"/>
    </style:style>
    <style:style style:name="T225" style:family="text">
      <style:text-properties fo:font-size="15pt" style:text-underline-style="solid" style:text-underline-width="auto" style:text-underline-color="font-color" officeooo:rsid="0034e78a" style:font-size-asian="15pt" style:font-size-complex="15pt"/>
    </style:style>
    <style:style style:name="T226" style:family="text">
      <style:text-properties fo:color="#000000" loext:opacity="100%" fo:font-size="15pt" style:text-underline-style="solid" style:text-underline-width="auto" style:text-underline-color="font-color" officeooo:rsid="0034e78a" style:font-size-asian="15pt" style:font-size-complex="15pt"/>
    </style:style>
    <style:style style:name="T227" style:family="text">
      <style:text-properties fo:color="#000000" loext:opacity="100%" fo:font-size="15pt" style:text-underline-style="solid" style:text-underline-width="auto" style:text-underline-color="font-color" officeooo:rsid="00601405" style:font-size-asian="15pt" style:font-size-complex="15pt"/>
    </style:style>
    <style:style style:name="T228" style:family="text">
      <style:text-properties fo:font-size="15pt" style:text-underline-style="solid" style:text-underline-width="auto" style:text-underline-color="font-color" officeooo:rsid="00601405" style:font-size-asian="15pt" style:font-size-complex="15pt"/>
    </style:style>
    <style:style style:name="T229" style:family="text">
      <style:text-properties officeooo:rsid="0042fd67"/>
    </style:style>
    <style:style style:name="T230" style:family="text">
      <style:text-properties officeooo:rsid="020f02a0"/>
    </style:style>
    <style:style style:name="T231" style:family="text">
      <style:text-properties officeooo:rsid="0046ab1a"/>
    </style:style>
    <style:style style:name="T232" style:family="text">
      <style:text-properties fo:font-weight="bold" officeooo:rsid="04b41658" style:font-weight-asian="bold" style:font-weight-complex="bold"/>
    </style:style>
    <style:style style:name="T233" style:family="text">
      <style:text-properties fo:font-weight="bold" officeooo:rsid="03d7d59d" style:font-weight-asian="bold" style:font-weight-complex="bold"/>
    </style:style>
    <style:style style:name="T234" style:family="text">
      <style:text-properties fo:font-weight="bold" officeooo:rsid="03e79fd4" style:font-weight-asian="bold" style:font-weight-complex="bold"/>
    </style:style>
    <style:style style:name="T235" style:family="text">
      <style:text-properties fo:font-weight="bold" officeooo:rsid="0388a7cb" style:font-weight-asian="bold" style:font-weight-complex="bold"/>
    </style:style>
    <style:style style:name="T236" style:family="text">
      <style:text-properties fo:font-weight="bold" officeooo:rsid="007c94d8" style:font-weight-asian="bold" style:font-weight-complex="bold"/>
    </style:style>
    <style:style style:name="T237" style:family="text">
      <style:text-properties style:text-underline-style="none" fo:font-weight="bold" officeooo:rsid="0281cff2" style:font-weight-asian="bold" style:font-weight-complex="bold"/>
    </style:style>
    <style:style style:name="T238" style:family="text">
      <style:text-properties style:text-underline-style="none" fo:font-weight="bold" officeooo:rsid="038a6bf5" style:font-weight-asian="bold" style:font-weight-complex="bold"/>
    </style:style>
    <style:style style:name="T239" style:family="text">
      <style:text-properties style:text-underline-style="none" fo:font-weight="bold" officeooo:rsid="038b7b79" style:font-weight-asian="bold" style:font-weight-complex="bold"/>
    </style:style>
    <style:style style:name="T240" style:family="text">
      <style:text-properties style:text-underline-style="none" fo:font-weight="bold" officeooo:rsid="038c4b2d" style:font-weight-asian="bold" style:font-weight-complex="bold"/>
    </style:style>
    <style:style style:name="T241" style:family="text">
      <style:text-properties officeooo:rsid="038c4b2d"/>
    </style:style>
    <style:style style:name="T242" style:family="text">
      <style:text-properties officeooo:rsid="007d91ab"/>
    </style:style>
    <style:style style:name="T243" style:family="text">
      <style:text-properties officeooo:rsid="008a43a6"/>
    </style:style>
    <style:style style:name="T244" style:family="text">
      <style:text-properties officeooo:rsid="033b618f"/>
    </style:style>
    <style:style style:name="T245" style:family="text">
      <style:text-properties officeooo:rsid="03399623"/>
    </style:style>
    <style:style style:name="T246" style:family="text">
      <style:text-properties officeooo:rsid="007c94d8"/>
    </style:style>
    <style:style style:name="T247" style:family="text">
      <style:text-properties officeooo:rsid="0085721d"/>
    </style:style>
    <style:style style:name="T248" style:family="text">
      <style:text-properties officeooo:rsid="00841644"/>
    </style:style>
    <style:style style:name="T249" style:family="text">
      <style:text-properties style:text-underline-style="none" officeooo:rsid="035dd688"/>
    </style:style>
    <style:style style:name="T250" style:family="text">
      <style:text-properties officeooo:rsid="00add08b"/>
    </style:style>
    <style:style style:name="T251" style:family="text">
      <style:text-properties fo:font-weight="bold" officeooo:rsid="00abb1f9" style:font-weight-asian="bold" style:font-weight-complex="bold"/>
    </style:style>
    <style:style style:name="T252" style:family="text">
      <style:text-properties officeooo:rsid="00895898"/>
    </style:style>
    <style:style style:name="T253" style:family="text">
      <style:text-properties style:text-underline-style="none" officeooo:rsid="00bfa244"/>
    </style:style>
    <style:style style:name="T254" style:family="text">
      <style:text-properties style:text-underline-style="none" officeooo:rsid="0375ff29"/>
    </style:style>
    <style:style style:name="T255" style:family="text">
      <style:text-properties officeooo:rsid="04c56db5"/>
    </style:style>
    <style:style style:name="T256" style:family="text">
      <style:text-properties officeooo:rsid="04c1a5e8"/>
    </style:style>
    <style:style style:name="T257" style:family="text">
      <style:text-properties officeooo:rsid="01ac9d28"/>
    </style:style>
    <style:style style:name="T258" style:family="text">
      <style:text-properties style:text-underline-style="none" officeooo:rsid="04c22ca3"/>
    </style:style>
    <style:style style:name="T259" style:family="text">
      <style:text-properties style:text-underline-style="none" fo:font-weight="bold" officeooo:rsid="007c94d8" style:font-weight-asian="bold" style:font-weight-complex="bold"/>
    </style:style>
    <style:style style:name="T260" style:family="text">
      <style:text-properties style:text-underline-style="none" officeooo:rsid="007c94d8"/>
    </style:style>
    <style:style style:name="T261" style:family="text">
      <style:text-properties style:text-underline-style="none" officeooo:rsid="01ac9d28"/>
    </style:style>
    <style:style style:name="T262" style:family="text">
      <style:text-properties style:text-underline-style="none" officeooo:rsid="0085721d"/>
    </style:style>
    <style:style style:name="T263" style:family="text">
      <style:text-properties style:text-underline-style="none" officeooo:rsid="026bbeec"/>
    </style:style>
    <style:style style:name="T264" style:family="text">
      <style:text-properties style:text-underline-style="none" officeooo:rsid="04c1a5e8"/>
    </style:style>
    <style:style style:name="T265" style:family="text">
      <style:text-properties style:text-underline-style="none" fo:font-weight="bold" officeooo:rsid="01ac9d28" style:font-weight-asian="bold" style:font-weight-complex="bold"/>
    </style:style>
    <style:style style:name="T266" style:family="text">
      <style:text-properties style:text-underline-style="none" officeooo:rsid="04c56db5"/>
    </style:style>
    <style:style style:name="T267" style:family="text">
      <style:text-properties style:text-underline-style="none" officeooo:rsid="04c3c415"/>
    </style:style>
    <style:style style:name="T268" style:family="text">
      <style:text-properties officeooo:rsid="01accf42"/>
    </style:style>
    <style:style style:name="T269" style:family="text">
      <style:text-properties style:text-underline-style="none" fo:font-weight="bold" officeooo:rsid="01accf42" style:font-weight-asian="bold" style:font-weight-complex="bold"/>
    </style:style>
    <style:style style:name="T270" style:family="text">
      <style:text-properties style:text-underline-style="none" officeooo:rsid="01accf42"/>
    </style:style>
    <style:style style:name="T271" style:family="text">
      <style:text-properties officeooo:rsid="008159cc"/>
    </style:style>
    <style:style style:name="T272" style:family="text">
      <style:text-properties officeooo:rsid="04c6fc9f"/>
    </style:style>
    <style:style style:name="T273" style:family="text">
      <style:text-properties officeooo:rsid="04c82b90"/>
    </style:style>
    <style:style style:name="T274" style:family="text">
      <style:text-properties officeooo:rsid="04c991fe"/>
    </style:style>
    <style:style style:name="T275" style:family="text">
      <style:text-properties officeooo:rsid="008214ee"/>
    </style:style>
    <style:style style:name="T276" style:family="text">
      <style:text-properties officeooo:rsid="008381cd"/>
    </style:style>
    <style:style style:name="T277" style:family="text">
      <style:text-properties officeooo:rsid="04bd77c1"/>
    </style:style>
    <style:style style:name="T278" style:family="text">
      <style:text-properties style:text-underline-style="solid" style:text-underline-width="auto" style:text-underline-color="font-color" officeooo:rsid="008159cc"/>
    </style:style>
    <style:style style:name="T279" style:family="text">
      <style:text-properties style:text-underline-style="solid" style:text-underline-width="auto" style:text-underline-color="font-color" officeooo:rsid="007d91ab"/>
    </style:style>
    <style:style style:name="T280" style:family="text">
      <style:text-properties officeooo:rsid="01ae5e11"/>
    </style:style>
    <style:style style:name="T281" style:family="text">
      <style:text-properties officeooo:rsid="008dc81d"/>
    </style:style>
    <style:style style:name="T282" style:family="text">
      <style:text-properties officeooo:rsid="008f23da"/>
    </style:style>
    <style:style style:name="T283" style:family="text">
      <style:text-properties officeooo:rsid="033d57c6"/>
    </style:style>
    <style:style style:name="T284" style:family="text">
      <style:text-properties officeooo:rsid="008f5682"/>
    </style:style>
    <style:style style:name="T285" style:family="text">
      <style:text-properties officeooo:rsid="00926f49"/>
    </style:style>
    <style:style style:name="T286" style:family="text">
      <style:text-properties officeooo:rsid="033ef023"/>
    </style:style>
    <style:style style:name="T287" style:family="text">
      <style:text-properties officeooo:rsid="00947a5d"/>
    </style:style>
    <style:style style:name="T288" style:family="text">
      <style:text-properties officeooo:rsid="00af2465"/>
    </style:style>
    <style:style style:name="T289" style:family="text">
      <style:text-properties officeooo:rsid="0340e3b0"/>
    </style:style>
    <style:style style:name="T290" style:family="text">
      <style:text-properties style:text-underline-style="none" fo:font-weight="normal" officeooo:rsid="00926f49" style:font-weight-asian="normal" style:font-weight-complex="normal"/>
    </style:style>
    <style:style style:name="T291" style:family="text">
      <style:text-properties fo:font-weight="bold" officeooo:rsid="03cef310" style:font-weight-asian="bold" style:font-weight-complex="bold"/>
    </style:style>
    <style:style style:name="T292" style:family="text">
      <style:text-properties fo:font-weight="bold" officeooo:rsid="02bc8a1e" style:font-weight-asian="bold" style:font-weight-complex="bold"/>
    </style:style>
    <style:style style:name="T293" style:family="text">
      <style:text-properties style:text-underline-style="none" fo:font-weight="bold" officeooo:rsid="038de91d" style:font-weight-asian="bold" style:font-weight-complex="bold"/>
    </style:style>
    <style:style style:name="T294" style:family="text">
      <style:text-properties officeooo:rsid="038de91d"/>
    </style:style>
    <style:style style:name="T295" style:family="text">
      <style:text-properties officeooo:rsid="02bc8a1e"/>
    </style:style>
    <style:style style:name="T296" style:family="text">
      <style:text-properties officeooo:rsid="02beffdd"/>
    </style:style>
    <style:style style:name="T297" style:family="text">
      <style:text-properties style:text-underline-style="none" fo:font-weight="bold" officeooo:rsid="035dd688" style:font-weight-asian="bold" style:font-weight-complex="bold"/>
    </style:style>
    <style:style style:name="T298" style:family="text">
      <style:text-properties style:text-underline-style="none" fo:font-weight="bold" officeooo:rsid="0368a456" style:font-weight-asian="bold" style:font-weight-complex="bold"/>
    </style:style>
    <style:style style:name="T299" style:family="text">
      <style:text-properties style:text-underline-style="none" officeooo:rsid="05ad8c4b"/>
    </style:style>
    <style:style style:name="T300" style:family="text">
      <style:text-properties officeooo:rsid="02be32f4"/>
    </style:style>
    <style:style style:name="T301" style:family="text">
      <style:text-properties officeooo:rsid="02c05dfa"/>
    </style:style>
    <style:style style:name="T302" style:family="text">
      <style:text-properties officeooo:rsid="02c0a412"/>
    </style:style>
    <style:style style:name="T303" style:family="text">
      <style:text-properties officeooo:rsid="02c1cb78"/>
    </style:style>
    <style:style style:name="T304" style:family="text">
      <style:text-properties fo:font-weight="bold" officeooo:rsid="02c1cb78" style:font-weight-asian="bold" style:font-weight-complex="bold"/>
    </style:style>
    <style:style style:name="T305" style:family="text">
      <style:text-properties officeooo:rsid="02c2db5c"/>
    </style:style>
    <style:style style:name="T306" style:family="text">
      <style:text-properties style:text-underline-style="none" officeooo:rsid="02be32f4"/>
    </style:style>
    <style:style style:name="T307" style:family="text">
      <style:text-properties style:text-underline-style="none" officeooo:rsid="02c3c7ea"/>
    </style:style>
    <style:style style:name="T308" style:family="text">
      <style:text-properties style:text-underline-style="none" officeooo:rsid="02c632d3"/>
    </style:style>
    <style:style style:name="T309" style:family="text">
      <style:text-properties style:text-underline-style="none" officeooo:rsid="02beffdd"/>
    </style:style>
    <style:style style:name="T310" style:family="text">
      <style:text-properties style:text-underline-style="none" officeooo:rsid="02c0a412"/>
    </style:style>
    <style:style style:name="T311" style:family="text">
      <style:text-properties style:text-underline-style="none" officeooo:rsid="02c542f0"/>
    </style:style>
    <style:style style:name="T312" style:family="text">
      <style:text-properties style:text-underline-style="none" officeooo:rsid="02c1cb78"/>
    </style:style>
    <style:style style:name="T313" style:family="text">
      <style:text-properties style:text-underline-style="none" officeooo:rsid="02c2db5c"/>
    </style:style>
    <style:style style:name="T314" style:family="text">
      <style:text-properties style:text-underline-style="none" officeooo:rsid="02c6da96"/>
    </style:style>
    <style:style style:name="T315" style:family="text">
      <style:text-properties style:text-underline-style="none" officeooo:rsid="02c803f7"/>
    </style:style>
    <style:style style:name="T316" style:family="text">
      <style:text-properties style:text-underline-style="none" officeooo:rsid="02c9b141"/>
    </style:style>
    <style:style style:name="T317" style:family="text">
      <style:text-properties style:text-underline-style="none" officeooo:rsid="02cad6a9"/>
    </style:style>
    <style:style style:name="T318" style:family="text">
      <style:text-properties style:text-underline-style="none" officeooo:rsid="02cc5fd9"/>
    </style:style>
    <style:style style:name="T319" style:family="text">
      <style:text-properties style:text-underline-style="none" officeooo:rsid="02cdd935"/>
    </style:style>
    <style:style style:name="T320" style:family="text">
      <style:text-properties style:text-underline-style="solid" style:text-underline-width="auto" style:text-underline-color="font-color" officeooo:rsid="00b53b22"/>
    </style:style>
    <style:style style:name="T321" style:family="text">
      <style:text-properties style:text-underline-style="solid" style:text-underline-width="auto" style:text-underline-color="font-color" officeooo:rsid="02cdda0e"/>
    </style:style>
    <style:style style:name="T322" style:family="text">
      <style:text-properties fo:font-weight="bold" officeooo:rsid="02cdda0e" style:font-weight-asian="bold" style:font-weight-complex="bold"/>
    </style:style>
    <style:style style:name="T323" style:family="text">
      <style:text-properties style:text-underline-style="none" officeooo:rsid="00b7ead2"/>
    </style:style>
    <style:style style:name="T324" style:family="text">
      <style:text-properties officeooo:rsid="00b53b22"/>
    </style:style>
    <style:style style:name="T325" style:family="text">
      <style:text-properties officeooo:rsid="01a6b33e"/>
    </style:style>
    <style:style style:name="T326" style:family="text">
      <style:text-properties officeooo:rsid="02cdda0e"/>
    </style:style>
    <style:style style:name="T327" style:family="text">
      <style:text-properties officeooo:rsid="02d177fd"/>
    </style:style>
    <style:style style:name="T328" style:family="text">
      <style:text-properties officeooo:rsid="04b2d781"/>
    </style:style>
    <style:style style:name="T329" style:family="text">
      <style:text-properties fo:font-weight="normal" officeooo:rsid="02d177fd" style:font-weight-asian="normal" style:font-weight-complex="normal"/>
    </style:style>
    <style:style style:name="T330" style:family="text">
      <style:text-properties officeooo:rsid="03e79fd4"/>
    </style:style>
    <style:style style:name="T331" style:family="text">
      <style:text-properties officeooo:rsid="0388a7cb"/>
    </style:style>
    <style:style style:name="T332" style:family="text">
      <style:text-properties officeooo:rsid="0281cff2"/>
    </style:style>
    <style:style style:name="T333" style:family="text">
      <style:text-properties officeooo:rsid="038a6bf5"/>
    </style:style>
    <style:style style:name="T334" style:family="text">
      <style:text-properties officeooo:rsid="038b7b79"/>
    </style:style>
    <style:style style:name="T335" style:family="text">
      <style:text-properties officeooo:rsid="00c87703"/>
    </style:style>
    <style:style style:name="T336" style:family="text">
      <style:text-properties officeooo:rsid="01bb5eb2"/>
    </style:style>
    <style:style style:name="T337" style:family="text">
      <style:text-properties style:text-underline-style="none" fo:font-weight="bold" officeooo:rsid="036c5ebd" style:font-weight-asian="bold" style:font-weight-complex="bold"/>
    </style:style>
    <style:style style:name="T338" style:family="text">
      <style:text-properties officeooo:rsid="00cd7af5"/>
    </style:style>
    <style:style style:name="T339" style:family="text">
      <style:text-properties officeooo:rsid="023cb054"/>
    </style:style>
    <style:style style:name="T340" style:family="text">
      <style:text-properties fo:font-weight="bold" officeooo:rsid="00cd7af5" style:font-weight-asian="bold" style:font-weight-complex="bold"/>
    </style:style>
    <style:style style:name="T341" style:family="text">
      <style:text-properties fo:font-weight="bold" officeooo:rsid="01bcc34d" style:font-weight-asian="bold" style:font-weight-complex="bold"/>
    </style:style>
    <style:style style:name="T342" style:family="text">
      <style:text-properties officeooo:rsid="00bfa244"/>
    </style:style>
    <style:style style:name="T343" style:family="text">
      <style:text-properties officeooo:rsid="0375ff29"/>
    </style:style>
    <style:style style:name="T344" style:family="text">
      <style:text-properties fo:font-weight="bold" officeooo:rsid="01be5ac5" style:font-weight-asian="bold" style:font-weight-complex="bold"/>
    </style:style>
    <style:style style:name="T345" style:family="text">
      <style:text-properties fo:font-weight="normal" officeooo:rsid="01be5ac5" style:font-weight-asian="normal" style:font-weight-complex="normal"/>
    </style:style>
    <style:style style:name="T346" style:family="text">
      <style:text-properties fo:font-weight="bold" officeooo:rsid="01bfbc87" style:font-weight-asian="bold" style:font-weight-complex="bold"/>
    </style:style>
    <style:style style:name="T347" style:family="text">
      <style:text-properties fo:font-weight="normal" officeooo:rsid="01bf625f" style:font-weight-asian="normal" style:font-weight-complex="normal"/>
    </style:style>
    <style:style style:name="T348" style:family="text">
      <style:text-properties fo:font-weight="normal" officeooo:rsid="01bfbc87" style:font-weight-asian="normal" style:font-weight-complex="normal"/>
    </style:style>
    <style:style style:name="T349" style:family="text">
      <style:text-properties fo:font-weight="bold" officeooo:rsid="01c0a4e5" style:font-weight-asian="bold" style:font-weight-complex="bold"/>
    </style:style>
    <style:style style:name="T350" style:family="text">
      <style:text-properties fo:font-weight="normal" officeooo:rsid="01c0a4e5" style:font-weight-asian="normal" style:font-weight-complex="normal"/>
    </style:style>
    <style:style style:name="T351" style:family="text">
      <style:text-properties fo:font-weight="bold" officeooo:rsid="01c1f6cb" style:font-weight-asian="bold" style:font-weight-complex="bold"/>
    </style:style>
    <style:style style:name="T352" style:family="text">
      <style:text-properties fo:font-weight="normal" officeooo:rsid="01c1f6cb" style:font-weight-asian="normal" style:font-weight-complex="normal"/>
    </style:style>
    <style:style style:name="T353" style:family="text">
      <style:text-properties fo:font-weight="normal" officeooo:rsid="04d6a4a9" style:font-weight-asian="normal" style:font-weight-complex="normal"/>
    </style:style>
    <style:style style:name="T354" style:family="text">
      <style:text-properties fo:font-weight="bold" officeooo:rsid="01c3b47f" style:font-weight-asian="bold" style:font-weight-complex="bold"/>
    </style:style>
    <style:style style:name="T355" style:family="text">
      <style:text-properties fo:font-weight="normal" officeooo:rsid="01c3b47f" style:font-weight-asian="normal" style:font-weight-complex="normal"/>
    </style:style>
    <style:style style:name="T356" style:family="text">
      <style:text-properties fo:font-weight="normal" officeooo:rsid="01c4710f" style:font-weight-asian="normal" style:font-weight-complex="normal"/>
    </style:style>
    <style:style style:name="T357" style:family="text">
      <style:text-properties style:font-name="Calibri" fo:font-weight="normal" officeooo:rsid="04dd25c4" style:font-name-asian="Calibri" style:font-weight-asian="normal" style:font-name-complex="Calibri" style:font-weight-complex="normal"/>
    </style:style>
    <style:style style:name="T358" style:family="text">
      <style:text-properties style:font-name="Calibri" fo:font-weight="normal" officeooo:rsid="04de8a2c" style:font-name-asian="Calibri" style:font-weight-asian="normal" style:font-name-complex="Calibri" style:font-weight-complex="normal"/>
    </style:style>
    <style:style style:name="T359" style:family="text">
      <style:text-properties officeooo:rsid="00b69bfe"/>
    </style:style>
    <style:style style:name="T360" style:family="text">
      <style:text-properties officeooo:rsid="01c6e088"/>
    </style:style>
    <style:style style:name="T361" style:family="text">
      <style:text-properties fo:font-weight="normal" officeooo:rsid="01c6e088" style:font-weight-asian="normal" style:font-weight-complex="normal"/>
    </style:style>
    <style:style style:name="T362" style:family="text">
      <style:text-properties officeooo:rsid="04da7d0c"/>
    </style:style>
    <style:style style:name="T363" style:family="text">
      <style:text-properties officeooo:rsid="01c6fa53"/>
    </style:style>
    <style:style style:name="T364" style:family="text">
      <style:text-properties fo:font-weight="normal" officeooo:rsid="01c6fa53" style:font-weight-asian="normal" style:font-weight-complex="normal"/>
    </style:style>
    <style:style style:name="T365" style:family="text">
      <style:text-properties officeooo:rsid="01c721a3"/>
    </style:style>
    <style:style style:name="T366" style:family="text">
      <style:text-properties officeooo:rsid="00b7ead2"/>
    </style:style>
    <style:style style:name="T367" style:family="text">
      <style:text-properties officeooo:rsid="00c262ee"/>
    </style:style>
    <style:style style:name="T368" style:family="text">
      <style:text-properties officeooo:rsid="01c7e8fc"/>
    </style:style>
    <style:style style:name="T369" style:family="text">
      <style:text-properties officeooo:rsid="04dbfb95"/>
    </style:style>
    <style:style style:name="T370" style:family="text">
      <style:text-properties officeooo:rsid="01c8d27a"/>
    </style:style>
    <style:style style:name="T371" style:family="text">
      <style:text-properties style:font-name="Calibri" officeooo:rsid="04da7d0c" style:font-name-asian="Calibri" style:font-name-complex="Calibri"/>
    </style:style>
    <style:style style:name="T372" style:family="text">
      <style:text-properties fo:font-weight="bold" officeooo:rsid="01c8d27a" style:font-weight-asian="bold" style:font-weight-complex="bold"/>
    </style:style>
    <style:style style:name="T373" style:family="text">
      <style:text-properties fo:color="#000000" loext:opacity="100%" officeooo:rsid="01c8d27a"/>
    </style:style>
    <style:style style:name="T374" style:family="text">
      <style:text-properties officeooo:rsid="0251d9bd"/>
    </style:style>
    <style:style style:name="T375" style:family="text">
      <style:text-properties style:text-underline-style="none" fo:font-weight="bold" officeooo:rsid="036d8669" style:font-weight-asian="bold" style:font-weight-complex="bold"/>
    </style:style>
    <style:style style:name="T376" style:family="text">
      <style:text-properties fo:font-weight="bold" officeooo:rsid="0251d9bd" style:font-weight-asian="bold" style:font-weight-complex="bold"/>
    </style:style>
    <style:style style:name="T377" style:family="text">
      <style:text-properties fo:font-weight="normal" officeooo:rsid="0251d9bd" style:font-weight-asian="normal" style:font-weight-complex="normal"/>
    </style:style>
    <style:style style:name="T378" style:family="text">
      <style:text-properties fo:font-weight="normal" officeooo:rsid="025316a3" style:font-weight-asian="normal" style:font-weight-complex="normal"/>
    </style:style>
    <style:style style:name="T379" style:family="text">
      <style:text-properties fo:font-weight="normal" officeooo:rsid="02589e0a" style:font-weight-asian="normal" style:font-weight-complex="normal"/>
    </style:style>
    <style:style style:name="T380" style:family="text">
      <style:text-properties fo:font-weight="normal" officeooo:rsid="02573dd6" style:font-weight-asian="normal" style:font-weight-complex="normal"/>
    </style:style>
    <style:style style:name="T381" style:family="text">
      <style:text-properties fo:font-weight="normal" officeooo:rsid="025b25fe" style:font-weight-asian="normal" style:font-weight-complex="normal"/>
    </style:style>
    <style:style style:name="T382" style:family="text">
      <style:text-properties fo:font-weight="normal" officeooo:rsid="0255d873" style:font-weight-asian="normal" style:font-weight-complex="normal"/>
    </style:style>
    <style:style style:name="T383" style:family="text">
      <style:text-properties fo:font-weight="normal" officeooo:rsid="025a01f0" style:font-weight-asian="normal" style:font-weight-complex="normal"/>
    </style:style>
    <style:style style:name="T384" style:family="text">
      <style:text-properties fo:font-weight="normal" officeooo:rsid="0261a25c" style:font-weight-asian="normal" style:font-weight-complex="normal"/>
    </style:style>
    <style:style style:name="T385" style:family="text">
      <style:text-properties officeooo:rsid="025c0279"/>
    </style:style>
    <style:style style:name="T386" style:family="text">
      <style:text-properties fo:font-weight="normal" officeooo:rsid="025c0279" style:font-weight-asian="normal" style:font-weight-complex="normal"/>
    </style:style>
    <style:style style:name="T387" style:family="text">
      <style:text-properties officeooo:rsid="025c0c26"/>
    </style:style>
    <style:style style:name="T388" style:family="text">
      <style:text-properties officeooo:rsid="04bc7989"/>
    </style:style>
    <style:style style:name="T389" style:family="text">
      <style:text-properties officeooo:rsid="025cc0f6"/>
    </style:style>
    <style:style style:name="T390" style:family="text">
      <style:text-properties fo:font-size="15pt" style:text-underline-style="none" fo:font-weight="bold" officeooo:rsid="00b53b22" style:font-size-asian="15pt" style:font-weight-asian="bold" style:font-size-complex="15pt" style:font-weight-complex="bold"/>
    </style:style>
    <style:style style:name="T391" style:family="text">
      <style:text-properties fo:font-size="15pt" style:text-underline-style="none" officeooo:rsid="00b53b22" style:font-size-asian="15pt" style:font-size-complex="15pt"/>
    </style:style>
    <style:style style:name="T392" style:family="text">
      <style:text-properties fo:font-size="15pt" style:text-underline-style="none" officeooo:rsid="01c7e8fc" style:font-size-asian="15pt" style:font-size-complex="15pt"/>
    </style:style>
    <style:style style:name="T393" style:family="text">
      <style:text-properties fo:font-size="15pt" style:text-underline-style="none" officeooo:rsid="025d430b" style:font-size-asian="15pt" style:font-size-complex="15pt"/>
    </style:style>
    <style:style style:name="T394" style:family="text">
      <style:text-properties officeooo:rsid="03aeef60"/>
    </style:style>
    <style:style style:name="T395" style:family="text">
      <style:text-properties style:text-underline-style="none" officeooo:rsid="038a6bf5"/>
    </style:style>
    <style:style style:name="T396" style:family="text">
      <style:text-properties officeooo:rsid="03c4e43e"/>
    </style:style>
    <style:style style:name="T397" style:family="text">
      <style:text-properties officeooo:rsid="01d2c0f1"/>
    </style:style>
    <style:style style:name="T398" style:family="text">
      <style:text-properties officeooo:rsid="04e8d3e2"/>
    </style:style>
    <style:style style:name="T399" style:family="text">
      <style:text-properties style:font-name="Calibri" officeooo:rsid="03c4e43e" style:font-name-asian="Calibri" style:font-name-complex="Calibri"/>
    </style:style>
    <style:style style:name="T400" style:family="text">
      <style:text-properties style:font-name="Calibri" officeooo:rsid="03c4e43e" style:font-name-asian="NSimSun" style:font-name-complex="Lucida Sans1"/>
    </style:style>
    <style:style style:name="T401" style:family="text">
      <style:text-properties style:font-name="Calibri" officeooo:rsid="06093de5" style:font-name-asian="NSimSun" style:font-name-complex="Lucida Sans1"/>
    </style:style>
    <style:style style:name="T402" style:family="text">
      <style:text-properties style:text-underline-style="none" fo:font-weight="bold" officeooo:rsid="036e82ac" style:font-weight-asian="bold" style:font-weight-complex="bold"/>
    </style:style>
    <style:style style:name="T403" style:family="text">
      <style:text-properties style:text-underline-style="none" fo:font-weight="bold" officeooo:rsid="03c4e43e" style:font-weight-asian="bold" style:font-weight-complex="bold"/>
    </style:style>
    <style:style style:name="T404" style:family="text">
      <style:text-properties officeooo:rsid="023e878e"/>
    </style:style>
    <style:style style:name="T405" style:family="text">
      <style:text-properties fo:font-weight="bold" officeooo:rsid="03c5a1d4" style:font-weight-asian="bold" style:font-weight-complex="bold"/>
    </style:style>
    <style:style style:name="T406" style:family="text">
      <style:text-properties officeooo:rsid="05ad8c4b"/>
    </style:style>
    <style:style style:name="T407" style:family="text">
      <style:text-properties officeooo:rsid="03c5a1d4"/>
    </style:style>
    <style:style style:name="T408" style:family="text">
      <style:text-properties officeooo:rsid="04df9b3e"/>
    </style:style>
    <style:style style:name="T409" style:family="text">
      <style:text-properties fo:font-weight="bold" officeooo:rsid="01d62afd" style:font-weight-asian="bold" style:font-weight-complex="bold"/>
    </style:style>
    <style:style style:name="T410" style:family="text">
      <style:text-properties fo:font-weight="bold" officeooo:rsid="01d971c9" style:font-weight-asian="bold" style:font-weight-complex="bold"/>
    </style:style>
    <style:style style:name="T411" style:family="text">
      <style:text-properties officeooo:rsid="03c66581"/>
    </style:style>
    <style:style style:name="T412" style:family="text">
      <style:text-properties style:font-name="Calibri" officeooo:rsid="03c66581" style:font-name-asian="Calibri" style:font-name-complex="Calibri"/>
    </style:style>
    <style:style style:name="T413" style:family="text">
      <style:text-properties style:font-name="Calibri" officeooo:rsid="03c66581" style:font-name-asian="NSimSun" style:font-name-complex="Lucida Sans1"/>
    </style:style>
    <style:style style:name="T414" style:family="text">
      <style:text-properties style:font-name="Calibri" officeooo:rsid="03c9de72" style:font-name-asian="NSimSun" style:font-name-complex="Lucida Sans1"/>
    </style:style>
    <style:style style:name="T415" style:family="text">
      <style:text-properties style:font-name="Calibri" officeooo:rsid="03c9de72" style:font-name-asian="Calibri" style:font-name-complex="Calibri"/>
    </style:style>
    <style:style style:name="T416" style:family="text">
      <style:text-properties fo:font-weight="bold" officeooo:rsid="01da89fb" style:font-weight-asian="bold" style:font-weight-complex="bold"/>
    </style:style>
    <style:style style:name="T417" style:family="text">
      <style:text-properties officeooo:rsid="03c8211a"/>
    </style:style>
    <style:style style:name="T418" style:family="text">
      <style:text-properties officeooo:rsid="03c9de72"/>
    </style:style>
    <style:style style:name="T419" style:family="text">
      <style:text-properties fo:font-weight="bold" officeooo:rsid="01db976b" style:font-weight-asian="bold" style:font-weight-complex="bold"/>
    </style:style>
    <style:style style:name="T420" style:family="text">
      <style:text-properties style:font-name="Calibri" officeooo:rsid="03cbcd5f" style:font-name-asian="Calibri" style:font-name-complex="Calibri"/>
    </style:style>
    <style:style style:name="T421" style:family="text">
      <style:text-properties style:font-name="Calibri" officeooo:rsid="03cbcd5f" style:font-name-asian="NSimSun" style:font-name-complex="Lucida Sans1"/>
    </style:style>
    <style:style style:name="T422" style:family="text">
      <style:text-properties officeooo:rsid="03cc9aa6"/>
    </style:style>
    <style:style style:name="T423" style:family="text">
      <style:text-properties officeooo:rsid="03cbcd5f"/>
    </style:style>
    <style:style style:name="T424" style:family="text">
      <style:text-properties fo:font-weight="bold" officeooo:rsid="01de9d19" style:font-weight-asian="bold" style:font-weight-complex="bold"/>
    </style:style>
    <style:style style:name="T425" style:family="text">
      <style:text-properties style:font-name="Calibri" officeooo:rsid="03cc9aa6" style:font-name-asian="Calibri" style:font-name-complex="Calibri"/>
    </style:style>
    <style:style style:name="T426" style:family="text">
      <style:text-properties fo:font-weight="bold" officeooo:rsid="01dec89c" style:font-weight-asian="bold" style:font-weight-complex="bold"/>
    </style:style>
    <style:style style:name="T427" style:family="text">
      <style:text-properties style:font-name="Calibri" officeooo:rsid="03cc9aa6" style:font-name-asian="NSimSun" style:font-name-complex="Lucida Sans1"/>
    </style:style>
    <style:style style:name="T428" style:family="text">
      <style:text-properties officeooo:rsid="00c8cbe7"/>
    </style:style>
    <style:style style:name="T429" style:family="text">
      <style:text-properties officeooo:rsid="01e06251"/>
    </style:style>
    <style:style style:name="T430" style:family="text">
      <style:text-properties fo:font-weight="bold" officeooo:rsid="03cc9aa6" style:font-weight-asian="bold" style:font-weight-complex="bold"/>
    </style:style>
    <style:style style:name="T431" style:family="text">
      <style:text-properties style:text-underline-style="none" officeooo:rsid="03cc9aa6"/>
    </style:style>
    <style:style style:name="T432" style:family="text">
      <style:text-properties style:text-underline-style="none" fo:font-weight="bold" officeooo:rsid="03cc9aa6" style:font-weight-asian="bold" style:font-weight-complex="bold"/>
    </style:style>
    <style:style style:name="T433" style:family="text">
      <style:text-properties style:text-underline-style="none" officeooo:rsid="0629ced4"/>
    </style:style>
    <style:style style:name="T434" style:family="text">
      <style:text-properties officeooo:rsid="03cd256f"/>
    </style:style>
    <style:style style:name="T435" style:family="text">
      <style:text-properties officeooo:rsid="025d430b"/>
    </style:style>
    <style:style style:name="T436" style:family="text">
      <style:text-properties officeooo:rsid="04e65c47"/>
    </style:style>
    <style:style style:name="T437" style:family="text">
      <style:text-properties officeooo:rsid="04e51d7f"/>
    </style:style>
    <style:style style:name="T438" style:family="text">
      <style:text-properties officeooo:rsid="04333bb9"/>
    </style:style>
    <style:style style:name="T439" style:family="text">
      <style:text-properties officeooo:rsid="064f9855"/>
    </style:style>
    <style:style style:name="T440" style:family="text">
      <style:text-properties fo:font-size="14pt" officeooo:rsid="03ef0b27" style:font-size-asian="14pt" style:font-size-complex="14pt"/>
    </style:style>
    <style:style style:name="T441" style:family="text">
      <style:text-properties fo:font-size="14pt" officeooo:rsid="0260baac" style:font-size-asian="14pt" style:font-size-complex="14pt"/>
    </style:style>
    <style:style style:name="T442" style:family="text">
      <style:text-properties officeooo:rsid="0643e090"/>
    </style:style>
    <style:style style:name="T443" style:family="text">
      <style:text-properties officeooo:rsid="038eaa1b"/>
    </style:style>
    <style:style style:name="T444" style:family="text">
      <style:text-properties officeooo:rsid="00b64193"/>
    </style:style>
    <style:style style:name="T445" style:family="text">
      <style:text-properties fo:color="#000000" loext:opacity="100%" fo:font-size="12pt" fo:font-weight="normal" officeooo:rsid="064f57fb" style:font-size-asian="12pt" style:font-weight-asian="normal" style:font-size-complex="12pt" style:font-weight-complex="normal"/>
    </style:style>
    <style:style style:name="T446" style:family="text">
      <style:text-properties fo:color="#000000" loext:opacity="100%" fo:font-size="12pt" fo:font-weight="normal" officeooo:rsid="064be1dd" style:font-size-asian="12pt" style:font-weight-asian="normal" style:font-size-complex="12pt" style:font-weight-complex="normal"/>
    </style:style>
    <style:style style:name="T447" style:family="text">
      <style:text-properties style:text-underline-style="none" fo:font-weight="bold" officeooo:rsid="0643e090" style:font-weight-asian="bold" style:font-weight-complex="bold"/>
    </style:style>
    <style:style style:name="T448" style:family="text">
      <style:text-properties style:text-underline-style="none" fo:font-weight="bold" officeooo:rsid="037473e2" style:font-weight-asian="bold" style:font-weight-complex="bold"/>
    </style:style>
    <style:style style:name="T449" style:family="text">
      <style:text-properties officeooo:rsid="00b96f08"/>
    </style:style>
    <style:style style:name="T450" style:family="text">
      <style:text-properties fo:font-weight="bold" officeooo:rsid="00b53b22" style:font-weight-asian="bold" style:font-weight-complex="bold"/>
    </style:style>
    <style:style style:name="T451" style:family="text">
      <style:text-properties officeooo:rsid="06443cfa"/>
    </style:style>
    <style:style style:name="T452" style:family="text">
      <style:text-properties fo:font-weight="bold" officeooo:rsid="00b96f08" style:font-weight-asian="bold" style:font-weight-complex="bold"/>
    </style:style>
    <style:style style:name="T453" style:family="text">
      <style:text-properties fo:font-weight="bold" officeooo:rsid="06443cfa" style:font-weight-asian="bold" style:font-weight-complex="bold"/>
    </style:style>
    <style:style style:name="T454" style:family="text">
      <style:text-properties fo:font-weight="normal" officeooo:rsid="06443cfa" style:font-weight-asian="normal" style:font-weight-complex="normal"/>
    </style:style>
    <style:style style:name="T455" style:family="text">
      <style:text-properties style:text-underline-style="none" fo:font-weight="bold" officeooo:rsid="00b53b22" style:font-weight-asian="bold" style:font-weight-complex="bold"/>
    </style:style>
    <style:style style:name="T456" style:family="text">
      <style:text-properties style:text-underline-style="none" officeooo:rsid="00b53b22"/>
    </style:style>
    <style:style style:name="T457" style:family="text">
      <style:text-properties style:text-underline-style="none" officeooo:rsid="00bec017"/>
    </style:style>
    <style:style style:name="T458" style:family="text">
      <style:text-properties officeooo:rsid="00bec017"/>
    </style:style>
    <style:style style:name="T459" style:family="text">
      <style:text-properties officeooo:rsid="06446b73"/>
    </style:style>
    <style:style style:name="T460" style:family="text">
      <style:text-properties fo:font-weight="normal" officeooo:rsid="06446b73" style:font-weight-asian="normal" style:font-weight-complex="normal"/>
    </style:style>
    <style:style style:name="T461" style:family="text">
      <style:text-properties fo:font-weight="normal" officeooo:rsid="0645ecb7" style:font-weight-asian="normal" style:font-weight-complex="normal"/>
    </style:style>
    <style:style style:name="T462" style:family="text">
      <style:text-properties fo:font-weight="bold" officeooo:rsid="0645ecb7" style:font-weight-asian="bold" style:font-weight-complex="bold"/>
    </style:style>
    <style:style style:name="T463" style:family="text">
      <style:text-properties fo:font-weight="normal" officeooo:rsid="0646a624" style:font-weight-asian="normal" style:font-weight-complex="normal"/>
    </style:style>
    <style:style style:name="T464" style:family="text">
      <style:text-properties fo:font-weight="normal" officeooo:rsid="064648ef" style:font-weight-asian="normal" style:font-weight-complex="normal"/>
    </style:style>
    <style:style style:name="T465" style:family="text">
      <style:text-properties fo:font-weight="bold" officeooo:rsid="0646e8bd" style:font-weight-asian="bold" style:font-weight-complex="bold"/>
    </style:style>
    <style:style style:name="T466" style:family="text">
      <style:text-properties fo:font-weight="normal" officeooo:rsid="06484dd7" style:font-weight-asian="normal" style:font-weight-complex="normal"/>
    </style:style>
    <style:style style:name="T467" style:family="text">
      <style:text-properties fo:font-weight="bold" officeooo:rsid="06494730" style:font-weight-asian="bold" style:font-weight-complex="bold"/>
    </style:style>
    <style:style style:name="T468" style:family="text">
      <style:text-properties fo:font-weight="normal" officeooo:rsid="06494730" style:font-weight-asian="normal" style:font-weight-complex="normal"/>
    </style:style>
    <style:style style:name="T469" style:family="text">
      <style:text-properties fo:font-weight="normal" officeooo:rsid="064a1534" style:font-weight-asian="normal" style:font-weight-complex="normal"/>
    </style:style>
    <style:style style:name="T470" style:family="text">
      <style:text-properties fo:font-weight="normal" officeooo:rsid="064b00d7" style:font-weight-asian="normal" style:font-weight-complex="normal"/>
    </style:style>
    <style:style style:name="T471" style:family="text">
      <style:text-properties officeooo:rsid="064be1dd"/>
    </style:style>
    <style:style style:name="T472" style:family="text">
      <style:text-properties officeooo:rsid="040339e4"/>
    </style:style>
    <style:style style:name="T473" style:family="text">
      <style:text-properties fo:font-weight="bold" officeooo:rsid="064be1dd" style:font-weight-asian="bold" style:font-weight-complex="bold"/>
    </style:style>
    <style:style style:name="T474" style:family="text">
      <style:text-properties fo:color="#000000" loext:opacity="100%" officeooo:rsid="064be1dd"/>
    </style:style>
    <style:style style:name="T475" style:family="text">
      <style:text-properties fo:color="#000000" loext:opacity="100%" officeooo:rsid="064c9984"/>
    </style:style>
    <style:style style:name="T476" style:family="text">
      <style:text-properties officeooo:rsid="043d1509"/>
    </style:style>
    <style:style style:name="T477" style:family="text">
      <style:text-properties officeooo:rsid="064c8cc5"/>
    </style:style>
    <style:style style:name="T478" style:family="text">
      <style:text-properties officeooo:rsid="00b954dd"/>
    </style:style>
    <style:style style:name="T479" style:family="text">
      <style:text-properties officeooo:rsid="064e3833"/>
    </style:style>
    <style:style style:name="T480" style:family="text">
      <style:text-properties officeooo:rsid="0414f860"/>
    </style:style>
    <style:style style:name="T481" style:family="text">
      <style:text-properties officeooo:rsid="03d8e290"/>
    </style:style>
    <style:style style:name="T482" style:family="text">
      <style:text-properties officeooo:rsid="01fce73c"/>
    </style:style>
    <style:style style:name="T483" style:family="text">
      <style:text-properties officeooo:rsid="01fbb9e3"/>
    </style:style>
    <style:style style:name="T484" style:family="text">
      <style:text-properties officeooo:rsid="02042644"/>
    </style:style>
    <style:style style:name="T485" style:family="text">
      <style:text-properties officeooo:rsid="0291fd8e"/>
    </style:style>
    <style:style style:name="T486" style:family="text">
      <style:text-properties fo:font-weight="bold" officeooo:rsid="01fce73c" style:font-weight-asian="bold" style:font-weight-complex="bold"/>
    </style:style>
    <style:style style:name="T487" style:family="text">
      <style:text-properties style:font-name="Calibri" fo:font-weight="bold" officeooo:rsid="04106ca9" style:font-name-asian="Calibri" style:font-weight-asian="bold" style:font-name-complex="Calibri" style:font-weight-complex="bold"/>
    </style:style>
    <style:style style:name="T488" style:family="text">
      <style:text-properties officeooo:rsid="03e1eee4"/>
    </style:style>
    <style:style style:name="T489" style:family="text">
      <style:text-properties officeooo:rsid="03d9bd63"/>
    </style:style>
    <style:style style:name="T490" style:family="text">
      <style:text-properties fo:font-weight="normal" officeooo:rsid="01fed99f" style:font-weight-asian="normal" style:font-weight-complex="normal"/>
    </style:style>
    <style:style style:name="T491" style:family="text">
      <style:text-properties fo:font-weight="normal" officeooo:rsid="02010b42" style:font-weight-asian="normal" style:font-weight-complex="normal"/>
    </style:style>
    <style:style style:name="T492" style:family="text">
      <style:text-properties fo:font-weight="normal" officeooo:rsid="02023b35" style:font-weight-asian="normal" style:font-weight-complex="normal"/>
    </style:style>
    <style:style style:name="T493" style:family="text">
      <style:text-properties fo:color="#2a6099" loext:opacity="100%" officeooo:rsid="0414f860"/>
    </style:style>
    <style:style style:name="T494" style:family="text">
      <style:text-properties fo:color="#2a6099" loext:opacity="100%" officeooo:rsid="03e30234"/>
    </style:style>
    <style:style style:name="T495" style:family="text">
      <style:text-properties fo:color="#2a6099" loext:opacity="100%"/>
    </style:style>
    <style:style style:name="T496" style:family="text">
      <style:text-properties fo:font-weight="bold" officeooo:rsid="0586747b" style:font-weight-asian="bold" style:font-weight-complex="bold"/>
    </style:style>
    <style:style style:name="T497" style:family="text">
      <style:text-properties officeooo:rsid="0586747b"/>
    </style:style>
    <style:style style:name="T498" style:family="text">
      <style:text-properties officeooo:rsid="040558db"/>
    </style:style>
    <style:style style:name="T499" style:family="text">
      <style:text-properties officeooo:rsid="04040bb4"/>
    </style:style>
    <style:style style:name="T500" style:family="text">
      <style:text-properties officeooo:rsid="0421eed1"/>
    </style:style>
    <style:style style:name="T501" style:family="text">
      <style:text-properties officeooo:rsid="041d9f83"/>
    </style:style>
    <style:style style:name="T502" style:family="text">
      <style:text-properties officeooo:rsid="0420fcd2"/>
    </style:style>
    <style:style style:name="T503" style:family="text">
      <style:text-properties fo:font-weight="bold" officeooo:rsid="040558db" style:font-weight-asian="bold" style:font-weight-complex="bold"/>
    </style:style>
    <style:style style:name="T504" style:family="text">
      <style:text-properties officeooo:rsid="0406bd65"/>
    </style:style>
    <style:style style:name="T505" style:family="text">
      <style:text-properties officeooo:rsid="041e06ba"/>
    </style:style>
    <style:style style:name="T506" style:family="text">
      <style:text-properties officeooo:rsid="042060d4"/>
    </style:style>
    <style:style style:name="T507" style:family="text">
      <style:text-properties officeooo:rsid="041f5d92"/>
    </style:style>
    <style:style style:name="T508" style:family="text">
      <style:text-properties officeooo:rsid="0406cf9a"/>
    </style:style>
    <style:style style:name="T509" style:family="text">
      <style:text-properties fo:font-weight="bold" officeooo:rsid="041740d9" style:font-weight-asian="bold" style:font-weight-complex="bold"/>
    </style:style>
    <style:style style:name="T510" style:family="text">
      <style:text-properties officeooo:rsid="041740d9"/>
    </style:style>
    <style:style style:name="T511" style:family="text">
      <style:text-properties officeooo:rsid="041b41f0"/>
    </style:style>
    <style:style style:name="T512" style:family="text">
      <style:text-properties fo:font-style="italic" officeooo:rsid="041b41f0" style:font-style-asian="italic" style:font-style-complex="italic"/>
    </style:style>
    <style:style style:name="T513" style:family="text">
      <style:text-properties fo:font-style="italic" fo:font-weight="bold" officeooo:rsid="041b41f0" style:font-style-asian="italic" style:font-weight-asian="bold" style:font-style-complex="italic" style:font-weight-complex="bold"/>
    </style:style>
    <style:style style:name="T514" style:family="text">
      <style:text-properties officeooo:rsid="0418735e"/>
    </style:style>
    <style:style style:name="T515" style:family="text">
      <style:text-properties fo:font-weight="bold" officeooo:rsid="0418735e" style:font-weight-asian="bold" style:font-weight-complex="bold"/>
    </style:style>
    <style:style style:name="T516" style:family="text">
      <style:text-properties style:font-name="Calibri" fo:font-style="italic" officeooo:rsid="041b41f0" style:font-name-asian="Calibri" style:font-style-asian="italic" style:font-name-complex="Calibri" style:font-style-complex="italic"/>
    </style:style>
    <style:style style:name="T517" style:family="text">
      <style:text-properties officeooo:rsid="0419ebfa"/>
    </style:style>
    <style:style style:name="T518" style:family="text">
      <style:text-properties officeooo:rsid="04079a82"/>
    </style:style>
    <style:style style:name="T519" style:family="text">
      <style:text-properties fo:font-weight="bold" officeooo:rsid="04222945" style:font-weight-asian="bold" style:font-weight-complex="bold"/>
    </style:style>
    <style:style style:name="T520" style:family="text">
      <style:text-properties officeooo:rsid="040ad722"/>
    </style:style>
    <style:style style:name="T521" style:family="text">
      <style:text-properties officeooo:rsid="04096e5e"/>
    </style:style>
    <style:style style:name="T522" style:family="text">
      <style:text-properties officeooo:rsid="040e9009"/>
    </style:style>
    <style:style style:name="T523" style:family="text">
      <style:text-properties officeooo:rsid="040b2398"/>
    </style:style>
    <style:style style:name="T524" style:family="text">
      <style:text-properties officeooo:rsid="040bbc27"/>
    </style:style>
    <style:style style:name="T525" style:family="text">
      <style:text-properties officeooo:rsid="04102d44"/>
    </style:style>
    <style:style style:name="T526" style:family="text">
      <style:text-properties officeooo:rsid="040cfc9e"/>
    </style:style>
    <style:style style:name="T527" style:family="text">
      <style:text-properties officeooo:rsid="040d12d8"/>
    </style:style>
    <style:style style:name="T528" style:family="text">
      <style:text-properties officeooo:rsid="04124bbc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mm, 0mm, 0mm, 0m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<text:s/>Z </text:span><text:span text:style-name="T2"><text:s/></text:span><text:span text:style-name="T3">a</text:span><text:span text:style-name="T4">uberer</text:span><draw:frame draw:style-name="fr1" draw:name="Bild1" text:anchor-type="char" svg:x="163.64mm" svg:y="-0.23mm" svg:width="36.51mm" svg:height="55.47mm" draw:z-index="0"><draw:image xlink:href="Pictures/100000000000018B000002584EAF4679.jpg" xlink:type="simple" xlink:show="embed" xlink:actuate="onLoad" draw:mime-type="image/jpeg"/></draw:frame></text:p>
      <text:p text:style-name="P2"><text:span text:style-name="T5">N</text:span><text:span text:style-name="T6">ame</text:span><text:span text:style-name="T7"><text:tab/><text:tab/></text:span><text:span text:style-name="T8">Alanus Drachenherz </text:span><text:span text:style-name="T7"><text:tab/><text:tab/><text:tab/><text:tab/></text:span><text:span text:style-name="T9">S</text:span><text:span text:style-name="T10">tufe</text:span><text:span text:style-name="T11"><text:tab/><text:tab/><text:tab/></text:span><text:span text:style-name="T12">3</text:span></text:p>
      <text:p text:style-name="P3"><text:span text:style-name="T13">B</text:span><text:span text:style-name="T14">eruf</text:span><text:tab/><text:tab/><text:span text:style-name="T15">Gesetzloser</text:span><text:tab/><text:tab/><text:tab/><text:tab/><text:tab/><text:tab/><text:span text:style-name="T16">E</text:span><text:span text:style-name="T17">rfahrung</text:span> <text:tab/><text:tab/><text:span text:style-name="T18">110</text:span></text:p>
      <text:p text:style-name="P4"><text:span text:style-name="T13">G</text:span><text:span text:style-name="T14">esinnung</text:span><text:tab/><text:span text:style-name="T19">Chaos</text:span><text:tab/><text:tab/><text:span text:style-name="T13">I</text:span><text:span text:style-name="T14">nitiative</text:span><text:span text:style-name="T20"><text:tab/></text:span><text:span text:style-name="T21">w</text:span><text:span text:style-name="T22">20<text:tab/></text:span><text:span text:style-name="T23"><text:tab/></text:span><text:span text:style-name="T24">B</text:span><text:span text:style-name="T25">ewegung</text:span><text:span text:style-name="T23"><text:tab/><text:tab/></text:span><text:span text:style-name="T22">9</text:span><text:span text:style-name="T26"> </text:span><text:span text:style-name="T27">m</text:span></text:p>
      <text:p text:style-name="P5"><text:span text:style-name="T28">P</text:span><text:span text:style-name="T29">atron</text:span><text:span text:style-name="T30"><text:tab/><text:tab/></text:span><text:span text:style-name="T19">Bobugbubilz</text:span><text:span text:style-name="T27"><text:tab/><text:tab/><text:tab/><text:tab/><text:tab/><text:tab/></text:span><text:span text:style-name="T31">Z</text:span><text:span text:style-name="T32">auberstufe</text:span><text:span text:style-name="T33"><text:tab/> <text:tab/></text:span><text:span text:style-name="T34">3</text:span></text:p>
      <text:p text:style-name="P3"><text:span text:style-name="T35"><text:tab/><text:tab/><text:tab/><text:tab/><text:tab/><text:tab/></text:span><text:span text:style-name="T36">M</text:span><text:span text:style-name="T37">alus</text:span><text:span text:style-name="T38"><text:tab/><text:tab/></text:span><text:span text:style-name="T39">0</text:span><text:span text:style-name="T35"><text:tab/><text:tab/></text:span><text:span text:style-name="T40">K</text:span><text:span text:style-name="T41">rit</text:span><text:span text:style-name="T42">.</text:span><text:span text:style-name="T43"><text:tab/><text:tab/><text:tab/>w</text:span><text:span text:style-name="T12">8+1</text:span><text:span text:style-name="T43">/I</text:span></text:p>
      <text:p text:style-name="P3"><text:span text:style-name="T13">R</text:span><text:span text:style-name="T14">üst</text:span><text:span text:style-name="T44">ung</text:span><text:span text:style-name="T45"><text:tab/></text:span><text:tab/><text:span text:style-name="T46">1 </text:span><text:span text:style-name="T22">1</text:span><text:tab/><text:span text:style-name="T47">Schwere Robe</text:span><text:span text:style-name="T48"> </text:span><text:span text:style-name="T49">(RK</text:span><text:span text:style-name="T47">1</text:span><text:span text:style-name="T49">)</text:span><text:span text:style-name="T50"><text:tab/></text:span><text:tab/><text:tab/><text:span text:style-name="T51">P</text:span><text:span text:style-name="T52">atzer</text:span><text:span text:style-name="T35"><text:tab/><text:tab/><text:tab/></text:span><text:span text:style-name="T43">w</text:span><text:span text:style-name="T53">8</text:span><text:span text:style-name="T12">-2</text:span></text:p>
      <text:p text:style-name="P3"><text:span text:style-name="T13">L</text:span><text:span text:style-name="T14">eben</text:span><text:tab/><text:tab/><text:span text:style-name="T54">2</text:span><text:span text:style-name="T12">0</text:span><text:span text:style-name="T46"><text:tab/></text:span><text:span text:style-name="T55">(</text:span><text:span text:style-name="T56">w4+</text:span><text:span text:style-name="T57">3</text:span><text:span text:style-name="T55">w</text:span><text:span text:style-name="T58">4</text:span><text:span text:style-name="T59">+</text:span><text:span text:style-name="T60">8</text:span><text:span text:style-name="T55">)<text:tab/></text:span><text:span text:style-name="T61"><text:tab/><text:tab/><text:tab/><text:tab/></text:span><text:span text:style-name="T62"><text:tab/><text:tab/></text:span><text:span text:style-name="T63">A</text:span><text:span text:style-name="T64">ngriff<text:tab/></text:span><text:span text:style-name="T63">S</text:span><text:span text:style-name="T64">chaden</text:span></text:p>
      <text:p text:style-name="P6"><text:span text:style-name="T65">S</text:span><text:span text:style-name="T66">tärke</text:span><text:span text:style-name="T67"><text:tab/><text:tab/><text:tab/></text:span><text:span text:style-name="T68">1</text:span><text:span text:style-name="T69">4</text:span><text:span text:style-name="T70"><text:tab/></text:span><text:span text:style-name="T71">+1</text:span><text:span text:style-name="T70"><text:tab/></text:span><text:span text:style-name="T72"><text:tab/><text:tab/><text:tab/><text:tab/></text:span><text:span text:style-name="T73">N</text:span><text:span text:style-name="T74">ahkampf</text:span><text:span text:style-name="T72"><text:tab/></text:span><text:span text:style-name="T75">+</text:span><text:span text:style-name="T15">2</text:span><text:span text:style-name="T76"><text:tab/><text:tab/></text:span><text:span text:style-name="T75">+1</text:span></text:p>
      <text:p text:style-name="P7"><text:span text:style-name="T65">G</text:span><text:span text:style-name="T66">eschick</text:span><text:span text:style-name="T67"><text:tab/><text:tab/><text:tab/></text:span><text:span text:style-name="T77">1 </text:span><text:span text:style-name="T69">1</text:span><text:span text:style-name="T78"><text:tab/></text:span><text:span text:style-name="T79"> <text:s/></text:span><text:span text:style-name="T80"><text:s text:c="2"/><text:tab/></text:span><text:span text:style-name="T81"> </text:span><text:span text:style-name="T73">R</text:span><text:span text:style-name="T74">eflex</text:span><text:span text:style-name="T72"><text:tab/> <text:s text:c="2"/></text:span><text:span text:style-name="T43">+</text:span><text:span text:style-name="T82">1</text:span><text:span text:style-name="T83"><text:tab/></text:span><text:span text:style-name="T72"><text:tab/></text:span><text:span text:style-name="T73">F</text:span><text:span text:style-name="T74">ernkampf</text:span><text:span text:style-name="T72"><text:tab/></text:span><text:span text:style-name="T75">+1</text:span></text:p>
      <text:p text:style-name="P8"><text:span text:style-name="T65">A</text:span><text:span text:style-name="T66">usdauer</text:span><text:span text:style-name="T67"><text:tab/><text:tab/></text:span><text:span text:style-name="T77">1</text:span><text:span text:style-name="T69">7</text:span><text:span text:style-name="T70"><text:tab/></text:span><text:span text:style-name="T84">+</text:span><text:span text:style-name="T71">2</text:span><text:span text:style-name="T84"><text:tab/></text:span><text:span text:style-name="T81"> </text:span><text:span text:style-name="T73">Z</text:span><text:span text:style-name="T74">ähigkeit</text:span><text:span text:style-name="T72"> </text:span><text:span text:style-name="T43">+</text:span><text:span text:style-name="T12">3</text:span></text:p>
      <text:p text:style-name="P6"><text:span text:style-name="T65">P</text:span><text:span text:style-name="T66">ersönlichkeit</text:span><text:span text:style-name="T67"><text:tab/> </text:span><text:span text:style-name="T69">8</text:span><text:span text:style-name="T85"><text:tab/></text:span><text:span text:style-name="T86">-</text:span><text:span text:style-name="T84">1<text:tab/></text:span><text:span text:style-name="T87"> </text:span><text:span text:style-name="T73">W</text:span><text:span text:style-name="T74">illen</text:span><text:span text:style-name="T72"><text:tab/> <text:s text:c="2"/></text:span><text:span text:style-name="T43">+</text:span><text:span text:style-name="T82">1</text:span><text:span text:style-name="T39"><text:tab/><text:tab/></text:span></text:p>
      <text:p text:style-name="P8"><text:span text:style-name="T65">I</text:span><text:span text:style-name="T66">ntelligenz</text:span><text:span text:style-name="T67"><text:tab/><text:tab/></text:span><text:span text:style-name="T88">1</text:span><text:span text:style-name="T69">4</text:span><text:span text:style-name="T85"><text:tab/></text:span><text:span text:style-name="T89">+</text:span><text:span text:style-name="T90">1</text:span><text:span text:style-name="T77"><text:tab/></text:span><text:span text:style-name="T91"> </text:span><text:span text:style-name="T73">S</text:span><text:span text:style-name="T74">prachen</text:span><text:span text:style-name="T72"><text:tab/></text:span><text:span text:style-name="T92">Gemein</text:span><text:span text:style-name="T46">sprache, </text:span><text:span text:style-name="T12">Drachen</text:span><text:span text:style-name="T46">, </text:span><text:span text:style-name="T12">Chaos</text:span></text:p>
      <text:p text:style-name="P6"><text:span text:style-name="T65">G</text:span><text:span text:style-name="T66">lück</text:span><text:span text:style-name="T67"><text:tab/><text:tab/><text:tab/></text:span><text:span text:style-name="T77">1</text:span><text:span text:style-name="T69">3</text:span><text:span text:style-name="T85"><text:tab/></text:span><text:span text:style-name="T89">+</text:span><text:span text:style-name="T90">1</text:span><text:span text:style-name="T80"> <text:tab/></text:span><text:span text:style-name="T81"> </text:span><text:span text:style-name="T73">S</text:span><text:span text:style-name="T74">chicksal</text:span><text:span text:style-name="T72"><text:tab/></text:span><text:span text:style-name="T15">Zerbrochener Stern: Patzer</text:span></text:p>
      <text:p text:style-name="P9"><text:span text:style-name="T43"/></text:p>
      <text:p text:style-name="P10"><text:span text:style-name="T38">N</text:span><text:span text:style-name="T93">ahkampfwaffen</text:span><text:tab/><text:span text:style-name="T38">A</text:span>ngriff<text:tab/><text:tab/><text:span text:style-name="T38">S</text:span>chaden</text:p>
      <text:p text:style-name="P11"><text:span text:style-name="T12">Lang</text:span><text:span text:style-name="T43">schwert<text:tab/><text:tab/><text:tab/></text:span><text:span text:style-name="T46">w20<text:tab/></text:span><text:span text:style-name="T75">+</text:span><text:span text:style-name="T15">2</text:span><text:span text:style-name="T21"><text:tab/><text:tab/></text:span><text:span text:style-name="T46">w</text:span><text:span text:style-name="T12">8+1</text:span><text:span text:style-name="T46"><text:tab/><text:tab/></text:span><text:span text:style-name="T94"><text:tab/></text:span><text:span text:style-name="T95"><text:tab/><text:tab/><text:tab/><text:tab/><text:tab/><text:tab/><text:tab/><text:tab/><text:tab/></text:span></text:p>
      <text:p text:style-name="P12"><text:span text:style-name="T12">Kurz</text:span><text:span text:style-name="T43">schwert<text:tab/><text:tab/><text:tab/></text:span><text:span text:style-name="T46">w20<text:tab/></text:span><text:span text:style-name="T75">+</text:span><text:span text:style-name="T15">2</text:span><text:span text:style-name="T21"><text:tab/><text:tab/></text:span><text:span text:style-name="T46">w</text:span><text:span text:style-name="T12">6+1</text:span><text:span text:style-name="T22"><text:tab/></text:span><text:span text:style-name="T46"><text:tab/><text:tab/></text:span><text:span text:style-name="T95"><text:tab/><text:tab/><text:tab/><text:tab/><text:tab/><text:tab/><text:tab/><text:tab/><text:tab/></text:span></text:p>
      <text:p text:style-name="P11"><text:span text:style-name="T96">unbewaffnet</text:span><text:span text:style-name="T21"><text:tab/><text:tab/><text:tab/></text:span><text:span text:style-name="T46">w20</text:span><text:span text:style-name="T21"><text:tab/></text:span><text:span text:style-name="T75">+</text:span><text:span text:style-name="T15">2</text:span><text:span text:style-name="T21"><text:tab/><text:tab/></text:span><text:span text:style-name="T96">w3</text:span><text:span text:style-name="T12">+1</text:span><text:span text:style-name="T97"><text:tab/></text:span><text:span text:style-name="T98"><text:tab/><text:tab/></text:span><text:span text:style-name="T99"><text:tab/><text:tab/><text:tab/><text:tab/><text:tab/><text:tab/><text:tab/><text:tab/><text:tab/></text:span></text:p>
      <text:p text:style-name="P13"><text:span text:style-name="T100"><text:tab/><text:tab/><text:tab/><text:tab/> <text:s text:c="7"/></text:span><text:span text:style-name="T101"><text:tab/></text:span><text:span text:style-name="T100"><text:tab/><text:tab/></text:span><text:span text:style-name="T102"> <text:s text:c="3"/></text:span><text:span text:style-name="T101"><text:tab/></text:span><text:span text:style-name="T100"><text:tab/><text:tab/></text:span><text:span text:style-name="T102"> <text:s text:c="3"/></text:span><text:span text:style-name="T101"><text:tab/></text:span><text:span text:style-name="T100"><text:tab/><text:tab/><text:tab/><text:tab/><text:tab/><text:tab/><text:tab/><text:tab/><text:tab/></text:span></text:p>
      <text:p text:style-name="P13"><text:span text:style-name="T100"><text:tab/><text:tab/><text:tab/><text:tab/> <text:s text:c="7"/></text:span><text:span text:style-name="T101"><text:tab/></text:span><text:span text:style-name="T100"><text:tab/><text:tab/></text:span><text:span text:style-name="T102"> <text:s text:c="3"/></text:span><text:span text:style-name="T101"><text:tab/></text:span><text:span text:style-name="T100"><text:tab/><text:tab/></text:span><text:span text:style-name="T102"> <text:s text:c="3"/></text:span><text:span text:style-name="T101"><text:tab/></text:span><text:span text:style-name="T100"><text:tab/><text:tab/><text:tab/><text:tab/><text:tab/><text:tab/><text:tab/><text:tab/><text:tab/></text:span></text:p>
      <text:p text:style-name="P11"><text:span text:style-name="T13">F</text:span><text:span text:style-name="T103">ernkampfwaffen</text:span><text:span text:style-name="T14"><text:tab/></text:span><text:span text:style-name="T13">A</text:span><text:span text:style-name="T14">ngriff<text:tab/><text:tab/></text:span><text:span text:style-name="T13">S</text:span><text:span text:style-name="T14">chaden<text:tab/><text:tab/></text:span><text:span text:style-name="T13">R</text:span><text:span text:style-name="T14">eichw</text:span><text:span text:style-name="T104">eite</text:span><text:span text:style-name="T105"> </text:span><text:span text:style-name="T106">-/-2/-w</text:span></text:p>
      <text:p text:style-name="P11"><text:span text:style-name="T107">Kurzbogen</text:span><text:span text:style-name="T22"><text:tab/></text:span><text:span text:style-name="T21"><text:tab/><text:tab/></text:span><text:span text:style-name="T46">w20</text:span><text:span text:style-name="T21"><text:tab/></text:span><text:span text:style-name="T75">+1</text:span><text:span text:style-name="T21"><text:tab/><text:tab/></text:span><text:span text:style-name="T46">w</text:span><text:span text:style-name="T107">6</text:span><text:span text:style-name="T46"><text:tab/></text:span><text:span text:style-name="T21"><text:tab/><text:tab/></text:span><text:span text:style-name="T108">1</text:span><text:span text:style-name="T107">5</text:span><text:span text:style-name="T108">/</text:span><text:span text:style-name="T107">30</text:span><text:span text:style-name="T108">/4</text:span><text:span text:style-name="T107">5</text:span><text:span text:style-name="T109"><text:tab/><text:tab/></text:span><text:span text:style-name="T110">20 </text:span><text:span text:style-name="T111">Pfeile, </text:span><text:span text:style-name="T112">10 Silberpfeile</text:span></text:p>
      <text:p text:style-name="P14"><text:span text:style-name="T113"><text:tab/><text:tab/><text:tab/><text:tab/> <text:s text:c="7"/></text:span><text:span text:style-name="T114"><text:tab/></text:span><text:span text:style-name="T113"><text:tab/><text:tab/> <text:s text:c="3"/></text:span><text:span text:style-name="T114"><text:tab/></text:span><text:span text:style-name="T113"><text:tab/><text:tab/> <text:s text:c="3"/></text:span><text:span text:style-name="T114"><text:tab/></text:span><text:span text:style-name="T113"> <text:s text:c="4"/></text:span><text:span text:style-name="T114">/</text:span><text:span text:style-name="T113"> <text:s text:c="4"/></text:span><text:span text:style-name="T114">/</text:span><text:span text:style-name="T113"><text:tab/></text:span><text:span text:style-name="T114"><text:tab/></text:span><text:span text:style-name="T113"><text:tab/><text:tab/><text:tab/><text:tab/><text:tab/><text:tab/></text:span></text:p>
      <text:p text:style-name="P14"><text:span text:style-name="T113"><text:tab/><text:tab/><text:tab/><text:tab/> <text:s text:c="7"/></text:span><text:span text:style-name="T114"><text:tab/></text:span><text:span text:style-name="T113"><text:tab/><text:tab/> <text:s text:c="3"/></text:span><text:span text:style-name="T114"><text:tab/></text:span><text:span text:style-name="T113"><text:tab/><text:tab/> <text:s text:c="3"/></text:span><text:span text:style-name="T114"><text:tab/></text:span><text:span text:style-name="T113"> <text:s text:c="4"/></text:span><text:span text:style-name="T114">/</text:span><text:span text:style-name="T113"> <text:s text:c="4"/></text:span><text:span text:style-name="T114">/</text:span><text:span text:style-name="T113"><text:tab/></text:span><text:span text:style-name="T114"><text:tab/></text:span><text:span text:style-name="T113"><text:tab/><text:tab/><text:tab/><text:tab/><text:tab/><text:tab/></text:span></text:p>
      <text:p text:style-name="P15"><text:span text:style-name="T115"/></text:p>
      <text:p text:style-name="P15"><text:span text:style-name="T116">A</text:span><text:span text:style-name="T117">us</text:span><text:span text:style-name="T118">rüstung</text:span><text:span text:style-name="T119"><text:tab/><text:tab/><text:tab/><text:tab/><text:tab/><text:tab/><text:tab/><text:tab/><text:tab/> <text:s text:c="3"/></text:span><text:span text:style-name="T120">1</text:span><text:span text:style-name="T121">097</text:span><text:span text:style-name="T122"><text:tab/></text:span><text:span text:style-name="T123">Gold</text:span><text:span text:style-name="T124"><text:tab/> <text:s text:c="2"/></text:span><text:span text:style-name="T125">0</text:span><text:span text:style-name="T126"><text:tab/></text:span><text:span text:style-name="T127">Silbe</text:span><text:span text:style-name="T128">r </text:span><text:span text:style-name="T121">9</text:span><text:span text:style-name="T129"><text:tab/></text:span><text:span text:style-name="T130">Kupfer</text:span></text:p>
      <text:p text:style-name="P16"><text:span text:style-name="T131">Zauberfoliant</text:span><text:span text:style-name="T50">, </text:span><text:span text:style-name="T132">3 </text:span><text:span text:style-name="T133">Fackel</text:span><text:span text:style-name="T132">n</text:span><text:span text:style-name="T133">, </text:span><text:span text:style-name="T132">3</text:span><text:span text:style-name="T133">Ration</text:span><text:span text:style-name="T132">en</text:span><text:span text:style-name="T133">, Wasserschlauch, </text:span><text:span text:style-name="T134">Feder und Tinte, Notizbuch,<text:line-break/></text:span><text:span text:style-name="T15">3 m St</text:span><text:span text:style-name="T132">ange, Laterne, Oel, Feuerstein/Stahl, Flaeschchen, Kreide, Feder/Tinte/Buch,</text:span></text:p>
      <text:p text:style-name="P16"><text:span text:style-name="T132">Handspiegel, Zauberfoliant </text:span><text:span text:style-name="T135">(115 Gold, 7 Silber, 52 Kupfer im Einkauf)</text:span></text:p>
      <text:p text:style-name="P17"><text:tab/><text:tab/><text:tab/><text:tab/><text:tab/><text:tab/><text:tab/><text:tab/><text:tab/><text:tab/><text:tab/><text:tab/><text:tab/><text:tab/><text:tab/><text:tab/><text:tab/><text:tab/><text:tab/><text:tab/></text:p>
      <text:p text:style-name="P18"><text:span text:style-name="T136"/></text:p>
      <text:p text:style-name="P19"><text:span text:style-name="T137">Z</text:span><text:span text:style-name="T138">auber</text:span><text:span text:style-name="T139"> </text:span><text:span text:style-name="T140">(</text:span><text:span text:style-name="T141">6 </text:span><text:span text:style-name="T140">+ </text:span><text:span text:style-name="T142">Intelligenz</text:span><text:span text:style-name="T143">mod </text:span><text:span text:style-name="T144">= </text:span><text:span text:style-name="T145">7</text:span><text:span text:style-name="T140">)<text:tab/><text:tab/><text:tab/><text:tab/><text:tab/></text:span><text:span text:style-name="T146">w20 + </text:span><text:span text:style-name="T142">Intelligenz</text:span><text:span text:style-name="T143">mod</text:span><text:span text:style-name="T146"> + Zauberstufe - </text:span><text:span text:style-name="T147">Malus</text:span><text:span text:style-name="T148"> </text:span><text:span text:style-name="T144">= </text:span><text:span text:style-name="T149">w20+</text:span><text:span text:style-name="T145">4</text:span></text:p>
      <text:p text:style-name="P20"><text:span text:style-name="T150">Launen </text:span><text:span text:style-name="T151">der Magie (+10)</text:span><text:span text:style-name="T150">: </text:span><text:span text:style-name="T152">1</text:span><text:span text:style-name="T153">8 </text:span><text:span text:style-name="T152">3</text:span><text:span text:style-name="T153">6 </text:span><text:span text:style-name="T152">10</text:span><text:span text:style-name="T153">1→</text:span><text:span text:style-name="T154">56/</text:span><text:span text:style-name="T155">55</text:span><text:span text:style-name="T153"> </text:span><text:span text:style-name="T152">4</text:span><text:span text:style-name="T153">9 </text:span><text:span text:style-name="T152">10</text:span><text:span text:style-name="T153">8→</text:span><text:span text:style-name="T155">63/64</text:span><text:span text:style-name="T153"> </text:span><text:span text:style-name="T152">2</text:span><text:span text:style-name="T153">5 </text:span><text:span text:style-name="T152">9</text:span><text:span text:style-name="T153">1</text:span></text:p>
      <text:p text:style-name="P21">Magisches Geschoss<text:span text:style-name="T156"> </text:span><text:span text:style-name="T157">Ungeziefermagnet: </text:span><text:span text:style-name="T158">nach w4 Runden für w10 Runden, 1 Schaden pro Runde, -1 auf Rettung, Zauber, Ini</text:span></text:p>
      <text:p text:style-name="P22"><text:span text:style-name="T159">Personen </text:span>B<text:span text:style-name="T159">ezaubern </text:span><text:span text:style-name="T157">Dämonenstimme: </text:span><text:span text:style-name="T158">w4 Runden stumm</text:span><text:span text:style-name="T157">,</text:span> Spinnenklettern<text:span text:style-name="T20"> </text:span><text:span text:style-name="T160">nix, </text:span><text:span text:style-name="T161">Sprachen verstehen</text:span><text:span text:style-name="T162"> </text:span><text:span text:style-name="T160">nix</text:span><text:span text:style-name="T162">,<text:line-break/></text:span><text:span text:style-name="T159">Sprühende Farben</text:span><text:span text:style-name="T163"> </text:span><text:span text:style-name="T160">Morgenaktiv</text:span><text:span text:style-name="T163">: </text:span><text:span text:style-name="T160">0-12h: </text:span><text:span text:style-name="T157">w</text:span><text:span text:style-name="T160">24, 12-24h: w16</text:span><text:span text:style-name="T163">; </text:span><text:span text:style-name="T164">dynamisches Glück: w6*10% Glück verändert: +/-w3</text:span></text:p>
      <text:p text:style-name="P22"><text:span text:style-name="T159">Nythuuls Stachel</text:span>schweinmantel <text:span text:style-name="T157">Furchteinflößend: </text:span><text:span text:style-name="T164">w14 Runden flüchten Tiere innerhalb 15m mit INT </text:span><text:span text:style-name="T165">≤</text:span><text:span text:style-name="T166">3</text:span><text:span text:style-name="T167">,<text:line-break/></text:span><text:span text:style-name="T168">Patron Anrufen</text:span><text:span text:style-name="T169"> Lebenshauch</text:span><text:span text:style-name="T157">: </text:span><text:span text:style-name="T170">innerhalb 4,5m heilt w6 Schaden</text:span></text:p>
      <text:p text:style-name="P23"><text:span text:style-name="T171"/></text:p>
      <text:p text:style-name="P24"><text:span text:style-name="T172">V</text:span><text:span text:style-name="T173">erderbnis</text:span><text:span text:style-name="T174"><text:tab/><text:tab/><text:tab/><text:tab/><text:tab/><text:tab/><text:tab/><text:tab/><text:tab/><text:tab/><text:tab/><text:tab/><text:tab/><text:tab/><text:tab/></text:span><text:span text:style-name="T175">w10 </text:span><text:span text:style-name="T174">- </text:span><text:span text:style-name="T175">Glücksmod</text:span></text:p>
      <text:p text:style-name="P25"><text:tab/><text:tab/><text:tab/><text:tab/><text:tab/><text:tab/><text:tab/><text:tab/><text:tab/><text:tab/><text:tab/><text:tab/><text:tab/><text:tab/><text:tab/><text:tab/><text:tab/><text:tab/><text:tab/><text:tab/></text:p>
      <text:p text:style-name="P26"><text:tab/><text:tab/><text:tab/><text:tab/><text:tab/><text:tab/><text:tab/><text:tab/><text:tab/><text:tab/><text:tab/><text:tab/><text:tab/><text:tab/><text:tab/><text:tab/><text:tab/><text:tab/><text:tab/><text:tab/></text:p>
      <text:p text:style-name="P27"><text:span text:style-name="T176">202</text:span><text:span text:style-name="T177">4</text:span><text:span text:style-name="T176">-</text:span><text:span text:style-name="T178">10</text:span><text:span text:style-name="T176">-</text:span><text:span text:style-name="T179">2</text:span><text:span text:style-name="T180">9</text:span><text:span text:style-name="T181"> </text:span><text:span text:style-name="T179">Alanus</text:span><text:span text:style-name="T176">-</text:span><text:span text:style-name="T180">2</text:span><text:span text:style-name="T176">.odt</text:span></text:p>
      <table:table table:name="Tabelle4" table:style-name="Tabelle4">
        <table:table-column table:style-name="Tabelle4.A"/>
        <table:table-column table:style-name="Tabelle4.B"/>
        <table:table-column table:style-name="Tabelle4.C"/>
        <table:table-column table:style-name="Tabelle4.D"/>
        <table:table-column table:style-name="Tabelle4.E"/>
        <table:table-column table:style-name="Tabelle4.F"/>
        <table:table-column table:style-name="Tabelle4.G"/>
        <table:table-column table:style-name="Tabelle4.H"/>
        <table:table-column table:style-name="Tabelle4.I"/>
        <table:table-row>
          <table:table-cell table:style-name="Tabelle4.A1" office:value-type="string">
            <text:p text:style-name="P28">Magier</text:p>
            <text:p text:style-name="P29">Stufe</text:p>
          </table:table-cell>
          <table:table-cell table:style-name="Tabelle4.A1" office:value-type="string">
            <text:p text:style-name="P30">Angriff</text:p>
          </table:table-cell>
          <table:table-cell table:style-name="Tabelle4.A1" office:value-type="string">
            <text:p text:style-name="P31">Volltreffer</text:p>
            <text:p text:style-name="P32"><text:span text:style-name="T182">-würfel</text:span>/</text:p>
            <text:p text:style-name="P32">Tabelle</text:p>
          </table:table-cell>
          <table:table-cell table:style-name="Tabelle4.A1" office:value-type="string">
            <text:p text:style-name="P32">Aktions-</text:p>
            <text:p text:style-name="P32">würfel</text:p>
          </table:table-cell>
          <table:table-cell table:style-name="Tabelle4.A1" office:value-type="string">
            <text:p text:style-name="P32">Reflex</text:p>
          </table:table-cell>
          <table:table-cell table:style-name="Tabelle4.A1" office:value-type="string">
            <text:p text:style-name="P32">Zähigkeit</text:p>
          </table:table-cell>
          <table:table-cell table:style-name="Tabelle4.A1" office:value-type="string">
            <text:p text:style-name="P32">Willen</text:p>
          </table:table-cell>
          <table:table-cell table:style-name="Tabelle4.A1" office:value-type="string">
            <text:p text:style-name="P33">Beherrschte</text:p>
            <text:p text:style-name="P30">Zauber</text:p>
          </table:table-cell>
          <table:table-cell table:style-name="Tabelle4.I1" office:value-type="string">
            <text:p text:style-name="P33">Max.</text:p>
            <text:p text:style-name="P33">Grad</text:p>
          </table:table-cell>
        </table:table-row>
        <table:table-row>
          <table:table-cell table:style-name="Tabelle4.A2" office:value-type="string">
            <text:p text:style-name="P32">1</text:p>
          </table:table-cell>
          <table:table-cell table:style-name="Tabelle4.A2" office:value-type="string">
            <text:p text:style-name="P30">+<text:span text:style-name="T183">0</text:span></text:p>
          </table:table-cell>
          <table:table-cell table:style-name="Tabelle4.A2" office:value-type="string">
            <text:p text:style-name="P32">w<text:span text:style-name="T184">6</text:span>/I</text:p>
          </table:table-cell>
          <table:table-cell table:style-name="Tabelle4.A2" office:value-type="string">
            <text:p text:style-name="P32">w20</text:p>
          </table:table-cell>
          <table:table-cell table:style-name="Tabelle4.A2" office:value-type="string">
            <text:p text:style-name="P32">+<text:span text:style-name="T184">1</text:span></text:p>
          </table:table-cell>
          <table:table-cell table:style-name="Tabelle4.A2" office:value-type="string">
            <text:p text:style-name="P32">+<text:span text:style-name="T183">0</text:span></text:p>
          </table:table-cell>
          <table:table-cell table:style-name="Tabelle4.A2" office:value-type="string">
            <text:p text:style-name="P32">+<text:span text:style-name="T185">1</text:span></text:p>
          </table:table-cell>
          <table:table-cell table:style-name="Tabelle4.A2" office:value-type="string">
            <text:p text:style-name="P34">4</text:p>
          </table:table-cell>
          <table:table-cell table:style-name="Tabelle4.I2" office:value-type="string">
            <text:p text:style-name="P35">1</text:p>
          </table:table-cell>
        </table:table-row>
        <table:table-row>
          <table:table-cell table:style-name="Tabelle4.A2" office:value-type="string">
            <text:p text:style-name="P32">2</text:p>
          </table:table-cell>
          <table:table-cell table:style-name="Tabelle4.A2" office:value-type="string">
            <text:p text:style-name="P30">+1</text:p>
          </table:table-cell>
          <table:table-cell table:style-name="Tabelle4.A2" office:value-type="string">
            <text:p text:style-name="P32">w<text:span text:style-name="T183">6</text:span>/I</text:p>
          </table:table-cell>
          <table:table-cell table:style-name="Tabelle4.A2" office:value-type="string">
            <text:p text:style-name="P32">w20</text:p>
          </table:table-cell>
          <table:table-cell table:style-name="Tabelle4.A2" office:value-type="string">
            <text:p text:style-name="P32">+<text:span text:style-name="T184">1</text:span></text:p>
          </table:table-cell>
          <table:table-cell table:style-name="Tabelle4.A2" office:value-type="string">
            <text:p text:style-name="P32">+<text:span text:style-name="T183">0</text:span></text:p>
          </table:table-cell>
          <table:table-cell table:style-name="Tabelle4.A2" office:value-type="string">
            <text:p text:style-name="P32">+<text:span text:style-name="T185">1</text:span></text:p>
          </table:table-cell>
          <table:table-cell table:style-name="Tabelle4.A2" office:value-type="string">
            <text:p text:style-name="P36">5</text:p>
          </table:table-cell>
          <table:table-cell table:style-name="Tabelle4.I2" office:value-type="string">
            <text:p text:style-name="P33">1</text:p>
          </table:table-cell>
        </table:table-row>
        <table:table-row>
          <table:table-cell table:style-name="Tabelle4.A2" office:value-type="string">
            <text:p text:style-name="P32">3</text:p>
          </table:table-cell>
          <table:table-cell table:style-name="Tabelle4.A2" office:value-type="string">
            <text:p text:style-name="P30">+<text:span text:style-name="T183">1</text:span></text:p>
          </table:table-cell>
          <table:table-cell table:style-name="Tabelle4.A2" office:value-type="string">
            <text:p text:style-name="P32">w<text:span text:style-name="T184">8</text:span>/I</text:p>
          </table:table-cell>
          <table:table-cell table:style-name="Tabelle4.A2" office:value-type="string">
            <text:p text:style-name="P32">w20</text:p>
          </table:table-cell>
          <table:table-cell table:style-name="Tabelle4.A2" office:value-type="string">
            <text:p text:style-name="P32">+<text:span text:style-name="T184">1</text:span></text:p>
          </table:table-cell>
          <table:table-cell table:style-name="Tabelle4.A2" office:value-type="string">
            <text:p text:style-name="P32">+<text:span text:style-name="T184">1</text:span></text:p>
          </table:table-cell>
          <table:table-cell table:style-name="Tabelle4.A2" office:value-type="string">
            <text:p text:style-name="P32">+<text:span text:style-name="T186">2</text:span></text:p>
          </table:table-cell>
          <table:table-cell table:style-name="Tabelle4.A2" office:value-type="string">
            <text:p text:style-name="P36">6</text:p>
          </table:table-cell>
          <table:table-cell table:style-name="Tabelle4.I2" office:value-type="string">
            <text:p text:style-name="P33">2</text:p>
          </table:table-cell>
        </table:table-row>
        <table:table-row>
          <table:table-cell table:style-name="Tabelle4.A2" office:value-type="string">
            <text:p text:style-name="P32">4</text:p>
          </table:table-cell>
          <table:table-cell table:style-name="Tabelle4.A2" office:value-type="string">
            <text:p text:style-name="P30">+<text:span text:style-name="T183">1</text:span></text:p>
          </table:table-cell>
          <table:table-cell table:style-name="Tabelle4.A2" office:value-type="string">
            <text:p text:style-name="P32">w<text:span text:style-name="T183">8</text:span>/I</text:p>
          </table:table-cell>
          <table:table-cell table:style-name="Tabelle4.A2" office:value-type="string">
            <text:p text:style-name="P32">w20</text:p>
          </table:table-cell>
          <table:table-cell table:style-name="Tabelle4.A2" office:value-type="string">
            <text:p text:style-name="P32">+<text:span text:style-name="T184">2</text:span></text:p>
          </table:table-cell>
          <table:table-cell table:style-name="Tabelle4.A2" office:value-type="string">
            <text:p text:style-name="P32">+<text:span text:style-name="T183">1</text:span></text:p>
          </table:table-cell>
          <table:table-cell table:style-name="Tabelle4.A2" office:value-type="string">
            <text:p text:style-name="P32">+<text:span text:style-name="T185">2</text:span></text:p>
          </table:table-cell>
          <table:table-cell table:style-name="Tabelle4.A2" office:value-type="string">
            <text:p text:style-name="P36">7</text:p>
          </table:table-cell>
          <table:table-cell table:style-name="Tabelle4.I2" office:value-type="string">
            <text:p text:style-name="P33">2</text:p>
          </table:table-cell>
        </table:table-row>
        <table:table-row>
          <table:table-cell table:style-name="Tabelle4.A2" office:value-type="string">
            <text:p text:style-name="P32">5</text:p>
          </table:table-cell>
          <table:table-cell table:style-name="Tabelle4.A2" office:value-type="string">
            <text:p text:style-name="P30">+<text:span text:style-name="T183">2</text:span></text:p>
          </table:table-cell>
          <table:table-cell table:style-name="Tabelle4.A2" office:value-type="string">
            <text:p text:style-name="P32">w<text:span text:style-name="T186">1</text:span><text:span text:style-name="T184">0</text:span>/<text:span text:style-name="T185">I</text:span></text:p>
          </table:table-cell>
          <table:table-cell table:style-name="Tabelle4.A2" office:value-type="string">
            <text:p text:style-name="P32">w20<text:span text:style-name="T184">+w14</text:span></text:p>
          </table:table-cell>
          <table:table-cell table:style-name="Tabelle4.A2" office:value-type="string">
            <text:p text:style-name="P32">+<text:span text:style-name="T184">2</text:span></text:p>
          </table:table-cell>
          <table:table-cell table:style-name="Tabelle4.A2" office:value-type="string">
            <text:p text:style-name="P32">+<text:span text:style-name="T183">1</text:span></text:p>
          </table:table-cell>
          <table:table-cell table:style-name="Tabelle4.A2" office:value-type="string">
            <text:p text:style-name="P32">+<text:span text:style-name="T186">3</text:span></text:p>
          </table:table-cell>
          <table:table-cell table:style-name="Tabelle4.A2" office:value-type="string">
            <text:p text:style-name="P36">8</text:p>
          </table:table-cell>
          <table:table-cell table:style-name="Tabelle4.I2" office:value-type="string">
            <text:p text:style-name="P33">3</text:p>
          </table:table-cell>
        </table:table-row>
        <table:table-row>
          <table:table-cell table:style-name="Tabelle4.A2" office:value-type="string">
            <text:p text:style-name="P32">6</text:p>
          </table:table-cell>
          <table:table-cell table:style-name="Tabelle4.A2" office:value-type="string">
            <text:p text:style-name="P30">+<text:span text:style-name="T183">2</text:span></text:p>
          </table:table-cell>
          <table:table-cell table:style-name="Tabelle4.A2" office:value-type="string">
            <text:p text:style-name="P32">w<text:span text:style-name="T186">1</text:span><text:span text:style-name="T183">0</text:span>/<text:span text:style-name="T186">I</text:span></text:p>
          </table:table-cell>
          <table:table-cell table:style-name="Tabelle4.A2" office:value-type="string">
            <text:p text:style-name="P32">w20+w1<text:span text:style-name="T184">6</text:span></text:p>
          </table:table-cell>
          <table:table-cell table:style-name="Tabelle4.A2" office:value-type="string">
            <text:p text:style-name="P32">+2</text:p>
          </table:table-cell>
          <table:table-cell table:style-name="Tabelle4.A2" office:value-type="string">
            <text:p text:style-name="P32">+<text:span text:style-name="T186">2</text:span></text:p>
          </table:table-cell>
          <table:table-cell table:style-name="Tabelle4.A2" office:value-type="string">
            <text:p text:style-name="P32">+<text:span text:style-name="T186">4</text:span></text:p>
          </table:table-cell>
          <table:table-cell table:style-name="Tabelle4.A2" office:value-type="string">
            <text:p text:style-name="P36">9</text:p>
          </table:table-cell>
          <table:table-cell table:style-name="Tabelle4.I2" office:value-type="string">
            <text:p text:style-name="P33">3</text:p>
          </table:table-cell>
        </table:table-row>
        <table:table-row>
          <table:table-cell table:style-name="Tabelle4.A2" office:value-type="string">
            <text:p text:style-name="P32">7</text:p>
          </table:table-cell>
          <table:table-cell table:style-name="Tabelle4.A2" office:value-type="string">
            <text:p text:style-name="P32">+<text:span text:style-name="T183">3</text:span></text:p>
          </table:table-cell>
          <table:table-cell table:style-name="Tabelle4.A2" office:value-type="string">
            <text:p text:style-name="P32">w<text:span text:style-name="T186">1</text:span><text:span text:style-name="T184">2</text:span>/<text:span text:style-name="T186">I</text:span></text:p>
          </table:table-cell>
          <table:table-cell table:style-name="Tabelle4.A2" office:value-type="string">
            <text:p text:style-name="P32"><text:span text:style-name="T184">2</text:span>w20</text:p>
          </table:table-cell>
          <table:table-cell table:style-name="Tabelle4.A2" office:value-type="string">
            <text:p text:style-name="P32">+<text:span text:style-name="T184">3</text:span></text:p>
          </table:table-cell>
          <table:table-cell table:style-name="Tabelle4.A2" office:value-type="string">
            <text:p text:style-name="P32">+<text:span text:style-name="T183">2</text:span></text:p>
          </table:table-cell>
          <table:table-cell table:style-name="Tabelle4.A2" office:value-type="string">
            <text:p text:style-name="P32">+<text:span text:style-name="T186">4</text:span></text:p>
          </table:table-cell>
          <table:table-cell table:style-name="Tabelle4.A2" office:value-type="string">
            <text:p text:style-name="P36">10</text:p>
          </table:table-cell>
          <table:table-cell table:style-name="Tabelle4.I2" office:value-type="string">
            <text:p text:style-name="P33">4</text:p>
          </table:table-cell>
        </table:table-row>
        <table:table-row>
          <table:table-cell table:style-name="Tabelle4.A2" office:value-type="string">
            <text:p text:style-name="P32">8</text:p>
          </table:table-cell>
          <table:table-cell table:style-name="Tabelle4.A2" office:value-type="string">
            <text:p text:style-name="P32">+<text:span text:style-name="T183">3</text:span></text:p>
          </table:table-cell>
          <table:table-cell table:style-name="Tabelle4.A2" office:value-type="string">
            <text:p text:style-name="P32">w<text:span text:style-name="T186">1</text:span><text:span text:style-name="T183">2</text:span>/<text:span text:style-name="T186">I</text:span></text:p>
          </table:table-cell>
          <table:table-cell table:style-name="Tabelle4.A2" office:value-type="string">
            <text:p text:style-name="P32"><text:span text:style-name="T186">2</text:span>w20</text:p>
          </table:table-cell>
          <table:table-cell table:style-name="Tabelle4.A2" office:value-type="string">
            <text:p text:style-name="P32">+<text:span text:style-name="T184">3</text:span></text:p>
          </table:table-cell>
          <table:table-cell table:style-name="Tabelle4.A2" office:value-type="string">
            <text:p text:style-name="P32">+<text:span text:style-name="T183">2</text:span></text:p>
          </table:table-cell>
          <table:table-cell table:style-name="Tabelle4.A2" office:value-type="string">
            <text:p text:style-name="P32">+<text:span text:style-name="T186">5</text:span></text:p>
          </table:table-cell>
          <table:table-cell table:style-name="Tabelle4.A2" office:value-type="string">
            <text:p text:style-name="P33">1<text:span text:style-name="T183">2</text:span></text:p>
          </table:table-cell>
          <table:table-cell table:style-name="Tabelle4.I2" office:value-type="string">
            <text:p text:style-name="P33">4</text:p>
          </table:table-cell>
        </table:table-row>
        <table:table-row>
          <table:table-cell table:style-name="Tabelle4.A2" office:value-type="string">
            <text:p text:style-name="P32">9</text:p>
          </table:table-cell>
          <table:table-cell table:style-name="Tabelle4.A2" office:value-type="string">
            <text:p text:style-name="P32">+<text:span text:style-name="T183">4</text:span></text:p>
          </table:table-cell>
          <table:table-cell table:style-name="Tabelle4.A2" office:value-type="string">
            <text:p text:style-name="P32">w<text:span text:style-name="T186">1</text:span><text:span text:style-name="T183">4</text:span>/<text:span text:style-name="T186">I</text:span></text:p>
          </table:table-cell>
          <table:table-cell table:style-name="Tabelle4.A2" office:value-type="string">
            <text:p text:style-name="P32">2w20</text:p>
          </table:table-cell>
          <table:table-cell table:style-name="Tabelle4.A2" office:value-type="string">
            <text:p text:style-name="P32">+3</text:p>
          </table:table-cell>
          <table:table-cell table:style-name="Tabelle4.A2" office:value-type="string">
            <text:p text:style-name="P32">+<text:span text:style-name="T186">3</text:span></text:p>
          </table:table-cell>
          <table:table-cell table:style-name="Tabelle4.A2" office:value-type="string">
            <text:p text:style-name="P32">+<text:span text:style-name="T186">5</text:span></text:p>
          </table:table-cell>
          <table:table-cell table:style-name="Tabelle4.A2" office:value-type="string">
            <text:p text:style-name="P33">1<text:span text:style-name="T183">4</text:span></text:p>
          </table:table-cell>
          <table:table-cell table:style-name="Tabelle4.I2" office:value-type="string">
            <text:p text:style-name="P33">5</text:p>
          </table:table-cell>
        </table:table-row>
        <table:table-row>
          <table:table-cell table:style-name="Tabelle4.A2" office:value-type="string">
            <text:p text:style-name="P32">10</text:p>
          </table:table-cell>
          <table:table-cell table:style-name="Tabelle4.A2" office:value-type="string">
            <text:p text:style-name="P32">+<text:span text:style-name="T183">4</text:span></text:p>
          </table:table-cell>
          <table:table-cell table:style-name="Tabelle4.A2" office:value-type="string">
            <text:p text:style-name="P32"><text:span text:style-name="T186">w1</text:span><text:span text:style-name="T183">4</text:span>/<text:span text:style-name="T186">I</text:span></text:p>
          </table:table-cell>
          <table:table-cell table:style-name="Tabelle4.A2" office:value-type="string">
            <text:p text:style-name="P32">2w20<text:span text:style-name="T184">+w14</text:span></text:p>
          </table:table-cell>
          <table:table-cell table:style-name="Tabelle4.A2" office:value-type="string">
            <text:p text:style-name="P32">+<text:span text:style-name="T184">4</text:span></text:p>
          </table:table-cell>
          <table:table-cell table:style-name="Tabelle4.A2" office:value-type="string">
            <text:p text:style-name="P32">+<text:span text:style-name="T183">3</text:span></text:p>
          </table:table-cell>
          <table:table-cell table:style-name="Tabelle4.A2" office:value-type="string">
            <text:p text:style-name="P32">+<text:span text:style-name="T186">6</text:span></text:p>
          </table:table-cell>
          <table:table-cell table:style-name="Tabelle4.A2" office:value-type="string">
            <text:p text:style-name="P33">1<text:span text:style-name="T183">6</text:span></text:p>
          </table:table-cell>
          <table:table-cell table:style-name="Tabelle4.I2" office:value-type="string">
            <text:p text:style-name="P33">5</text:p>
          </table:table-cell>
        </table:table-row>
      </table:table>
      <text:p text:style-name="P37"><text:s/></text:p>
      <text:p text:style-name="P38"><text:span text:style-name="T187">Merkmale</text:span> <text:span text:style-name="T188">Zauberer</text:span></text:p>
      <text:p text:style-name="P39"><text:span text:style-name="T189">w4</text:span><text:span text:style-name="T190"> Leben/Stufe;</text:span><text:span text:style-name="T189"> </text:span><text:span text:style-name="T191">Blutmagie:</text:span><text:span text:style-name="T192"> </text:span><text:span text:style-name="T193">körperliches Attribut vor Zauber verbrennen</text:span><text:span text:style-name="T156">;</text:span><text:span text:style-name="T193"> </text:span><text:span text:style-name="T194">Intelligenzmod. für Zauberwurf; </text:span><text:span text:style-name="T193">kann Patron haben; kann Vertrauten haben; </text:span><text:span text:style-name="T195">Glücksmodifikator für Verderbnis und Launen der Magie; </text:span><text:span text:style-name="T196">Lieblingszauber</text:span><text:span text:style-name="T197"> + Glücksmodifikator</text:span><text:span text:style-name="T196">; </text:span><text:span text:style-name="T198">Rüstungs-M</text:span><text:span text:style-name="T199">alus beim Zaubern; </text:span><text:span text:style-name="T200">2 Sprachen/Intelligenzmodifikator;</text:span></text:p>
      <text:p text:style-name="P40"><text:span text:style-name="T201">N</text:span><text:span text:style-name="T101">ahkampf</text:span><text:span text:style-name="T201"><text:tab/></text:span><text:span text:style-name="T202">Langs</text:span><text:span text:style-name="T203">chwert </text:span><text:span text:style-name="T202">w8<text:tab/><text:tab/><text:tab/>Kurzschwert </text:span><text:span text:style-name="T204">w6</text:span><text:span text:style-name="T205"><text:tab/></text:span><text:span text:style-name="T114">Stab w4<text:tab/><text:tab/></text:span><text:span text:style-name="T206">D</text:span><text:span text:style-name="T205">olch </text:span><text:span text:style-name="T207">w4 </text:span><text:span text:style-name="T208">3/6/9</text:span></text:p>
      <text:p text:style-name="P41">Fernkampf<text:tab/><text:span text:style-name="T209">Langbogen</text:span><text:span text:style-name="T210"> </text:span><text:span text:style-name="T211">w6 </text:span><text:span text:style-name="T209">21</text:span><text:span text:style-name="T212">/</text:span><text:span text:style-name="T209">42</text:span><text:span text:style-name="T212">/</text:span><text:span text:style-name="T209">63</text:span><text:span text:style-name="T210"><text:tab/></text:span><text:span text:style-name="T156">Kurzbogen w6 </text:span><text:span text:style-name="T212">15/30/45</text:span></text:p>
      <text:p text:style-name="P42"><text:s/></text:p>
      <text:p text:style-name="P43">Tabelle 5-3: Geringfügige Verderbnis<text:span text:style-name="T213"> </text:span><text:span text:style-name="T214">w</text:span><text:span text:style-name="T215">10</text:span><text:span text:style-name="T214"> –</text:span><text:span text:style-name="T216"> Glücksmodifikator</text:span></text:p>
      <text:p text:style-name="P44"><text:span text:style-name="T14">1-</text:span><text:tab/>Schreckliche Pusteln bedecken dein Gesicht. Sie sind nicht heilbar. -1 Persönlichkei<text:span text:style-name="T217">t</text:span></text:p>
      <text:p text:style-name="P44"><text:span text:style-name="T14">2</text:span><text:tab/>Deine Haut sch<text:span text:style-name="T218">milzt an</text:span> einer bestimmten Stelle. Sie zerfließt wie warmes Wachs und bildet<text:line-break/><text:tab/>immer wieder neue Krater und Hügel. <text:span text:style-name="T218">Es</text:span> juckt permanent und ruft in anderen Abscheu hervor.<text:line-break/><text:tab/>Körperstelle w6: <text:span text:style-name="T14">1</text:span> Gesicht <text:span text:style-name="T14">2</text:span> Arme <text:span text:style-name="T14">3</text:span> Beine <text:span text:style-name="T14">4</text:span> Oberkörper <text:span text:style-name="T14">5</text:span> Hände <text:span text:style-name="T14">6</text:span> Füße</text:p>
      <text:p text:style-name="P44"><text:span text:style-name="T14">3</text:span><text:tab/>Eines deiner Beine wächst um w14+1 Zentimeter <text:span text:style-name="T219">und du</text:span> entwickelst einen komischen Gang.</text:p>
      <text:p text:style-name="P44"><text:span text:style-name="T14">4</text:span><text:tab/>Veränderte Augen w4: <text:span text:style-name="T14">1</text:span> deine Augen leuchten in einer unheimlichen Farbe</text:p>
      <text:p text:style-name="P44"><text:tab/><text:span text:style-name="T14">2</text:span> deine Augen werden lichtempfindlich (-1 auf alle Würfe bei Tageslicht)</text:p>
      <text:p text:style-name="P44"><text:tab/><text:span text:style-name="T14">3</text:span> du entwickelst Infravision und kannst bis auf 30 m Wärmemuster wahrnehmen</text:p>
      <text:p text:style-name="P44"><text:tab/><text:span text:style-name="T14">4</text:span> deine Augen werden größer und blinzeln nicht mehr, wie bei einem Fisch.</text:p>
      <text:p text:style-name="P44"><text:span text:style-name="T14">5</text:span><text:tab/>Auf Brust und Beinen bilden sich schmerzhafte Wunden und auf deinen Händen und Beinen</text:p>
      <text:p text:style-name="P44"><text:tab/>entstehen offene Stellen die nicht verheilen.</text:p>
      <text:p text:style-name="P44"><text:span text:style-name="T14">6</text:span><text:tab/>Deine Ohren mutieren w5: <text:span text:style-name="T14">1</text:span> deine Ohren laufen spitz zu <text:span text:style-name="T14">2</text:span> die Ohrmuscheln fallen ab, aber du<text:line-break/><text:tab/>kannst normal hören <text:span text:style-name="T14">3</text:span> <text:span text:style-name="T220">dir</text:span> wachsen Elefantenohren <text:span text:style-name="T14">4</text:span> <text:span text:style-name="T220">deine</text:span> Ohren <text:span text:style-name="T220">werden</text:span> zu Eselsohren und<text:line-break/><text:tab/>dein Lachen wird wiehernd <text:span text:style-name="T14">5</text:span> d<text:span text:style-name="T220">eine</text:span> Ohren verschrumpeln und klappen nach hinten</text:p>
      <text:p text:style-name="P44"><text:span text:style-name="T14">7</text:span><text:tab/>Frösteln: du zitterst permanent und kannst wegen <text:span text:style-name="T221">d</text:span>einer klappernden Zähne nie still sein.</text:p>
      <text:p text:style-name="P44"><text:span text:style-name="T14">8</text:span><text:tab/>Dein Gesicht wird dauerhaft entstellt: Feuermagie <text:span text:style-name="T220">versengt</text:span> deine Augenbrauen <text:tab/>und <text:span text:style-name="T219">d</text:span>eine<text:line-break/><text:tab/>Haut glüht rot; Kältemagie <text:span text:style-name="T220">macht</text:span> deine Haut kreidebleich und die Lippen laufen blau an; <text:line-break/><text:tab/>andere Magie <text:span text:style-name="T220">zehrt dich aus</text:span> und du verlierst dauerhaft <text:span text:style-name="T219">3</text:span>kg Gewicht</text:p>
      <text:p text:style-name="P44"><text:span text:style-name="T14">9</text:span><text:tab/>Dein Haar wird von dunkler Energie durchdrungen w4: <text:span text:style-name="T14">1</text:span> <text:span text:style-name="T220">e</text:span>s wird schneeweiß<text:line-break/><text:tab/><text:span text:style-name="T14">2</text:span> es wird pechschwarz <text:span text:style-name="T14">3</text:span> es fällt vollständig aus <text:span text:style-name="T14">4</text:span> es steht dauerhaft zu Berge</text:p>
      <text:p text:style-name="P44"><text:span text:style-name="T14">10+</text:span><text:tab/>Du wirst für w6 Stunden ohnmächtig. Du kannst nur auf energische Weise geweckt werden.</text:p>
      <text:p text:style-name="P45">Tabelle 5-4: Ernsthafte Verderbnis<text:span text:style-name="T213"> </text:span><text:span text:style-name="T214">w</text:span><text:span text:style-name="T215">10</text:span><text:span text:style-name="T214"> –</text:span><text:span text:style-name="T216"> Glücksmodifikator</text:span></text:p>
      <text:p text:style-name="P44"><text:span text:style-name="T14">1-</text:span><text:tab/>Fieber: Über w4 Monate wirst du langsam schwächer und erleidest -1 Stärke pro Monat.</text:p>
      <text:p text:style-name="P44"><text:span text:style-name="T14">2</text:span><text:tab/>Auf deinem Rücken wächst ein zweites Gesicht. Es sieht aus wie dein erstes und Augen, Nase</text:p>
      <text:p text:style-name="P44"><text:tab/>sowie Mund kannst du unabhängig benutzen.</text:p>
      <text:p text:style-name="P44"><text:span text:style-name="T14">3</text:span><text:tab/>Auszehrung: Dein Körper ernährt sich von deiner eigenen Masse. In einem Monat verlierst du</text:p>
      <text:p text:style-name="P44"><text:tab/>2w5 kg und erleidest -1 Ausdauer.</text:p>
      <text:p text:style-name="P44"><text:span text:style-name="T14">4</text:span><text:tab/>Fettleibigkeit: In einem Monat nimmst du 6<text:span text:style-name="T222">w</text:span>6kg zu. Diese Zunahme verursacht<text:line-break/><text:tab/>-1 Geschicklichkeit und reduziert die Bewegungsrate um 1,5 m.</text:p>
      <text:p text:style-name="P44"><text:span text:style-name="T14">5</text:span><text:tab/>Du knisterst vor Energie: Flammen, Blitze, Kältewellen <text:span text:style-name="T223">usw. </text:span>je nach deinem Lieblingszauber.</text:p>
      <text:p text:style-name="P44"><text:span text:style-name="T14">6</text:span><text:tab/>Deine Größe verändert sich um 2w24-25 cm. Dein Gewicht bleibt aber gleich un<text:span text:style-name="T222">d</text:span> du wirst</text:p>
      <text:p text:style-name="P44"><text:tab/>entsprechend dünn oder dick.</text:p>
      <text:p text:style-name="P44"><text:span text:style-name="T14">7</text:span><text:tab/>Dämonischer Makel w3: <text:span text:style-name="T14">1</text:span> Deine Finger verlängern sich zu Klauen, die als Angriff w6 Schaden</text:p>
      <text:p text:style-name="P44"><text:tab/>verursachen <text:span text:style-name="T14">2</text:span> <text:span text:style-name="T222">dei</text:span>ne Füße <text:span text:style-name="T222">werden</text:span> gespaltene Hufe <text:span text:style-name="T14">3</text:span> deine Beine werden ziegenartig</text:p>
      <text:p text:style-name="P44"><text:span text:style-name="T14">8</text:span><text:tab/>Deine Haut nimmt eine unnatürliche Färbung oder Struktur an w10: <text:span text:style-name="T14">1</text:span> Albino <text:span text:style-name="T14">2</text:span> pechschwarz<text:line-break/><text:tab/><text:span text:style-name="T14">3</text:span> durchsichtig <text:span text:style-name="T14">4</text:span> schimmernd <text:span text:style-name="T14">5</text:span> dunkelblau <text:span text:style-name="T14">6</text:span> gelb <text:span text:style-name="T14">7</text:span> aschfahl <text:span text:style-name="T14">8</text:span> Fischschuppen<text:line-break/><text:tab/><text:span text:style-name="T14">9</text:span> dichtes Bärenfell <text:span text:style-name="T14">10</text:span> Reptilienschuppen</text:p>
      <text:p text:style-name="P44"><text:span text:style-name="T14">9</text:span><text:tab/>Dir wachsen kleine Hörner. Im ersten Monat gleichen sie dem kammartigen Wulst eines<text:line-break/><text:tab/>Gorillas. Im zweiten Monat bilden sich Stirnzapfen aus, die dann im dritten Monat zu<text:line-break/><text:tab/>Ziegenhörnern werden. Nach sechs Monaten schließlich haben sie die Größe von Stierhörnern<text:line-break/><text:tab/>angenommen.</text:p>
      <text:p text:style-name="P44"><text:span text:style-name="T14">10+</text:span><text:tab/>Deine Zunge spaltet sich und deine Nasenlöcher verengen sich zu Schlitzen. Du bist ist in der</text:p>
      <text:p text:style-name="P44"><text:tab/>Lage, wie eine Schlange mit der Zunge zu riechen.</text:p>
      <text:p text:style-name="P46"><text:s/></text:p>
      <text:p text:style-name="P44"><text:span text:style-name="T224">Tabelle 5-5: Schwerwiegende Verderbnis</text:span><text:span text:style-name="T225"> </text:span><text:span text:style-name="T226">w</text:span><text:span text:style-name="T227">10</text:span><text:span text:style-name="T226"> –</text:span><text:span text:style-name="T228"> Glücksmodifikator</text:span></text:p>
      <text:p text:style-name="P44"><text:span text:style-name="T14">1-</text:span><text:tab/>Ein Teil deiner Seelenenergie wird vom Dämonenprinz geraubt. 3w6 Schaden durch<text:line-break/><text:tab/>überirdische Schmerzen, -2 auf alle Attribute und zusätzlich -2 auf Glück.</text:p>
      <text:p text:style-name="P44"><text:span text:style-name="T14">2</text:span><text:tab/>Verwesung: Einem Zombie gleich löst sich dein Fleisch in Brocken von den Knochen. Pro Tag</text:p>
      <text:p text:style-name="P44"><text:tab/>verlierst du w4 Lebenspunkte. Lediglich magische Heilung kann die Verwesung hinauszögern.</text:p>
      <text:p text:style-name="P44"><text:span text:style-name="T14">3</text:span><text:tab/>Dein Kopf verwandelt sich in einer schmerzhaften Transformation über Nacht in einen Tierkopf</text:p>
      <text:p text:style-name="P44"><text:tab/>w6: <text:span text:style-name="T14">1</text:span> Schlange <text:span text:style-name="T14">2</text:span> Ziege <text:span text:style-name="T14">3</text:span> Stier <text:span text:style-name="T14">4</text:span> Ratte <text:span text:style-name="T14">5</text:span> Insekt <text:span text:style-name="T14">6</text:span> Fisch</text:p>
      <text:p text:style-name="P44"><text:span text:style-name="T14">4</text:span><text:tab/>Deine Gliedmaßen werden zu Tentakeln mit Saugnäpfen, <text:span text:style-name="T229">p</text:span>ro Monat <text:span text:style-name="T229">verwandelt sich eine</text:span>.</text:p>
      <text:p text:style-name="P44"><text:tab/>Nach vier Monaten ist es unmöglich, deine unmenschliche Natur zu verbergen.</text:p>
      <text:p text:style-name="P44"><text:span text:style-name="T14">5</text:span><text:tab/>Um Mund und Augen des Charakters wachsen kleine Tentakel. Die anfänglich nur<text:line-break/><text:tab/>madengroßen Tentakel wachsen pro Monat um 2,5cm, bis sie <text:span text:style-name="T229">mit</text:span> 30cm ausgewachsen sind.</text:p>
      <text:p text:style-name="P44"><text:span text:style-name="T14">6</text:span><text:tab/>Drittes Auge w4: <text:span text:style-name="T14">1</text:span> mittig auf der Stirn <text:span text:style-name="T14">2</text:span> auf der Handfläche <text:span text:style-name="T14">3</text:span> Brust <text:span text:style-name="T14">4</text:span> am Hinterkopf</text:p>
      <text:p text:style-name="P44"><text:span text:style-name="T14">7</text:span><text:tab/>Die Finger einer Hand wachsen zusammen und der Daumen vergrößert sich. Nach einer<text:line-break/><text:tab/>Woche hat sich die Hand in eine Krebsschere verwandelt. Du erhältst einen w6 Angriff aber<text:line-break/><text:tab/>kannst damit keine Waffe mehr greifen.</text:p>
      <text:p text:style-name="P44"><text:span text:style-name="T14">8</text:span><text:tab/>Dir wächst über w7 Tage ein Schwanz. <text:span text:style-name="T230">w</text:span>6: <text:span text:style-name="T14">1</text:span> Skorpionschwanz (w4 Schaden plus Gift: Zähigkeit</text:p>
      <text:p text:style-name="P44"><text:tab/>10 oder das Ziel verliert permanent w4 Stärke) <text:span text:style-name="T14">2</text:span> geschuppter Schlangenschwanz</text:p>
      <text:p text:style-name="P44"><text:tab/><text:span text:style-name="T14">3</text:span> gespaltener Dämonenschwanz (+1 Geschicklichkeit) <text:span text:style-name="T14">4</text:span> fleischiger Schwanz mit einer</text:p>
      <text:p text:style-name="P44"><text:tab/>funktionsfähigen dritten Hand <text:span text:style-name="T14">5</text:span> zusammenhängende Knorpelglieder, die in einem stacheligen</text:p>
      <text:p text:style-name="P44"><text:tab/>Stummel enden (Angriff: w6 Schaden) <text:span text:style-name="T14">6</text:span> buschiger Pferdeschwanz</text:p>
      <text:p text:style-name="P44"><text:span text:style-name="T14">9</text:span><text:tab/>Körperliche Transformation, <text:span text:style-name="T231">dir wachsen</text:span> w4: <text:span text:style-name="T14">1</text:span> a<text:span text:style-name="T230">m</text:span> g<text:span text:style-name="T230">anzen</text:span> Körper Schuppen <text:span text:style-name="T14">2</text:span> Kiemen<text:line-break/><text:tab/><text:span text:style-name="T14">3</text:span> Federn <text:span text:style-name="T14">4</text:span> Schwimmhäute zwischen Fingern und Zehen</text:p>
      <text:p text:style-name="P44"><text:span text:style-name="T14">10+</text:span><text:tab/>Deine Lippen ziehen sich zusammen und wachsen sich in w12 Monaten zu einem richtigen</text:p>
      <text:p text:style-name="P47"><text:tab/>Schnabel aus. Du erhältst einen w3 Bissangriff.</text:p>
      <text:p text:style-name="P48"><text:span text:style-name="T232">1-</text:span><text:span text:style-name="T233">1</text:span><text:span text:style-name="T234">3</text:span><text:span text:style-name="T235"> </text:span><text:span text:style-name="T14">Magi</text:span><text:span text:style-name="T236">sches</text:span><text:span text:style-name="T14"> </text:span><text:span text:style-name="T236">Geschoss</text:span><text:span text:style-name="T237"><text:tab/><text:tab/><text:tab/><text:tab/><text:tab/><text:tab/><text:tab/><text:tab/><text:tab/><text:tab/></text:span><text:span text:style-name="T238">Regeln 1</text:span><text:span text:style-name="T239">4</text:span><text:span text:style-name="T240">2</text:span><text:span text:style-name="T238">, Rules </text:span><text:span text:style-name="T239">14</text:span><text:span text:style-name="T240">4</text:span></text:p>
      <text:p text:style-name="P49"><text:span text:style-name="T241">Grad</text:span><text:span text:style-name="T242"> 1, </text:span><text:span text:style-name="T243">1 Aktion, </text:span><text:span text:style-name="T244">4</text:span><text:span text:style-name="T242">5 </text:span><text:span text:style-name="T245">m</text:span><text:span text:style-name="T246">, </text:span><text:span text:style-name="T242">Geschoss verfehl</text:span><text:span text:style-name="T247">t</text:span><text:span text:style-name="T242"> niemals, kann aber durch Magie aufgehalten werden (z.B. Magischer Schild)</text:span><text:span text:style-name="T248">.</text:span></text:p>
      <text:p text:style-name="P50"><text:s/></text:p>
      <text:p text:style-name="P51"><text:span text:style-name="T249">D</text:span><text:span text:style-name="T114">u schleuderst magische Geschosse die automatisch treffen.</text:span></text:p>
      <text:p text:style-name="P52"><text:s/></text:p>
      <text:p text:style-name="P53">Zauber w20:</text:p>
      <text:p text:style-name="P54"><text:span text:style-name="T14">1-</text:span><text:tab/><text:tab/><text:span text:style-name="T250">Kritischer</text:span><text:span text:style-name="T242"> Fehlschlag: </text:span><text:span text:style-name="T243">w</text:span>6<text:span text:style-name="T246">+</text:span><text:span text:style-name="T243">Glücksm</text:span><text:span text:style-name="T246">od</text:span>:</text:p>
      <text:p text:style-name="P54"><text:tab/><text:tab/><text:span text:style-name="T251">0</text:span><text:span text:style-name="T14">- </text:span><text:span text:style-name="T242">Verderbnis </text:span><text:span text:style-name="T250">&amp;</text:span> <text:span text:style-name="T252">Patzer</text:span><text:tab/><text:tab/><text:span text:style-name="T251">1</text:span><text:span text:style-name="T14">-</text:span><text:span text:style-name="T251">3 </text:span><text:span text:style-name="T242">Verderbnis</text:span><text:span text:style-name="T246"><text:tab/><text:tab/></text:span><text:span text:style-name="T14">4+ </text:span><text:span text:style-name="T243">Patzer</text:span></text:p>
      <text:p text:style-name="P55"><text:span text:style-name="T14">2-11<text:tab/></text:span><text:tab/><text:span text:style-name="T242">Fehlschlag</text:span><text:span text:style-name="T253"> </text:span><text:span text:style-name="T254">&amp; Verlust</text:span></text:p>
      <text:p text:style-name="P54"><text:span text:style-name="T14">12-13</text:span><text:tab/><text:span text:style-name="T255">E</text:span><text:span text:style-name="T242">in Geschoss</text:span> <text:span text:style-name="T242">das </text:span>1 <text:span text:style-name="T242">Schaden macht</text:span>.</text:p>
      <text:p text:style-name="P54"><text:span text:style-name="T14">14-17</text:span><text:tab/><text:span text:style-name="T255">E</text:span><text:span text:style-name="T247">in Geschoss das w</text:span>4+<text:span text:style-name="T247">Z</text:span><text:span text:style-name="T256">S</text:span><text:span text:style-name="T247"> Schaden macht</text:span>.</text:p>
      <text:p text:style-name="P54"><text:span text:style-name="T14">18-19</text:span><text:tab/><text:span text:style-name="T257">w</text:span>4 <text:span text:style-name="T247">Geschosse</text:span> <text:span text:style-name="T247">die</text:span> <text:span text:style-name="T247">w</text:span>4+<text:span text:style-name="T247">Z</text:span><text:span text:style-name="T256">S</text:span><text:span text:style-name="T247"> Schaden auf </text:span><text:span text:style-name="T257">ein</text:span><text:span text:style-name="T247"> Ziel </text:span><text:span text:style-name="T258">bewirken</text:span><text:span text:style-name="T247">. </text:span></text:p>
      <text:p text:style-name="P54"><text:span text:style-name="T259">20-23</text:span><text:span text:style-name="T260"><text:tab/></text:span><text:span text:style-name="T261">w</text:span><text:span text:style-name="T260">4</text:span><text:span text:style-name="T262">+2</text:span><text:span text:style-name="T260"> </text:span><text:span text:style-name="T262">Geschosse</text:span><text:span text:style-name="T260"> </text:span><text:span text:style-name="T263">mit</text:span><text:span text:style-name="T260"> </text:span><text:span text:style-name="T261">je </text:span><text:span text:style-name="T262">w6</text:span><text:span text:style-name="T260">+</text:span><text:span text:style-name="T262">Z</text:span><text:span text:style-name="T264">S</text:span><text:span text:style-name="T262"> Schaden</text:span><text:span text:style-name="T247">.</text:span></text:p>
      <text:p text:style-name="P54"><text:span text:style-name="T259">2</text:span><text:span text:style-name="T265">4</text:span><text:span text:style-name="T259">-2</text:span><text:span text:style-name="T265">7</text:span><text:span text:style-name="T260"><text:tab/></text:span><text:span text:style-name="T266">E</text:span><text:span text:style-name="T261">in </text:span><text:span text:style-name="T262">Geschoss</text:span><text:span text:style-name="T260"> </text:span><text:span text:style-name="T262">d</text:span><text:span text:style-name="T261">as</text:span><text:span text:style-name="T260"> </text:span><text:span text:style-name="T261">4</text:span><text:span text:style-name="T262">w</text:span><text:span text:style-name="T261">12</text:span><text:span text:style-name="T260">+</text:span><text:span text:style-name="T262">Z</text:span><text:span text:style-name="T267">S</text:span><text:span text:style-name="T262"> Schaden </text:span><text:span text:style-name="T261">bewirkt</text:span><text:span text:style-name="T247">. </text:span><text:span text:style-name="T257">300 m Reichweite in Sichtlinie.</text:span></text:p>
      <text:p text:style-name="P54"><text:span text:style-name="T259">2</text:span><text:span text:style-name="T265">8</text:span><text:span text:style-name="T259">-2</text:span><text:span text:style-name="T265">9</text:span><text:span text:style-name="T260"><text:tab/></text:span><text:span text:style-name="T261">w6+3 </text:span><text:span text:style-name="T262">Geschosse</text:span><text:span text:style-name="T260"> </text:span><text:span text:style-name="T263">mit</text:span><text:span text:style-name="T260"> </text:span><text:span text:style-name="T261">je </text:span><text:span text:style-name="T262">w</text:span><text:span text:style-name="T261">8</text:span><text:span text:style-name="T260">+</text:span><text:span text:style-name="T262">Z</text:span><text:span text:style-name="T267">S</text:span><text:span text:style-name="T262"> Schaden</text:span><text:span text:style-name="T247">. </text:span><text:span text:style-name="T268">Beliebige Reichweite in Sichtlinie.</text:span></text:p>
      <text:p text:style-name="P54"><text:span text:style-name="T269">30</text:span><text:span text:style-name="T259">-</text:span><text:span text:style-name="T269">31</text:span><text:span text:style-name="T260"><text:tab/></text:span><text:span text:style-name="T270">2</text:span><text:span text:style-name="T261">w6+</text:span><text:span text:style-name="T270">1</text:span><text:span text:style-name="T261"> </text:span><text:span text:style-name="T262">Geschosse</text:span><text:span text:style-name="T260"> </text:span><text:span text:style-name="T262">d</text:span><text:span text:style-name="T261">ie</text:span><text:span text:style-name="T260"> </text:span><text:span text:style-name="T261">je </text:span><text:span text:style-name="T262">w</text:span><text:span text:style-name="T261">8</text:span><text:span text:style-name="T260">+</text:span><text:span text:style-name="T262">Z</text:span><text:span text:style-name="T267">S</text:span><text:span text:style-name="T262"> Schaden</text:span><text:span text:style-name="T247">. </text:span><text:span text:style-name="T268">Beliebige Reichweite in Sichtlinie,</text:span></text:p>
      <text:p text:style-name="P54"><text:span text:style-name="T268"><text:tab/><text:tab/>selbst durch Portale o.</text:span><text:span text:style-name="T271">ä. </text:span><text:span text:style-name="T268">Magisches Schild schützt nur wenn höherer<text:line-break/><text:tab/><text:tab/>Zauberwurf mit 50% Wahrscheinlichkeit je Geschoss.</text:span></text:p>
      <text:p text:style-name="P54"><text:span text:style-name="T269">32+</text:span><text:span text:style-name="T260"><text:tab/><text:tab/></text:span><text:span text:style-name="T270">3</text:span><text:span text:style-name="T261">w</text:span><text:span text:style-name="T270">4</text:span><text:span text:style-name="T261">+</text:span><text:span text:style-name="T270">2</text:span><text:span text:style-name="T261"> </text:span><text:span text:style-name="T262">Geschosse</text:span><text:span text:style-name="T260"> </text:span><text:span text:style-name="T263">mit</text:span><text:span text:style-name="T260"> </text:span><text:span text:style-name="T261">je </text:span><text:span text:style-name="T262">w</text:span><text:span text:style-name="T270">10</text:span><text:span text:style-name="T260">+</text:span><text:span text:style-name="T262">Z</text:span><text:span text:style-name="T267">S</text:span><text:span text:style-name="T262"> Schaden</text:span><text:span text:style-name="T247">. </text:span><text:span text:style-name="T268">150 km Reichweite in Sichtlinie</text:span></text:p>
      <text:p text:style-name="P54"><text:span text:style-name="T268"><text:tab/><text:tab/>oder via </text:span><text:span text:style-name="T272">Material, </text:span><text:span text:style-name="T273">dann</text:span><text:span text:style-name="T268"> erst 1 Phase Konzentration, dann bis Geschosse im Ziel.</text:span></text:p>
      <text:p text:style-name="P54"><text:span text:style-name="T268"><text:tab/><text:tab/>15 km/s ohne Hindernisse, </text:span><text:span text:style-name="T274">k</text:span><text:span text:style-name="T268">eine Ebenenwechsel.</text:span></text:p>
      <text:p text:style-name="P56"><text:s/></text:p>
      <text:p text:style-name="P57">Verderbnis w8:</text:p>
      <text:p text:style-name="P58"><text:span text:style-name="T14">1-4</text:span><text:tab/><text:span text:style-name="T271">Deine Hände und Unterarme</text:span> <text:span text:style-name="T271">verändern ihre Farbe entsprechend<text:tab/>deinem Zauber:</text:span></text:p>
      <text:p text:style-name="P58"><text:span text:style-name="T271"><text:tab/></text:span><text:span text:style-name="T14">1 </text:span><text:span text:style-name="T271">Blitz:</text:span> <text:span text:style-name="T271">gelb</text:span><text:tab/><text:tab/><text:tab/><text:span text:style-name="T14">2</text:span> <text:span text:style-name="T271">Frost:</text:span> <text:span text:style-name="T271">B</text:span>l<text:span text:style-name="T271">a</text:span>u<text:tab/><text:tab/><text:tab/><text:span text:style-name="T14">3</text:span> <text:span text:style-name="T271">Säure: </text:span>grün<text:tab/><text:tab/><text:tab/><text:span text:style-name="T14">4</text:span> <text:span text:style-name="T271">Feuer:</text:span> r<text:span text:style-name="T271">ot</text:span></text:p>
      <text:p text:style-name="P58"><text:span text:style-name="T14">5</text:span><text:tab/><text:span text:style-name="T275">Deine Augen verlieren P</text:span>upil<text:span text:style-name="T275">le</text:span> <text:span text:style-name="T275">und Iris</text:span> <text:span text:style-name="T275">und deine Augäpfel sind jetzt kalkweiß</text:span></text:p>
      <text:p text:style-name="P58"><text:span text:style-name="T236">6</text:span><text:span text:style-name="T246"><text:tab/></text:span><text:span text:style-name="T276">Deine Fingerspitzen werden durchsichtig</text:span> <text:span text:style-name="T276">und geisterhaft.</text:span></text:p>
      <text:p text:style-name="P58"><text:span text:style-name="T236">7</text:span><text:span text:style-name="T246"><text:tab/></text:span><text:span text:style-name="T277">Du wirst</text:span><text:span text:style-name="T276"> jedes mal wenn du Magisches Geschoss wirkst für w6 Runden unsichtbar.</text:span></text:p>
      <text:p text:style-name="P59"><text:span text:style-name="T236">8</text:span><text:span text:style-name="T246"><text:tab/></text:span><text:span text:style-name="T276">Ab jetzt umschwirrt </text:span><text:span text:style-name="T243">d</text:span><text:span text:style-name="T276">einen Kopf ein magischer Kraftstein der jedes Wesen dass sich</text:span></text:p>
      <text:p text:style-name="P59"><text:span text:style-name="T276"><text:tab/>dir auf </text:span><text:span text:style-name="T244">1</text:span><text:span text:style-name="T276"> </text:span><text:span text:style-name="T244">m</text:span><text:span text:style-name="T276"> nähert trifft und Schmerz und 1 Schaden/Runde bewirkt. Das gilt auch</text:span></text:p>
      <text:p text:style-name="P60"><text:tab/>für Gefährten und Heilversuche.</text:p>
      <text:p text:style-name="P61"><text:s/></text:p>
      <text:p text:style-name="P58"><text:span text:style-name="T278">Patzer</text:span><text:span text:style-name="T113"> </text:span><text:span text:style-name="T279">w</text:span><text:span text:style-name="T113">6:</text:span></text:p>
      <text:p text:style-name="P58"><text:span text:style-name="T14">1</text:span><text:tab/><text:span text:style-name="T276">Wesen innerhalb </text:span><text:span text:style-name="T244">3</text:span>0 <text:span text:style-name="T244">m</text:span> <text:span text:style-name="T276">werden </text:span><text:span text:style-name="T243">von </text:span><text:span text:style-name="T280">w</text:span>4-1 <text:span text:style-name="T243">Geschossen für 1 Schaden getroffen.</text:span></text:p>
      <text:p text:style-name="P58"><text:span text:style-name="T14">2</text:span><text:tab/><text:span text:style-name="T281">Das </text:span><text:span text:style-name="T276">Geschoss</text:span> <text:span text:style-name="T281">ist ein Querschläger und trifft dich selbst:</text:span> <text:span text:style-name="T281">w</text:span>3-1 <text:span text:style-name="T281">Schaden</text:span></text:p>
      <text:p text:style-name="P58"><text:span text:style-name="T14">3</text:span><text:tab/><text:span text:style-name="T282">w</text:span>6 <text:span text:style-name="T282">Schaden auf dich und alle Wesen innerhalb </text:span><text:span text:style-name="T283">3</text:span><text:span text:style-name="T282"> </text:span><text:span text:style-name="T283">m </text:span><text:span text:style-name="T282">(Reflex 10 halbiert)</text:span></text:p>
      <text:p text:style-name="P58"><text:span text:style-name="T14">4</text:span><text:tab/><text:span text:style-name="T284">Verzögerter Effekt: nichts passiert, aber innerhalb 24 Stunden</text:span> <text:span text:style-name="T284">bewirkt </text:span><text:span text:style-name="T285">die erste</text:span></text:p>
      <text:p text:style-name="P62"><text:span text:style-name="T284"><text:tab/>natürliche 1 bei </text:span><text:span text:style-name="T285">irgendeinem</text:span><text:span text:style-name="T284"> Wurf einen Zufallstreffer für w4 Schaden innerhalb</text:span></text:p>
      <text:p text:style-name="P62"><text:span text:style-name="T286"><text:tab/>3</text:span><text:span text:style-name="T284">0 </text:span><text:span text:style-name="T286">m</text:span><text:span text:style-name="T284">. Nach 24 Stunden ist die Wirkung vergangen.</text:span></text:p>
      <text:p text:style-name="P62"><text:span text:style-name="T14">5</text:span><text:tab/><text:span text:style-name="T285">Du wirst von magischer Energie erfüllt. Das nächste Wesen dass du berührst,</text:span></text:p>
      <text:p text:style-name="P62"><text:span text:style-name="T285"><text:tab/>erfährt </text:span><text:span text:style-name="T287">einen Schlag von </text:span><text:span text:style-name="T285">w6+1 Schaden und du selbst </text:span><text:span text:style-name="T287">auch </text:span><text:span text:style-name="T285">1 Schaden.</text:span></text:p>
      <text:p text:style-name="P58"><text:span text:style-name="T14">6</text:span><text:tab/><text:span text:style-name="T285">Magische Energie</text:span> <text:span text:style-name="T288">zuckt</text:span> <text:span text:style-name="T285">in den Boden unter dir. </text:span><text:span text:style-name="T288">Er</text:span><text:span text:style-name="T285"> löst </text:span><text:span text:style-name="T288">s</text:span><text:span text:style-name="T285">ich w</text:span><text:span text:style-name="T289">6</text:span><text:span text:style-name="T285"> </text:span><text:span text:style-name="T289">m</text:span><text:span text:style-name="T285"> tief auf und Du</text:span></text:p>
      <text:p text:style-name="P58"><text:span text:style-name="T285"><text:tab/>schwebst so weit hinunter. Sollte es darunter einen Hohlraum </text:span><text:span text:style-name="T290">geben, fällst du hinein.</text:span></text:p>
      <text:p text:style-name="P63"><text:tab/>Um herauszukommen musst du klettern.</text:p>
      <text:p text:style-name="P64"><text:span text:style-name="T232">1-</text:span><text:span text:style-name="T291">1</text:span><text:span text:style-name="T234">5</text:span><text:span text:style-name="T235"> </text:span><text:span text:style-name="T292">Person</text:span><text:span text:style-name="T14"> </text:span><text:span text:style-name="T292">bezaubern</text:span><text:span text:style-name="T237"><text:tab/><text:tab/><text:tab/><text:tab/><text:tab/><text:tab/><text:tab/><text:tab/><text:tab/><text:tab/></text:span><text:span text:style-name="T238">Regeln 1</text:span><text:span text:style-name="T239">4</text:span><text:span text:style-name="T293">7</text:span><text:span text:style-name="T238">, Rules </text:span><text:span text:style-name="T239">1</text:span><text:span text:style-name="T293">31</text:span></text:p>
      <text:p text:style-name="P65"><text:span text:style-name="T294">Grad</text:span><text:span text:style-name="T242"> 1, </text:span><text:span text:style-name="T243">1 </text:span><text:span text:style-name="T295">Runde</text:span><text:span text:style-name="T243">, </text:span><text:span text:style-name="T295">36 m</text:span><text:span text:style-name="T246">, </text:span><text:span text:style-name="T295">Dauer variabel, Rettungswurf: Willen &gt;</text:span><text:span text:style-name="T296">= Wurf negiert</text:span></text:p>
      <text:p text:style-name="P66"/>
      <text:p text:style-name="P67"><text:span text:style-name="T297">D</text:span><text:span text:style-name="T101">u </text:span><text:span text:style-name="T298">bezauberst ein Wesen und machst es zum Freund</text:span><text:span text:style-name="T101">.</text:span></text:p>
      <text:p text:style-name="P68">Untote und Monster -2, Externare und Dämonen -4.</text:p>
      <text:p text:style-name="P69"/>
      <text:p text:style-name="P69">Zauber w20:</text:p>
      <text:p text:style-name="P70"><text:span text:style-name="T14">1-</text:span><text:tab/><text:tab/><text:span text:style-name="T250">Kritischer</text:span><text:span text:style-name="T242"> Fehlschlag: </text:span><text:span text:style-name="T243">w</text:span>6<text:span text:style-name="T246">+</text:span><text:span text:style-name="T243">Glücksm</text:span><text:span text:style-name="T246">od</text:span>:</text:p>
      <text:p text:style-name="P70"><text:tab/><text:tab/><text:span text:style-name="T251">0</text:span><text:span text:style-name="T14">- </text:span><text:span text:style-name="T242">Verderbnis </text:span><text:span text:style-name="T250">&amp;</text:span> <text:span text:style-name="T252">Patzer</text:span><text:tab/><text:tab/><text:span text:style-name="T251">1</text:span><text:span text:style-name="T14">-</text:span><text:span text:style-name="T251">3 </text:span><text:span text:style-name="T242">Verderbnis</text:span><text:span text:style-name="T246"><text:tab/><text:tab/></text:span><text:span text:style-name="T14">4+ </text:span><text:span text:style-name="T243">Patzer</text:span></text:p>
      <text:p text:style-name="P70"><text:span text:style-name="T14">2-11<text:tab/></text:span><text:tab/><text:span text:style-name="T242">Fehlschlag</text:span><text:span text:style-name="T253"> </text:span><text:span text:style-name="T299">&amp; Verlust</text:span></text:p>
      <text:p text:style-name="P70"><text:span text:style-name="T14">12-13</text:span><text:tab/><text:span text:style-name="T300">Du machst ein einzelnes Wesen für w4 Runden benommen: halbe</text:span></text:p>
      <text:p text:style-name="P70"><text:span text:style-name="T300"><text:tab/><text:tab/></text:span><text:span text:style-name="T301">Bewegungsr</text:span><text:span text:style-name="T300">ate </text:span><text:span text:style-name="T296">und keine Aktionen</text:span><text:span text:style-name="T300">, Willen&gt;=Wurf negiert</text:span></text:p>
      <text:p text:style-name="P70"><text:span text:style-name="T14">14-17</text:span><text:tab/><text:span text:style-name="T300">Du machst ein einzelnes </text:span><text:span text:style-name="T296">Wesen </text:span><text:span text:style-name="T302">zu deinem </text:span><text:span text:style-name="T303">guten </text:span><text:span text:style-name="T302">Freund: -</text:span><text:span text:style-name="T303">2 Malus</text:span></text:p>
      <text:p text:style-name="P70"><text:span text:style-name="T300"><text:tab/><text:tab/></text:span><text:span text:style-name="T303">auf alle Attribute und Würfe. </text:span><text:span text:style-name="T300">Willen&gt;=Wurf negiert</text:span></text:p>
      <text:p text:style-name="P71"><text:tab/><text:tab/>erneuter Rettungswurf bei<text:tab/><text:span text:style-name="T14">INT 3-6:</text:span> 1 Monat<text:tab/><text:span text:style-name="T14">INT 7-9:</text:span> 3 Wochen</text:p>
      <text:p text:style-name="P70"><text:tab/><text:tab/><text:span text:style-name="T304">INT 10-11: </text:span><text:span text:style-name="T303">2 Wochen<text:tab/></text:span><text:span text:style-name="T304">INT 12-15:</text:span><text:span text:style-name="T303"> 1 Woche<text:tab/></text:span><text:span text:style-name="T304">INT16-17:</text:span><text:span text:style-name="T303"> 3 Tage</text:span></text:p>
      <text:p text:style-name="P71"><text:tab/><text:tab/><text:span text:style-name="T14">INT 18+:</text:span> 1 Tag</text:p>
      <text:p text:style-name="P70"><text:span text:style-name="T14">18-19</text:span><text:tab/><text:span text:style-name="T300">Du machst ein einzelnes </text:span><text:span text:style-name="T296">Wesen </text:span><text:span text:style-name="T302">zu deinem </text:span><text:span text:style-name="T303">guten </text:span><text:span text:style-name="T302">Freund,</text:span></text:p>
      <text:p text:style-name="P70"><text:span text:style-name="T300"><text:tab/><text:tab/>Willen&gt;=Wurf negiert, </text:span><text:span text:style-name="T303">erneuter Rettungswurf </text:span><text:span text:style-name="T305">wie oben</text:span></text:p>
      <text:p text:style-name="P70"><text:span text:style-name="T259">20-23</text:span><text:span text:style-name="T260"><text:tab/></text:span><text:span text:style-name="T306">Du machst </text:span><text:span text:style-name="T307">ZS</text:span><text:span text:style-name="T308">+1</text:span><text:span text:style-name="T306"> </text:span><text:span text:style-name="T309">Wesen </text:span><text:span text:style-name="T310">zu deine</text:span><text:span text:style-name="T311">n</text:span><text:span text:style-name="T310"> </text:span><text:span text:style-name="T312">guten </text:span><text:span text:style-name="T310">Freund</text:span><text:span text:style-name="T311">en,</text:span></text:p>
      <text:p text:style-name="P70"><text:span text:style-name="T311"><text:tab/><text:tab/></text:span><text:span text:style-name="T300">Willen&gt;=Wurf negiert, </text:span><text:span text:style-name="T312">erneuter Rettungswurf </text:span><text:span text:style-name="T313">wie oben</text:span></text:p>
      <text:p text:style-name="P70"><text:span text:style-name="T259">2</text:span><text:span text:style-name="T265">4</text:span><text:span text:style-name="T259">-2</text:span><text:span text:style-name="T265">7</text:span><text:span text:style-name="T260"><text:tab/></text:span><text:span text:style-name="T306">Du machst </text:span><text:span text:style-name="T307">ZS</text:span><text:span text:style-name="T308">+</text:span><text:span text:style-name="T314">w6+</text:span><text:span text:style-name="T308">1</text:span><text:span text:style-name="T306"> </text:span><text:span text:style-name="T309">Wesen </text:span><text:span text:style-name="T310">zu deine</text:span><text:span text:style-name="T311">n</text:span><text:span text:style-name="T310"> </text:span><text:span text:style-name="T312">guten </text:span><text:span text:style-name="T310">Freund</text:span><text:span text:style-name="T311">en,</text:span></text:p>
      <text:p text:style-name="P70"><text:span text:style-name="T311"><text:tab/><text:tab/></text:span><text:span text:style-name="T306">Willen&gt;=Wurf negiert, </text:span><text:span text:style-name="T312">erneuter Rettungswurf </text:span><text:span text:style-name="T313">wie oben</text:span></text:p>
      <text:p text:style-name="P70"><text:span text:style-name="T259">2</text:span><text:span text:style-name="T265">8</text:span><text:span text:style-name="T259">-2</text:span><text:span text:style-name="T265">9</text:span><text:span text:style-name="T260"><text:tab/></text:span><text:span text:style-name="T306">Du machst </text:span><text:span text:style-name="T307">ZS</text:span><text:span text:style-name="T308">+</text:span><text:span text:style-name="T315">2</text:span><text:span text:style-name="T314">w6+</text:span><text:span text:style-name="T308">1</text:span><text:span text:style-name="T306"> </text:span><text:span text:style-name="T309">Wesen </text:span><text:span text:style-name="T310">zu deine</text:span><text:span text:style-name="T311">n</text:span><text:span text:style-name="T310"> </text:span><text:span text:style-name="T312">guten </text:span><text:span text:style-name="T310">Freund</text:span><text:span text:style-name="T311">en,</text:span></text:p>
      <text:p text:style-name="P70"><text:span text:style-name="T311"><text:tab/><text:tab/></text:span><text:span text:style-name="T306">Willen&gt;=Wurf negiert, </text:span><text:span text:style-name="T312">erneuter Rettungswurf </text:span><text:span text:style-name="T313">wie oben</text:span></text:p>
      <text:p text:style-name="P70"><text:span text:style-name="T269">30</text:span><text:span text:style-name="T259">-</text:span><text:span text:style-name="T269">31</text:span><text:span text:style-name="T260"><text:tab/></text:span><text:span text:style-name="T306">Du machst </text:span><text:span text:style-name="T307">ZS</text:span><text:span text:style-name="T308">+</text:span><text:span text:style-name="T316">3</text:span><text:span text:style-name="T314">w6+</text:span><text:span text:style-name="T308">1</text:span><text:span text:style-name="T306"> </text:span><text:span text:style-name="T309">Wesen </text:span><text:span text:style-name="T310">zu deine</text:span><text:span text:style-name="T311">n</text:span><text:span text:style-name="T310"> </text:span><text:span text:style-name="T312">guten </text:span><text:span text:style-name="T310">Freund</text:span><text:span text:style-name="T311">en,</text:span></text:p>
      <text:p text:style-name="P70"><text:span text:style-name="T311"><text:tab/><text:tab/></text:span><text:span text:style-name="T306">Willen&gt;=Wurf negiert </text:span><text:span text:style-name="T316">nur wenn TW&gt;</text:span><text:span text:style-name="T317">deine </text:span><text:span text:style-name="T316">Stufe</text:span><text:span text:style-name="T306">,</text:span></text:p>
      <text:p text:style-name="P70"><text:span text:style-name="T306"><text:tab/><text:tab/></text:span><text:span text:style-name="T312">erneuter Rettungswurf </text:span><text:span text:style-name="T313">wie oben</text:span></text:p>
      <text:p text:style-name="P70"><text:span text:style-name="T269">32+</text:span><text:span text:style-name="T260"><text:tab/><text:tab/></text:span><text:span text:style-name="T306">Du machst </text:span><text:span text:style-name="T318">bis zu 100</text:span><text:span text:style-name="T306"> </text:span><text:span text:style-name="T309">Wesen </text:span><text:span text:style-name="T319">in Sicht </text:span><text:span text:style-name="T310">zu deine</text:span><text:span text:style-name="T311">n</text:span><text:span text:style-name="T310"> </text:span><text:span text:style-name="T312">guten </text:span><text:span text:style-name="T310">Freund</text:span><text:span text:style-name="T311">en,</text:span></text:p>
      <text:p text:style-name="P70"><text:span text:style-name="T311"><text:tab/><text:tab/></text:span><text:span text:style-name="T306">Willen&gt;=Wurf negiert </text:span><text:span text:style-name="T316">nur wenn TW&gt;</text:span><text:span text:style-name="T317">deine </text:span><text:span text:style-name="T316">Stufe</text:span><text:span text:style-name="T306">,</text:span></text:p>
      <text:p text:style-name="P70"><text:span text:style-name="T306"><text:tab/><text:tab/></text:span><text:span text:style-name="T312">erneuter Rettungswurf </text:span><text:span text:style-name="T313">wie oben</text:span></text:p>
      <text:p text:style-name="P70"/>
      <text:p text:style-name="P70"><text:span text:style-name="T113">Verderbnis </text:span><text:span text:style-name="T320">w</text:span><text:span text:style-name="T321">6</text:span><text:span text:style-name="T113">:</text:span></text:p>
      <text:p text:style-name="P70"><text:span text:style-name="T14">1–</text:span><text:span text:style-name="T322">3</text:span><text:span text:style-name="T14"><text:tab/></text:span>geringfügig<text:tab/><text:tab/><text:span text:style-name="T322">4–5</text:span><text:span text:style-name="T14"><text:tab/></text:span>ernsthaft<text:span text:style-name="T323"><text:tab/><text:tab/><text:tab/></text:span><text:span text:style-name="T322">6</text:span><text:span text:style-name="T14"><text:tab/></text:span>schwe<text:span text:style-name="T324">r</text:span><text:span text:style-name="T325">wiegend</text:span></text:p>
      <text:p text:style-name="P70"/>
      <text:p text:style-name="P70"><text:span text:style-name="T278">Patzer</text:span><text:span text:style-name="T113"> </text:span><text:span text:style-name="T279">w</text:span><text:span text:style-name="T321">4</text:span><text:span text:style-name="T113">:</text:span></text:p>
      <text:p text:style-name="P70"><text:span text:style-name="T14">1</text:span><text:tab/><text:span text:style-name="T326">Du verliebst dich in das Ziel</text:span></text:p>
      <text:p text:style-name="P70"><text:span text:style-name="T14">2</text:span><text:tab/><text:span text:style-name="T326">w4 umstehende zufällige Wesen verlieben sich ineinander</text:span></text:p>
      <text:p text:style-name="P70"><text:span text:style-name="T14">3</text:span><text:tab/><text:span text:style-name="T327">Du lässt das Ziel einschlafen, Willen&gt;=Wurf negiert</text:span></text:p>
      <text:p text:style-name="P72"><text:span text:style-name="T328">4<text:tab/></text:span><text:span text:style-name="T329">Du machst das Ziel wütend auf dich</text:span></text:p>
      <text:p text:style-name="P73"><text:span text:style-name="T328">1-</text:span><text:span text:style-name="T330">20</text:span><text:span text:style-name="T331"> </text:span>Spinnenklettern<text:span text:style-name="T332"><text:tab/><text:tab/><text:tab/><text:tab/><text:tab/><text:tab/><text:tab/><text:tab/><text:tab/><text:tab/><text:tab/></text:span><text:span text:style-name="T333">Regeln 1</text:span><text:span text:style-name="T294">54</text:span><text:span text:style-name="T333">, Rules </text:span><text:span text:style-name="T334">1</text:span><text:span text:style-name="T294">56</text:span></text:p>
      <text:p text:style-name="P74"><text:span text:style-name="T294">Grad</text:span><text:span text:style-name="T335"> </text:span>1, <text:span text:style-name="T335">1 </text:span><text:span text:style-name="T336">Aktion</text:span><text:span text:style-name="T335">, </text:span><text:span text:style-name="T336">selbst/</text:span>Berührung, Dauer: 1 Phase/Z<text:span text:style-name="T336">S</text:span><text:span text:style-name="T335">, kein </text:span>Rettungswurf</text:p>
      <text:p text:style-name="P75"><text:s/></text:p>
      <text:p text:style-name="P76"><text:span text:style-name="T297">D</text:span><text:span text:style-name="T101">u </text:span><text:span text:style-name="T337">kannst wie eine Spinne klettern</text:span><text:span text:style-name="T298">.</text:span></text:p>
      <text:p text:style-name="P77"><text:s/></text:p>
      <text:p text:style-name="P78">Zauber w20:</text:p>
      <text:p text:style-name="P79"><text:span text:style-name="T14">1<text:tab/></text:span><text:tab/><text:span text:style-name="T338">Kritischer </text:span>Fehlschlag! <text:span text:style-name="T339">w</text:span>6<text:span text:style-name="T338">+</text:span>Glück<text:span text:style-name="T338">smod</text:span>:</text:p>
      <text:p text:style-name="P79"><text:tab/><text:tab/><text:span text:style-name="T14">0-</text:span> Verderbnis <text:span text:style-name="T338">&amp; Patzer<text:tab/><text:tab/></text:span><text:span text:style-name="T340">1-</text:span><text:span text:style-name="T341">2</text:span><text:span text:style-name="T338"> Verderbnis<text:tab/></text:span><text:span text:style-name="T341">3</text:span><text:span text:style-name="T340">+</text:span><text:span text:style-name="T338"> Patzer</text:span></text:p>
      <text:p text:style-name="P80"><text:span text:style-name="T14">2-11<text:tab/></text:span><text:tab/>Fehlschlag<text:span text:style-name="T342"> </text:span><text:span text:style-name="T343">&amp; Verlust</text:span></text:p>
      <text:p text:style-name="P79"><text:span text:style-name="T344">1</text:span><text:span text:style-name="T14">2-1</text:span><text:span text:style-name="T344">3</text:span><text:span text:style-name="T14"><text:tab/></text:span><text:span text:style-name="T345">Deine Hände werden klebrig und du kannst besser klettern (+10). Aber Objekte</text:span></text:p>
      <text:p text:style-name="P81"><text:tab/><text:tab/>unter 2,5 kg kleben an den Händen und machen zaubern unmöglich.</text:p>
      <text:p text:style-name="P79"><text:span text:style-name="T344">14</text:span><text:span text:style-name="T14">-1</text:span><text:span text:style-name="T344">7</text:span><text:span text:style-name="T14"><text:tab/></text:span><text:span text:style-name="T345">Deine Hände werden klebrig und du kannst besser klettern (+20). Aber Objekte</text:span></text:p>
      <text:p text:style-name="P81"><text:tab/><text:tab/>unter 2,5 kg kleben an den Händen und machen zaubern unmöglich.</text:p>
      <text:p text:style-name="P79"><text:span text:style-name="T344">1</text:span><text:span text:style-name="T346">8</text:span><text:span text:style-name="T14">-1</text:span><text:span text:style-name="T346">9</text:span><text:span text:style-name="T14"><text:tab/></text:span><text:span text:style-name="T345">Du </text:span><text:span text:style-name="T347">kann</text:span><text:span text:style-name="T345">st klettern wie eine Spinne – kopfüber, an der Decke etc. Du bist gegen</text:span></text:p>
      <text:p text:style-name="P81"><text:tab/><text:tab/>Spinnennetz-Zauber immun. Objekte unter 2,5 kg kleben an den Händen und</text:p>
      <text:p text:style-name="P81"><text:tab/><text:tab/>machen zaubern unmöglich.</text:p>
      <text:p text:style-name="P79"><text:span text:style-name="T346">20</text:span><text:span text:style-name="T14">-</text:span><text:span text:style-name="T346">23</text:span><text:span text:style-name="T14"><text:tab/></text:span><text:span text:style-name="T345">Du </text:span><text:span text:style-name="T347">kann</text:span><text:span text:style-name="T345">st klettern wie eine Spinne – kopfüber, an der Decke etc. Du bist gegen</text:span></text:p>
      <text:p text:style-name="P81"><text:tab/><text:tab/>Spinnennetz-Zauber immun.</text:p>
      <text:p text:style-name="P82"><text:span text:style-name="T346">24</text:span><text:span text:style-name="T14">-</text:span><text:span text:style-name="T346">27</text:span><text:span text:style-name="T14"><text:tab/></text:span><text:span text:style-name="T345">Du </text:span><text:span text:style-name="T348">und ein berührter Gefährte </text:span><text:span text:style-name="T347">könnt</text:span><text:span text:style-name="T345"> klettern wie Spinne</text:span><text:span text:style-name="T348">n</text:span><text:span text:style-name="T345"> – kopfüber, an der</text:span></text:p>
      <text:p text:style-name="P82"><text:span text:style-name="T345"><text:tab/><text:tab/>Decke etc. </text:span><text:span text:style-name="T348">Ihr seid</text:span><text:span text:style-name="T345"> gegen Spinnennetz-Zauber immun.</text:span></text:p>
      <text:p text:style-name="P82"><text:span text:style-name="T346">2</text:span><text:span text:style-name="T349">8</text:span><text:span text:style-name="T14">-</text:span><text:span text:style-name="T346">2</text:span><text:span text:style-name="T349">9</text:span><text:span text:style-name="T14"><text:tab/></text:span><text:span text:style-name="T345">Du </text:span><text:span text:style-name="T348">und </text:span><text:span text:style-name="T350">deine </text:span><text:span text:style-name="T348">Gefährte</text:span><text:span text:style-name="T350">n innerhalb 3 m</text:span><text:span text:style-name="T348"> </text:span><text:span text:style-name="T347">könnt</text:span><text:span text:style-name="T345"> klettern wie Spinne</text:span><text:span text:style-name="T348">n</text:span><text:span text:style-name="T345"> – kopfüber,</text:span></text:p>
      <text:p text:style-name="P82"><text:span text:style-name="T345"><text:tab/><text:tab/>an der Decke etc. </text:span><text:span text:style-name="T348">Ihr seid</text:span><text:span text:style-name="T345"> gegen Spinnennetz-Zauber immun.</text:span></text:p>
      <text:p text:style-name="P82"><text:span text:style-name="T351">30</text:span><text:span text:style-name="T14">-</text:span><text:span text:style-name="T351">31</text:span><text:span text:style-name="T14"><text:tab/></text:span><text:span text:style-name="T345">Du </text:span><text:span text:style-name="T348">und </text:span><text:span text:style-name="T350">deine </text:span><text:span text:style-name="T348">Gefährte</text:span><text:span text:style-name="T350">n innerhalb 3 m</text:span><text:span text:style-name="T348"> </text:span><text:span text:style-name="T347">könnt</text:span><text:span text:style-name="T345"> </text:span><text:span text:style-name="T352">für </text:span><text:span text:style-name="T353">ZS</text:span><text:span text:style-name="T352"> Stunde</text:span><text:span text:style-name="T353">n</text:span><text:span text:style-name="T352"> </text:span><text:span text:style-name="T345">klettern wie</text:span></text:p>
      <text:p text:style-name="P82"><text:span text:style-name="T345"><text:tab/><text:tab/>Spinne</text:span><text:span text:style-name="T348">n </text:span><text:span text:style-name="T345">– kopfüber, an der Decke etc. </text:span><text:span text:style-name="T348">Ihr seid</text:span><text:span text:style-name="T345"> gegen Spinnennetz-Zauber<text:line-break/><text:tab/><text:tab/>immun.</text:span></text:p>
      <text:p text:style-name="P79"><text:span text:style-name="T351">3</text:span><text:span text:style-name="T354">2+</text:span><text:span text:style-name="T14"><text:tab/><text:tab/></text:span><text:span text:style-name="T345">Du </text:span><text:span text:style-name="T348">und Gefährte</text:span><text:span text:style-name="T350">n innerhalb </text:span><text:span text:style-name="T355">6</text:span><text:span text:style-name="T350"> m</text:span><text:span text:style-name="T348"> </text:span><text:span text:style-name="T347">könnt</text:span><text:span text:style-name="T345"> </text:span><text:span text:style-name="T352">für 1 </text:span><text:span text:style-name="T355">Tag</text:span><text:span text:style-name="T352"> </text:span><text:span text:style-name="T345">klettern wie Spinne</text:span><text:span text:style-name="T348">n</text:span><text:span text:style-name="T345">. </text:span><text:span text:style-name="T348">Ihr seid</text:span></text:p>
      <text:p text:style-name="P79"><text:span text:style-name="T348"><text:tab/><text:tab/></text:span><text:span text:style-name="T345">gegen Spinnennetz-Zauber immun. </text:span><text:span text:style-name="T356">Ihr könnt klebrige Spinnweben über 15m</text:span></text:p>
      <text:p text:style-name="P79"><text:span text:style-name="T356"><text:tab/><text:tab/>verschießen (Fernangriff +4) die Gegner festkleben bis Geschick</text:span><text:span text:style-name="T357">≥</text:span><text:span text:style-name="T356">16. Eure</text:span></text:p>
      <text:p text:style-name="P79"><text:span text:style-name="T356"><text:tab/><text:tab/>Nahkampfangriffe sind giftig: Zähigkeit</text:span><text:span text:style-name="T358">≥</text:span><text:span text:style-name="T356">16 oder w6 Schaden und -w4 Stärke.</text:span></text:p>
      <text:p text:style-name="P77"><text:s/></text:p>
      <text:p text:style-name="P78">Verderbnis <text:span text:style-name="T359">w</text:span><text:span text:style-name="T360">6</text:span>:</text:p>
      <text:p text:style-name="P79"><text:span text:style-name="T14">1<text:tab/></text:span><text:span text:style-name="T361">dir wachsen vier Spinnenbeine aus dem Rücken</text:span></text:p>
      <text:p text:style-name="P79"><text:span text:style-name="T14">2</text:span><text:tab/>d<text:span text:style-name="T360">u kannst kleine Netze spinnen und </text:span><text:span text:style-name="T362">sie</text:span><text:span text:style-name="T360"> 9 m werfen, </text:span><text:span text:style-name="T363">Stärke/</text:span><text:span text:style-name="T360">Geschick 12 zum befreien</text:span></text:p>
      <text:p text:style-name="P79"><text:span text:style-name="T14">3</text:span><text:tab/>d<text:span text:style-name="T363">ir wachsen kurze feine Haare auf der Haut wie bei einer Spinne</text:span></text:p>
      <text:p text:style-name="P79"><text:span text:style-name="T14">4</text:span><text:tab/>d<text:span text:style-name="T363">ir wachsen 6 zusätzliche Augen</text:span></text:p>
      <text:p text:style-name="P79"><text:span text:style-name="T14">5</text:span><text:tab/><text:span text:style-name="T363">aus deinen Händen und F</text:span><text:span text:style-name="T361">ü</text:span><text:span text:style-name="T363">ßen rinnt eine klebrige Fl</text:span><text:span text:style-name="T361">ü</text:span><text:span text:style-name="T364">ssigkeit</text:span></text:p>
      <text:p text:style-name="P79"><text:span text:style-name="T14">6</text:span><text:tab/><text:span text:style-name="T365">geringfügige</text:span><text:span text:style-name="T366"> Verderbnis</text:span></text:p>
      <text:p text:style-name="P83"><text:s/></text:p>
      <text:p text:style-name="P78"><text:span text:style-name="T367">P</text:span>atzer <text:span text:style-name="T366">w</text:span><text:span text:style-name="T368">5</text:span>:</text:p>
      <text:p text:style-name="P79"><text:span text:style-name="T14">1</text:span><text:tab/>D<text:span text:style-name="T368">u klebst am Boden fest bis dir ein Stärkewurf 16 gelingt</text:span></text:p>
      <text:p text:style-name="P79"><text:span text:style-name="T14">2</text:span><text:tab/><text:span text:style-name="T362">D</text:span><text:span text:style-name="T368">eine </text:span><text:span text:style-name="T363">F</text:span><text:span text:style-name="T361">ü</text:span><text:span text:style-name="T363">ße </text:span><text:span text:style-name="T368">werden für w6 Runden schl</text:span><text:span text:style-name="T361">ü</text:span><text:span text:style-name="T368">pfrig, Geschick 12 oder du fällst</text:span></text:p>
      <text:p text:style-name="P79"><text:span text:style-name="T14">3</text:span><text:tab/><text:span text:style-name="T362">D</text:span><text:span text:style-name="T368">u feuerst eine klebrige Kugel auf </text:span><text:span text:style-name="T369">1</text:span><text:span text:style-name="T368"> Gefährten, </text:span><text:span text:style-name="T363">Stärke/</text:span><text:span text:style-name="T360">Geschick 12 zum befreien</text:span></text:p>
      <text:p text:style-name="P79"><text:span text:style-name="T14">4</text:span><text:tab/><text:span text:style-name="T362">D</text:span><text:span text:style-name="T368">u rufst einen Schwarm giftige Spinnen herbei: </text:span><text:span text:style-name="T370">nächste Runde müssen alle Wesen</text:span></text:p>
      <text:p text:style-name="P79"><text:span text:style-name="T370"><text:tab/>innerhalb 15m Zähigkeit</text:span><text:span text:style-name="T371">≥</text:span><text:span text:style-name="T370">8 bestehen oder 1 Schaden und für 1 Stunde -</text:span><text:span text:style-name="T362">1</text:span><text:span text:style-name="T370"> auf alle Würfe</text:span></text:p>
      <text:p text:style-name="P79"><text:span text:style-name="T372">5</text:span><text:tab/>D<text:span text:style-name="T370">u und w4 nahe Wesen laufen für w6 Stunden kopfüber in 2,5 Höhe in der Luft auf<text:line-break/><text:tab/></text:span><text:span text:style-name="T373">einem unsichtbaren Boden</text:span></text:p>
      <text:p text:style-name="P84"><text:span text:style-name="T328">1-</text:span><text:span text:style-name="T330">21</text:span><text:span text:style-name="T331"> </text:span>Sp<text:span text:style-name="T374">rachen verstehen</text:span><text:span text:style-name="T332"><text:tab/><text:tab/><text:tab/><text:tab/><text:tab/><text:tab/><text:tab/><text:tab/><text:tab/><text:tab/></text:span><text:span text:style-name="T333">Regeln 1</text:span><text:span text:style-name="T294">56</text:span><text:span text:style-name="T333">, Rules </text:span><text:span text:style-name="T334">1</text:span><text:span text:style-name="T294">36</text:span></text:p>
      <text:p text:style-name="P85"><text:span text:style-name="T294">Grad</text:span><text:span text:style-name="T335"> </text:span>1, <text:span text:style-name="T335">1 </text:span><text:span text:style-name="T374">Phase (10 Minuten)</text:span><text:span text:style-name="T335">, </text:span><text:span text:style-name="T336">selbst</text:span>, Dauer: <text:span text:style-name="T374">variabel</text:span><text:span text:style-name="T335">, kein </text:span>Rettungswurf</text:p>
      <text:p text:style-name="P86"/>
      <text:p text:style-name="P87"><text:span text:style-name="T297">D</text:span><text:span text:style-name="T101">u </text:span><text:span text:style-name="T337">kannst </text:span><text:span text:style-name="T375">nichtmagische Worte, Bilder und Karten verstehen</text:span><text:span text:style-name="T298">.</text:span></text:p>
      <text:p text:style-name="P88"/>
      <text:p text:style-name="P88">Zauber w20:</text:p>
      <text:p text:style-name="P89"><text:span text:style-name="T14">1<text:tab/></text:span><text:tab/><text:span text:style-name="T338">Kritischer </text:span>Fehlschlag! <text:span text:style-name="T339">w</text:span>6<text:span text:style-name="T338">+</text:span>Glück<text:span text:style-name="T338">smod</text:span>:</text:p>
      <text:p text:style-name="P89"><text:tab/><text:tab/><text:span text:style-name="T376">0</text:span><text:span text:style-name="T14">-</text:span> Verderbnis <text:span text:style-name="T338">&amp; Patzer<text:tab/><text:tab/></text:span><text:span text:style-name="T340">1-</text:span><text:span text:style-name="T376">3</text:span><text:span text:style-name="T338"> Verderbnis<text:tab/></text:span><text:span text:style-name="T376">4</text:span><text:span text:style-name="T340">+</text:span><text:span text:style-name="T338"> Patzer</text:span></text:p>
      <text:p text:style-name="P80"><text:span text:style-name="T14">2-11<text:tab/></text:span><text:tab/>Fehlschlag<text:span text:style-name="T342"> </text:span><text:span text:style-name="T343">&amp; Verlust</text:span></text:p>
      <text:p text:style-name="P89"><text:span text:style-name="T344">1</text:span><text:span text:style-name="T14">2-1</text:span><text:span text:style-name="T344">3</text:span><text:span text:style-name="T14"><text:tab/></text:span><text:span text:style-name="T345">D</text:span><text:span text:style-name="T377">u kannst 1 </text:span><text:span text:style-name="T378">Phase</text:span><text:span text:style-name="T377"> lang Schrift in einer irdischen Sprache </text:span><text:span text:style-name="T378">verstehen</text:span><text:span text:style-name="T377">.</text:span></text:p>
      <text:p text:style-name="P89"><text:span text:style-name="T376">1</text:span><text:span text:style-name="T344">4</text:span><text:span text:style-name="T14">-1</text:span><text:span text:style-name="T344">7</text:span><text:span text:style-name="T14"><text:tab/></text:span><text:span text:style-name="T345">D</text:span><text:span text:style-name="T377">u kannst 1 </text:span><text:span text:style-name="T378">Phase</text:span><text:span text:style-name="T377"> lang Schrift </text:span><text:span text:style-name="T378">oder Gesprochenes </text:span><text:span text:style-name="T377">in einer irdischen Sprache<text:line-break/><text:tab/><text:tab/></text:span><text:span text:style-name="T378">verstehen</text:span><text:span text:style-name="T377">.</text:span></text:p>
      <text:p text:style-name="P89"><text:span text:style-name="T344">1</text:span><text:span text:style-name="T346">8</text:span><text:span text:style-name="T14">-1</text:span><text:span text:style-name="T346">9</text:span><text:span text:style-name="T14"><text:tab/></text:span><text:span text:style-name="T345">D</text:span><text:span text:style-name="T377">u kannst 1 </text:span><text:span text:style-name="T379">Phase</text:span><text:span text:style-name="T377"> </text:span><text:span text:style-name="T380">lang </text:span><text:span text:style-name="T381">eine</text:span><text:span text:style-name="T377"> </text:span><text:span text:style-name="T379">irdische </text:span><text:span text:style-name="T377">Sprache </text:span><text:span text:style-name="T378">lesen, verstehen, schreiben und<text:line-break/><text:tab/><text:tab/>sprechen</text:span><text:span text:style-name="T377">.</text:span></text:p>
      <text:p text:style-name="P89"><text:span text:style-name="T346">20</text:span><text:span text:style-name="T14">-</text:span><text:span text:style-name="T346">23</text:span><text:span text:style-name="T14"><text:tab/></text:span><text:span text:style-name="T345">D</text:span><text:span text:style-name="T377">u kannst 1 </text:span><text:span text:style-name="T382">Stunde</text:span><text:span text:style-name="T377"> </text:span><text:span text:style-name="T380">lang </text:span><text:span text:style-name="T381">eine</text:span><text:span text:style-name="T377"> Sprache </text:span><text:span text:style-name="T378">lesen, verstehen, schreiben und<text:line-break/><text:tab/><text:tab/>sprechen</text:span><text:span text:style-name="T377">.</text:span></text:p>
      <text:p text:style-name="P89"><text:span text:style-name="T346">24</text:span><text:span text:style-name="T14">-</text:span><text:span text:style-name="T346">27</text:span><text:span text:style-name="T14"><text:tab/></text:span><text:span text:style-name="T345">D</text:span><text:span text:style-name="T377">u kannst </text:span><text:span text:style-name="T379">Zauberstufen</text:span><text:span text:style-name="T377"> </text:span><text:span text:style-name="T382">Stunde</text:span><text:span text:style-name="T379">n</text:span><text:span text:style-name="T377"> </text:span><text:span text:style-name="T380">lang </text:span><text:span text:style-name="T381">eine</text:span><text:span text:style-name="T377"> Sprache </text:span><text:span text:style-name="T378">lesen, verstehen, schreiben<text:line-break/><text:tab/><text:tab/>und sprechen</text:span><text:span text:style-name="T377">. </text:span><text:span text:style-name="T379">Durch Berührung kannst du diese Fähigkeit an andere<text:line-break/><text:tab/><text:tab/>übertragen (Willen widersteht).</text:span></text:p>
      <text:p text:style-name="P89"><text:span text:style-name="T346">2</text:span><text:span text:style-name="T349">8</text:span><text:span text:style-name="T14">-</text:span><text:span text:style-name="T346">2</text:span><text:span text:style-name="T349">9</text:span><text:span text:style-name="T14"><text:tab/></text:span><text:span text:style-name="T345">D</text:span><text:span text:style-name="T377">u kannst </text:span><text:span text:style-name="T379">Zauberstufen</text:span><text:span text:style-name="T377"> </text:span><text:span text:style-name="T383">Tage</text:span><text:span text:style-name="T377"> </text:span><text:span text:style-name="T380">lang </text:span><text:span text:style-name="T381">eine</text:span><text:span text:style-name="T377"> Sprache </text:span><text:span text:style-name="T378">lesen, verstehen, schreiben<text:line-break/><text:tab/><text:tab/>und sprechen</text:span><text:span text:style-name="T377">. </text:span><text:span text:style-name="T379">Durch Berührung </text:span><text:span text:style-name="T383">oder im Umkreis von 6 m </text:span><text:span text:style-name="T379">kannst du diese<text:line-break/><text:tab/><text:tab/>Fähigkeit an andere übertragen (Willen widersteht).</text:span></text:p>
      <text:p text:style-name="P89"><text:span text:style-name="T351">30</text:span><text:span text:style-name="T14">-</text:span><text:span text:style-name="T351">31</text:span><text:span text:style-name="T14"><text:tab/></text:span><text:span text:style-name="T345">Du </text:span><text:span text:style-name="T381">lernst eine Sprache dauerhaft</text:span><text:span text:style-name="T345">.</text:span></text:p>
      <text:p text:style-name="P89"><text:span text:style-name="T351">3</text:span><text:span text:style-name="T354">2+</text:span><text:span text:style-name="T14"><text:tab/><text:tab/></text:span><text:span text:style-name="T345">Du </text:span><text:span text:style-name="T381">kannst Zauberstufen Tage lang eine beliebige Sprache </text:span><text:span text:style-name="T378">lesen, verstehen,<text:line-break/><text:tab/><text:tab/>schreiben und sprechen</text:span><text:span text:style-name="T356">. </text:span><text:span text:style-name="T381">Auch vergessene Sprachen un</text:span><text:span text:style-name="T384">d </text:span><text:span text:style-name="T381">mit nicht-intelligenten<text:line-break/><text:tab/><text:tab/>Wesen.</text:span></text:p>
      <text:p text:style-name="P90"><text:s/></text:p>
      <text:p text:style-name="P88">Verderbnis <text:span text:style-name="T359">w</text:span><text:span text:style-name="T385">8</text:span>:</text:p>
      <text:p text:style-name="P89"><text:span text:style-name="T14">1<text:tab/></text:span><text:span text:style-name="T386">Deine Augen leuchten dauerhaft in gelbem Licht</text:span></text:p>
      <text:p text:style-name="P89"><text:span text:style-name="T14">2</text:span><text:tab/><text:span text:style-name="T385">deine Haut bedeckt eine schwach leuchtende Schrift-Tätowierung</text:span></text:p>
      <text:p text:style-name="P89"><text:span text:style-name="T14">3</text:span><text:tab/><text:span text:style-name="T385">wenn du sprichst, werfe w12, wenn 12: du sprichst in zufälliger Sprache</text:span></text:p>
      <text:p text:style-name="P89"><text:span text:style-name="T14">4</text:span><text:tab/>d<text:span text:style-name="T385">u verstehst alle irdischen Sprachen auf Kleinkind-Stufe: Konzentration-1</text:span></text:p>
      <text:p text:style-name="P89"><text:span text:style-name="T14">5</text:span><text:tab/><text:span text:style-name="T386">wenn du liest glühen deine Augen und du erwärmst das Material:</text:span></text:p>
      <text:p text:style-name="P91"><text:tab/>wenn brennbar w4+1 Runden bis es brennt</text:p>
      <text:p text:style-name="P89"><text:span text:style-name="T14">6</text:span><text:tab/><text:span text:style-name="T385">zwei Dutzend kleine Tentakel wachsen aus deinen Augenrändern</text:span></text:p>
      <text:p text:style-name="P92"><text:span text:style-name="T14">7</text:span><text:tab/><text:span text:style-name="T365">geringfügige</text:span><text:span text:style-name="T366"> Verderbnis</text:span></text:p>
      <text:p text:style-name="P92"><text:span text:style-name="T14">8</text:span><text:tab/>ernsthafte<text:span text:style-name="T366"> Verderbnis</text:span></text:p>
      <text:p text:style-name="P90"><text:s/></text:p>
      <text:p text:style-name="P88"><text:span text:style-name="T367">P</text:span>atzer <text:span text:style-name="T366">w</text:span><text:span text:style-name="T387">4</text:span>:</text:p>
      <text:p text:style-name="P89"><text:span text:style-name="T14">1</text:span><text:tab/>D<text:span text:style-name="T368">u </text:span><text:span text:style-name="T387">sprichst w4 Stunden lang nur noch in fremden Zunge</text:span><text:span text:style-name="T388">n</text:span></text:p>
      <text:p text:style-name="P89"><text:span text:style-name="T14">2</text:span><text:tab/><text:span text:style-name="T387">Dein nächster Gefährte spricht w4 Stunden in einer zufälligen Sprache</text:span></text:p>
      <text:p text:style-name="P89"><text:span text:style-name="T14">3</text:span><text:tab/>d<text:span text:style-name="T368">u </text:span><text:span text:style-name="T389">und alle Wesen innerhalb 9 m sind w6 Minuten unfähig zu sprechen</text:span></text:p>
      <text:p text:style-name="P93"><text:span text:style-name="T390">4</text:span><text:span text:style-name="T391"><text:tab/>d</text:span><text:span text:style-name="T392">u </text:span><text:span text:style-name="T393">bist für w4 Tage Analphabet</text:span></text:p>
      <text:p text:style-name="P94"><text:span text:style-name="T328">1-</text:span><text:span text:style-name="T330">22</text:span><text:span text:style-name="T394"> </text:span>Sprühende Farben<text:tab/><text:tab/><text:tab/><text:tab/><text:tab/><text:tab/><text:tab/><text:tab/><text:tab/><text:tab/><text:span text:style-name="T395">Regeln </text:span>157, <text:span text:style-name="T396">Rules </text:span>135</text:p>
      <text:p text:style-name="P95"><text:span text:style-name="T294">Grad</text:span><text:span text:style-name="T335"> </text:span>1, <text:span text:style-name="T397">1 </text:span><text:span text:style-name="T396">Aktion</text:span><text:span text:style-name="T397">, </text:span><text:span text:style-name="T396">12</text:span><text:span text:style-name="T397"> m Reichweite, </text:span><text:span text:style-name="T396">sofort</text:span><text:span text:style-name="T335">, </text:span><text:span text:style-name="T398">Willen</text:span><text:span text:style-name="T399">≥</text:span><text:span text:style-name="T400">Z</text:span><text:span text:style-name="T401">W</text:span></text:p>
      <text:p text:style-name="P96"><text:s/></text:p>
      <text:p text:style-name="P97"><text:span text:style-name="T297">D</text:span><text:span text:style-name="T101">u </text:span><text:span text:style-name="T402">ruf</text:span><text:span text:style-name="T403">s</text:span><text:span text:style-name="T402">t einen Sprühregen aus leuchtenden Farben hervor, der </text:span><text:span text:style-name="T403">d</text:span><text:span text:style-name="T402">eine Ziele blendet.</text:span></text:p>
      <text:p text:style-name="P98"><text:s/></text:p>
      <text:p text:style-name="P99">Zauber w20:</text:p>
      <text:p text:style-name="P100"><text:span text:style-name="T14">1<text:tab/></text:span><text:tab/><text:span text:style-name="T338">Kritischer </text:span>Fehlschlag! <text:span text:style-name="T404">w</text:span>6<text:span text:style-name="T338">+</text:span>Glück<text:span text:style-name="T338">smod</text:span>:</text:p>
      <text:p text:style-name="P100"><text:tab/><text:tab/><text:span text:style-name="T14">0-</text:span> Verderbnis <text:span text:style-name="T338">&amp; Patzer<text:tab/><text:tab/></text:span><text:span text:style-name="T340">1-</text:span><text:span text:style-name="T405">2</text:span><text:span text:style-name="T338"> Verderbnis<text:tab/></text:span><text:span text:style-name="T405">3</text:span><text:span text:style-name="T340">+ </text:span><text:span text:style-name="T338">Patzer</text:span></text:p>
      <text:p text:style-name="P100"><text:span text:style-name="T14">2-11<text:tab/></text:span><text:tab/>Fehlschlag<text:span text:style-name="T342"> </text:span><text:span text:style-name="T406">&amp; Verlust</text:span></text:p>
      <text:p text:style-name="P100"><text:span text:style-name="T14">12-13</text:span><text:tab/>Ein <text:span text:style-name="T407">Wesen</text:span> innerhalb <text:span text:style-name="T407">12 m ist für w4 Runden </text:span><text:span text:style-name="T408">blind oder</text:span> Willen. Wesen ohne</text:p>
      <text:p text:style-name="P100"><text:tab/><text:tab/>Augenlicht sind immun.</text:p>
      <text:p text:style-name="P100"><text:span text:style-name="T14">1</text:span><text:span text:style-name="T409">4</text:span><text:span text:style-name="T14">-1</text:span><text:span text:style-name="T409">7</text:span><text:tab/><text:span text:style-name="T408">2</text:span> <text:span text:style-name="T407">Wesen</text:span> innerhalb <text:span text:style-name="T407">12 m sind für w4 Runden </text:span><text:span text:style-name="T408">blind oder </text:span>Willen. Wesen ohne</text:p>
      <text:p text:style-name="P100"><text:tab/><text:tab/>Augenlicht sind immun.</text:p>
      <text:p text:style-name="P100"><text:span text:style-name="T14">1</text:span><text:span text:style-name="T410">8</text:span><text:span text:style-name="T14">-1</text:span><text:span text:style-name="T410">9</text:span><text:tab/><text:span text:style-name="T408">3</text:span> <text:span text:style-name="T407">Wesen</text:span> innerhalb <text:span text:style-name="T407">12 m sind für 2w4+1 Runden betroffen: </text:span><text:span text:style-name="T411">1x </text:span>Willen <text:span text:style-name="T411">oder</text:span></text:p>
      <text:p text:style-name="P100"><text:span text:style-name="T411"><text:tab/><text:tab/>bewusstlos, 2x Willen oder blind</text:span>. Wesen ohne Augenlicht sind immun.</text:p>
      <text:p text:style-name="P100"><text:span text:style-name="T410">20</text:span><text:span text:style-name="T14">-</text:span><text:span text:style-name="T410">23</text:span><text:tab/><text:span text:style-name="T408">3</text:span> <text:span text:style-name="T407">Wesen</text:span> innerhalb <text:span text:style-name="T407">12 m sind betroffen: </text:span><text:span text:style-name="T412">≤2</text:span><text:span text:style-name="T413"> TW b</text:span><text:span text:style-name="T414">ewusstlos</text:span><text:span text:style-name="T413">, </text:span><text:span text:style-name="T415">≥</text:span><text:span text:style-name="T414">3 TW: </text:span><text:span text:style-name="T411">1x </text:span>Willen <text:span text:style-name="T411">oder</text:span></text:p>
      <text:p text:style-name="P100"><text:span text:style-name="T411"><text:tab/><text:tab/>bewusstlos, 2x Willen oder blind</text:span>. Wesen ohne Augenlicht sind immun.</text:p>
      <text:p text:style-name="P100"><text:span text:style-name="T410">2</text:span><text:span text:style-name="T416">4</text:span><text:span text:style-name="T14">-</text:span><text:span text:style-name="T410">2</text:span><text:span text:style-name="T416">7</text:span><text:tab/><text:span text:style-name="T417">Alle</text:span><text:span text:style-name="T407"> Wesen</text:span> innerhalb <text:span text:style-name="T407">12 m </text:span><text:span text:style-name="T417">Länge und 3-9 m Breite</text:span><text:span text:style-name="T407"> sind betroffen: </text:span><text:span text:style-name="T412">≤2</text:span><text:span text:style-name="T413"> TW</text:span></text:p>
      <text:p text:style-name="P100"><text:span text:style-name="T413"><text:tab/><text:tab/>b</text:span><text:span text:style-name="T414">ewusstlos und w4 Schaden</text:span><text:span text:style-name="T413">, </text:span><text:span text:style-name="T415">≥</text:span><text:span text:style-name="T414">3 TW: </text:span><text:span text:style-name="T411">1x </text:span>Willen <text:span text:style-name="T411">oder </text:span><text:span text:style-name="T418">3w4+1</text:span><text:span text:style-name="T411"> </text:span><text:span text:style-name="T418">Runden </text:span><text:span text:style-name="T411">bewusstlos,</text:span></text:p>
      <text:p text:style-name="P100"><text:span text:style-name="T411"><text:tab/><text:tab/>2x Willen oder </text:span><text:span text:style-name="T418">w4+1 Runden </text:span><text:span text:style-name="T411">blind</text:span>. Wesen ohne Augenlicht sind immun.</text:p>
      <text:p text:style-name="P100"><text:span text:style-name="T410">2</text:span><text:span text:style-name="T419">8</text:span><text:span text:style-name="T14">-</text:span><text:span text:style-name="T410">2</text:span><text:span text:style-name="T419">9</text:span><text:tab/><text:span text:style-name="T417">Alle</text:span><text:span text:style-name="T407"> Wesen</text:span> innerhalb <text:span text:style-name="T407">12 m </text:span><text:span text:style-name="T417">Länge und 3-9 m Breite</text:span><text:span text:style-name="T407"> sind betroffen: </text:span><text:span text:style-name="T412">≤</text:span><text:span text:style-name="T420">3</text:span><text:span text:style-name="T413"> TW</text:span></text:p>
      <text:p text:style-name="P100"><text:span text:style-name="T413"><text:tab/><text:tab/>b</text:span><text:span text:style-name="T414">ewusstlos und w</text:span><text:span text:style-name="T421">6</text:span><text:span text:style-name="T414"> Schaden</text:span><text:span text:style-name="T413">, </text:span><text:span text:style-name="T415">≥</text:span><text:span text:style-name="T420">4</text:span><text:span text:style-name="T414"> TW: </text:span><text:span text:style-name="T411">1x </text:span>Willen <text:span text:style-name="T411">oder </text:span><text:span text:style-name="T422">3</text:span><text:span text:style-name="T418">w4+</text:span><text:span text:style-name="T422">3</text:span><text:span text:style-name="T411"> </text:span><text:span text:style-name="T418">Runden </text:span><text:span text:style-name="T411">bewusstlos,</text:span></text:p>
      <text:p text:style-name="P100"><text:span text:style-name="T411"><text:tab/><text:tab/>2x Willen oder </text:span><text:span text:style-name="T423">2</text:span><text:span text:style-name="T418">w4+</text:span><text:span text:style-name="T423">1</text:span><text:span text:style-name="T418"> Runden </text:span><text:span text:style-name="T411">blind</text:span>. Wesen ohne Augenlicht sind immun.</text:p>
      <text:p text:style-name="P100"><text:span text:style-name="T424">30</text:span><text:span text:style-name="T14">-</text:span><text:span text:style-name="T424">31</text:span><text:tab/><text:span text:style-name="T417">Alle</text:span><text:span text:style-name="T407"> </text:span><text:span text:style-name="T423">Feinde</text:span> innerhalb <text:span text:style-name="T423">30</text:span><text:span text:style-name="T407"> m </text:span><text:span text:style-name="T417">Länge und 3-</text:span><text:span text:style-name="T423">12</text:span><text:span text:style-name="T417"> m Breite</text:span><text:span text:style-name="T407"> sind betroffen: </text:span><text:span text:style-name="T412">≤</text:span><text:span text:style-name="T425">4</text:span><text:span text:style-name="T413"> TW</text:span></text:p>
      <text:p text:style-name="P100"><text:span text:style-name="T413"><text:tab/><text:tab/>b</text:span><text:span text:style-name="T414">ewusstlos und w</text:span><text:span text:style-name="T421">6</text:span><text:span text:style-name="T414"> Schaden</text:span><text:span text:style-name="T413">, </text:span><text:span text:style-name="T415">≥</text:span><text:span text:style-name="T425">5</text:span><text:span text:style-name="T414"> TW: </text:span><text:span text:style-name="T411">1x </text:span>Willen <text:span text:style-name="T411">oder </text:span><text:span text:style-name="T418">3w4+</text:span><text:span text:style-name="T423">3</text:span><text:span text:style-name="T411"> </text:span><text:span text:style-name="T418">Runden </text:span><text:span text:style-name="T411">bewusstlos,</text:span></text:p>
      <text:p text:style-name="P100"><text:span text:style-name="T411"><text:tab/><text:tab/>2x Willen oder </text:span><text:span text:style-name="T422">1</text:span><text:span text:style-name="T418">w4+</text:span><text:span text:style-name="T422">1</text:span><text:span text:style-name="T418"> Runden </text:span><text:span text:style-name="T411">blind</text:span>. Wesen ohne Augenlicht sind immun.</text:p>
      <text:p text:style-name="P100"><text:span text:style-name="T424">3</text:span><text:span text:style-name="T426">2+</text:span><text:span text:style-name="T424"><text:tab/></text:span><text:tab/><text:span text:style-name="T417">Alle</text:span><text:span text:style-name="T407"> </text:span><text:span text:style-name="T423">Feinde</text:span> innerhalb <text:span text:style-name="T422">6</text:span><text:span text:style-name="T423">0</text:span><text:span text:style-name="T407"> m </text:span><text:span text:style-name="T422">Umkreis</text:span><text:span text:style-name="T407"> sind betroffen: </text:span><text:span text:style-name="T412">≤</text:span><text:span text:style-name="T425">5</text:span><text:span text:style-name="T413"> TW b</text:span><text:span text:style-name="T414">ewusstlos und </text:span><text:span text:style-name="T427">2</text:span><text:span text:style-name="T414">w</text:span><text:span text:style-name="T421">6</text:span></text:p>
      <text:p text:style-name="P100"><text:span text:style-name="T421"><text:tab/><text:tab/></text:span><text:span text:style-name="T414">Schaden</text:span><text:span text:style-name="T413">, </text:span><text:span text:style-name="T415">≥</text:span><text:span text:style-name="T425">5</text:span><text:span text:style-name="T414"> TW: </text:span>Willen <text:span text:style-name="T411">oder </text:span><text:span text:style-name="T418">w4+</text:span><text:span text:style-name="T422">1</text:span><text:span text:style-name="T411"> </text:span><text:span text:style-name="T422">Phasen</text:span><text:span text:style-name="T418"> </text:span><text:span text:style-name="T411">bewusstlos </text:span><text:span text:style-name="T422">und weitere Phase blind.</text:span></text:p>
      <text:p text:style-name="P101"><text:tab/><text:tab/>Gefährten w4 Runden +1 auf alle Würfe.</text:p>
      <text:p text:style-name="P102"><text:s/></text:p>
      <text:p text:style-name="P99">Verderbnis <text:span text:style-name="T428">w</text:span><text:span text:style-name="T429">8</text:span>:</text:p>
      <text:p text:style-name="P100"><text:span text:style-name="T14">1</text:span><text:tab/>D<text:span text:style-name="T422">eine</text:span> Haut nimmt dauerhaft ein Regenbogenmuster an</text:p>
      <text:p text:style-name="P100"><text:span text:style-name="T430">2</text:span><text:span text:style-name="T422"><text:tab/>Deine</text:span> Augen nehmen eine neue Farbe an: <text:span text:style-name="T422">w10</text:span></text:p>
      <text:p text:style-name="P103"><text:span text:style-name="T430">3</text:span><text:span text:style-name="T422"><text:tab/>Dein</text:span> Haar verändert seine Farbe: <text:span text:style-name="T422">w10</text:span></text:p>
      <text:p text:style-name="P103"><text:span text:style-name="T14">4</text:span><text:tab/><text:span text:style-name="T422">Deine</text:span> Haut verändert ihre Farbe: <text:span text:style-name="T422">w10</text:span></text:p>
      <text:p text:style-name="P100"><text:span text:style-name="T14">5-7</text:span><text:tab/>geringfügige Verderbnis</text:p>
      <text:p text:style-name="P100"><text:span text:style-name="T14">8</text:span><text:tab/>ernsthafte Verderbnis</text:p>
      <text:p text:style-name="P99"><text:span text:style-name="T422">Farbe w10</text:span>:<text:span text:style-name="T114"><text:tab/></text:span><text:span text:style-name="T101">1 </text:span><text:span text:style-name="T431">blau<text:tab/><text:tab/></text:span><text:span text:style-name="T432">2</text:span><text:span text:style-name="T431"> grün<text:tab/><text:tab/></text:span><text:span text:style-name="T432">3</text:span><text:span text:style-name="T431"> gelb<text:tab/><text:tab/></text:span><text:span text:style-name="T432">4</text:span><text:span text:style-name="T431"> orange<text:tab/><text:tab/><text:tab/></text:span><text:span text:style-name="T432">5</text:span><text:span text:style-name="T431"> rot</text:span></text:p>
      <text:p text:style-name="P99"><text:span text:style-name="T431"><text:tab/><text:tab/><text:tab/></text:span><text:span text:style-name="T432">6</text:span><text:span text:style-name="T431"> purpur<text:tab/><text:tab/></text:span><text:span text:style-name="T432">7</text:span><text:span text:style-name="T431"> silber</text:span><text:span text:style-name="T433">n</text:span><text:span text:style-name="T431"><text:tab/><text:tab/></text:span><text:span text:style-name="T432">8</text:span><text:span text:style-name="T431"> gold</text:span><text:span text:style-name="T433">en</text:span><text:span text:style-name="T431"><text:tab/><text:tab/></text:span><text:span text:style-name="T432">9</text:span><text:span text:style-name="T431"> weiß<text:tab/><text:tab/><text:tab/></text:span><text:span text:style-name="T432">10</text:span><text:span text:style-name="T431"> schwarz</text:span></text:p>
      <text:p text:style-name="P98"><text:s/></text:p>
      <text:p text:style-name="P99"><text:span text:style-name="T367">P</text:span>atzer <text:span text:style-name="T366">w</text:span><text:span text:style-name="T434">3</text:span>:</text:p>
      <text:p text:style-name="P100"><text:span text:style-name="T14">1</text:span><text:tab/>Farbige Energien schlagen auf d<text:span text:style-name="T434">ich</text:span> zurück und blenden <text:span text:style-name="T434">dich für w</text:span>4 Runden</text:p>
      <text:p text:style-name="P100"><text:span text:style-name="T14">2</text:span><text:tab/><text:span text:style-name="T434">Der Zauber</text:span> wird unkontrollierbar verzögert: der <text:span text:style-name="T434">Richter</text:span> würfelt <text:span text:style-name="T434">verdeckt und bestimmt</text:span></text:p>
      <text:p text:style-name="P104"><text:tab/>nach wie vielen Runden er sich mit einem neuen Zauberwurf entlädt</text:p>
      <text:p text:style-name="P100"><text:span text:style-name="T14">3</text:span><text:tab/><text:span text:style-name="T434">D</text:span>ie Farben <text:span text:style-name="T434">sprühen</text:span> in <text:span text:style-name="T434">w4+1 </text:span>verschiedene Richtungen auseinander: <text:span text:style-name="T434">w</text:span>12 <text:span text:style-name="T434">für</text:span> die</text:p>
      <text:p text:style-name="P100"><text:span text:style-name="T435"><text:tab/>Richtung (</text:span><text:span text:style-name="T436">wie </text:span><text:span text:style-name="T435">Uhrzei</text:span><text:span text:style-name="T437">t</text:span><text:span text:style-name="T434">): Willen 12 oder w</text:span><text:span text:style-name="T435">4 </text:span><text:span text:style-name="T434">Runden blind.</text:span></text:p>
      <text:p text:style-name="P105"><text:span text:style-name="T438">2-</text:span><text:span text:style-name="T439">9</text:span><text:span text:style-name="T331"> </text:span><text:span text:style-name="T440">Nythuuls Stachel</text:span><text:span text:style-name="T441">schweinmantel</text:span><text:span text:style-name="T332"><text:tab/><text:tab/><text:tab/><text:tab/><text:tab/><text:tab/><text:tab/><text:tab/></text:span><text:span text:style-name="T333">Regeln 1</text:span><text:span text:style-name="T442">7</text:span><text:span text:style-name="T443">8</text:span><text:span text:style-name="T333">, Rules </text:span><text:span text:style-name="T334">1</text:span><text:span text:style-name="T442">86</text:span></text:p>
      <text:p text:style-name="P106"><text:span text:style-name="T443">Grad</text:span> 2, <text:span text:style-name="T444">1 Aktion, </text:span><text:span text:style-name="T442">selbst</text:span>, <text:span text:style-name="T442">1 Runde pro ZS, kein </text:span>Rettungswurf<text:tab/><text:span text:style-name="T445">deutsche </text:span><text:span text:style-name="T446">Version </text:span><text:span text:style-name="T445">Übersetzungsfehler?</text:span></text:p>
      <text:p text:style-name="P107"><text:s/></text:p>
      <text:p text:style-name="P108"><text:span text:style-name="T297">D</text:span><text:span text:style-name="T447">u wirst von spitzen Stacheln umhüllt</text:span><text:span text:style-name="T448">.</text:span></text:p>
      <text:p text:style-name="P107"><text:s/></text:p>
      <text:p text:style-name="P109">Zauber w20:</text:p>
      <text:p text:style-name="P110"><text:span text:style-name="T14">1</text:span><text:tab/><text:tab/><text:span text:style-name="T449">Kritischer</text:span> Fehlschlag <text:span text:style-name="T449">w</text:span>6<text:span text:style-name="T449">+Glücksmod</text:span>:</text:p>
      <text:p text:style-name="P111"><text:span text:style-name="T450"><text:tab/><text:tab/></text:span><text:span text:style-name="T14">0-</text:span> Verderbnis, <text:span text:style-name="T451">Patzer</text:span> <text:span text:style-name="T324">&amp;</text:span> <text:span text:style-name="T451">Makel</text:span><text:tab/><text:tab/><text:span text:style-name="T14">1-</text:span><text:span text:style-name="T452">3</text:span> Verderbnis<text:tab/><text:tab/><text:span text:style-name="T452">4</text:span><text:span text:style-name="T453"> </text:span><text:span text:style-name="T454">Makel<text:tab/><text:tab/></text:span><text:span text:style-name="T453">5+ </text:span><text:span text:style-name="T454">Patzer</text:span></text:p>
      <text:p text:style-name="P111"><text:span text:style-name="T455">2-11<text:tab/></text:span><text:span text:style-name="T456"><text:tab/></text:span><text:span text:style-name="T457">Fehlschlag</text:span><text:span text:style-name="T253"> </text:span><text:span text:style-name="T299">&amp; Verlust</text:span></text:p>
      <text:p text:style-name="P110"><text:span text:style-name="T14">12-13</text:span><text:tab/><text:span text:style-name="T458">Fehlschlag</text:span>, aber Zauber ist nicht verloren</text:p>
      <text:p text:style-name="P110"><text:span text:style-name="T14">14-15</text:span><text:tab/><text:span text:style-name="T459">Du wirst von Stacheln geschützt. RK +1</text:span></text:p>
      <text:p text:style-name="P110"><text:span text:style-name="T14">16-19<text:tab/></text:span><text:span text:style-name="T460">Du wirst von Stacheln geschützt. RK +1 und für alle Angreifer im Nahkampf<text:line-break/><text:tab/><text:tab/>Reflex 10 oder w3 Schaden</text:span></text:p>
      <text:p text:style-name="P110"><text:span text:style-name="T14">20 – 21<text:tab/></text:span><text:span text:style-name="T460">Du wirst von Stacheln geschützt. RK +</text:span><text:span text:style-name="T461">2</text:span><text:span text:style-name="T460"> und für alle Angreifer im Nahkampf<text:line-break/><text:tab/><text:tab/>Reflex 1</text:span><text:span text:style-name="T461">5</text:span><text:span text:style-name="T460"> oder w</text:span><text:span text:style-name="T461">4</text:span><text:span text:style-name="T460"> Schaden. </text:span><text:span text:style-name="T461">Stachelhand ist normale Waffe mit w6 Schaden.</text:span></text:p>
      <text:p text:style-name="P110"><text:span text:style-name="T14">22 – 25<text:tab/></text:span><text:span text:style-name="T460">Du wirst von Stacheln geschützt. RK +</text:span><text:span text:style-name="T461">2</text:span><text:span text:style-name="T460"> und für alle Angreifer im Nahkampf<text:line-break/><text:tab/><text:tab/>Reflex </text:span><text:span text:style-name="T461">20</text:span><text:span text:style-name="T460"> oder w</text:span><text:span text:style-name="T461">4</text:span><text:span text:style-name="T460"> Schaden. </text:span><text:span text:style-name="T461">Stachelhand ist normale Waffe mit w6 Schaden.<text:line-break/><text:tab/><text:tab/>Du kannst Stacheln 6/12/18 m weit schleudern: w6 Schaden</text:span></text:p>
      <text:p text:style-name="P110"><text:span text:style-name="T14">2</text:span><text:span text:style-name="T462">6</text:span><text:span text:style-name="T14"> – 2</text:span><text:span text:style-name="T462">9<text:tab/></text:span><text:span text:style-name="T460">Du wirst von Stacheln geschützt. RK +</text:span><text:span text:style-name="T461">3</text:span><text:span text:style-name="T460"> und für alle Angreifer im Nahkampf<text:line-break/><text:tab/><text:tab/>Reflex </text:span><text:span text:style-name="T461">20</text:span><text:span text:style-name="T460"> oder w</text:span><text:span text:style-name="T461">4+ZS</text:span><text:span text:style-name="T460"> Schaden. </text:span><text:span text:style-name="T461">Stachelhand ist magische Waffe </text:span><text:span text:style-name="T463">+2 </text:span><text:span text:style-name="T461">mit w</text:span><text:span text:style-name="T463">8+2<text:line-break/><text:tab/><text:tab/></text:span><text:span text:style-name="T461">Schaden. Du kannst</text:span><text:span text:style-name="T464"> </text:span><text:span text:style-name="T461">Stacheln 6/12/18 m weit schleudern: w</text:span><text:span text:style-name="T463">6</text:span><text:span text:style-name="T461"> Schaden</text:span></text:p>
      <text:p text:style-name="P110"><text:span text:style-name="T465">30</text:span><text:span text:style-name="T14"> – </text:span><text:span text:style-name="T465">31<text:tab/></text:span><text:span text:style-name="T460">Du wirst von Stacheln geschützt. RK +</text:span><text:span text:style-name="T466">4</text:span><text:span text:style-name="T460"> und für alle Angreifer im Nahkampf<text:line-break/><text:tab/><text:tab/>Reflex </text:span><text:span text:style-name="T461">20</text:span><text:span text:style-name="T460"> oder w</text:span><text:span text:style-name="T466">6</text:span><text:span text:style-name="T461">+ZS</text:span><text:span text:style-name="T460"> Schaden. </text:span><text:span text:style-name="T461">Stachelhand ist magische Waffe </text:span><text:span text:style-name="T463">+</text:span><text:span text:style-name="T466">4</text:span><text:span text:style-name="T463"> </text:span><text:span text:style-name="T461">mit w</text:span><text:span text:style-name="T463">8+</text:span><text:span text:style-name="T466">4</text:span><text:span text:style-name="T463"><text:line-break/><text:tab/><text:tab/></text:span><text:span text:style-name="T461">Schaden. Du kannst</text:span><text:span text:style-name="T464"> </text:span><text:span text:style-name="T461">Stacheln </text:span><text:span text:style-name="T466">+4 </text:span><text:span text:style-name="T461">6/12/18 m weit schleudern: w</text:span><text:span text:style-name="T466">8+4</text:span><text:span text:style-name="T461"> Schaden</text:span></text:p>
      <text:p text:style-name="P110"><text:span text:style-name="T465">3</text:span><text:span text:style-name="T467">2</text:span><text:span text:style-name="T14"> – </text:span><text:span text:style-name="T465">3</text:span><text:span text:style-name="T467">3</text:span><text:span text:style-name="T465"><text:tab/></text:span><text:span text:style-name="T460">Du wirst von Stacheln geschützt. RK +</text:span><text:span text:style-name="T468">5</text:span><text:span text:style-name="T460"> und für alle Angreifer im Nahkampf<text:line-break/><text:tab/><text:tab/>Reflex </text:span><text:span text:style-name="T461">20</text:span><text:span text:style-name="T460"> oder w</text:span><text:span text:style-name="T468">8</text:span><text:span text:style-name="T461">+ZS</text:span><text:span text:style-name="T460"> Schaden. </text:span><text:span text:style-name="T461">Stachelhand ist magische Waffe </text:span><text:span text:style-name="T463">+</text:span><text:span text:style-name="T468">5</text:span><text:span text:style-name="T463"> </text:span><text:span text:style-name="T461">mit w</text:span><text:span text:style-name="T463">8+</text:span><text:span text:style-name="T468">5</text:span><text:span text:style-name="T463"><text:line-break/><text:tab/><text:tab/></text:span><text:span text:style-name="T461">Schaden. Du kannst</text:span><text:span text:style-name="T464"> </text:span><text:span text:style-name="T461">Stacheln </text:span><text:span text:style-name="T466">+</text:span><text:span text:style-name="T468">5</text:span><text:span text:style-name="T466"> </text:span><text:span text:style-name="T461">6/12/18 m weit schleudern: w</text:span><text:span text:style-name="T466">8+</text:span><text:span text:style-name="T468">5</text:span><text:span text:style-name="T461"> Schaden</text:span></text:p>
      <text:p text:style-name="P110"><text:span text:style-name="T465">3</text:span><text:span text:style-name="T467">4+</text:span><text:span text:style-name="T465"><text:tab/><text:tab/></text:span><text:span text:style-name="T460">Du wirst von Stacheln geschützt. RK +</text:span><text:span text:style-name="T468">6</text:span><text:span text:style-name="T460"> und für alle Angreifer im Nahkampf<text:line-break/><text:tab/><text:tab/>Reflex </text:span><text:span text:style-name="T461">2</text:span><text:span text:style-name="T469">5</text:span><text:span text:style-name="T460"> oder w</text:span><text:span text:style-name="T469">10</text:span><text:span text:style-name="T461">+ZS</text:span><text:span text:style-name="T460"> Schaden. </text:span><text:span text:style-name="T461">Stachelhand ist magische Waffe </text:span><text:span text:style-name="T463">+</text:span><text:span text:style-name="T469">6</text:span><text:span text:style-name="T463"> </text:span><text:span text:style-name="T461">mit w</text:span><text:span text:style-name="T463">8+</text:span><text:span text:style-name="T469">6</text:span><text:span text:style-name="T463"><text:line-break/><text:tab/><text:tab/></text:span><text:span text:style-name="T461">Schaden. Du kannst</text:span><text:span text:style-name="T464"> </text:span><text:span text:style-name="T461">Stacheln </text:span><text:span text:style-name="T466">+</text:span><text:span text:style-name="T469">6</text:span><text:span text:style-name="T466"> </text:span><text:span text:style-name="T461">6/12/18 m weit schleudern: w</text:span><text:span text:style-name="T466">8+</text:span><text:span text:style-name="T469">6</text:span><text:span text:style-name="T461"> Schaden.<text:line-break/><text:tab/><text:tab/></text:span><text:span text:style-name="T469">Du kannst alle Stacheln gleichzeitig verschissen: alle Ziele bis 9 m ZS*w10 Schaden,<text:line-break/><text:tab/><text:tab/>nur hinter fester Deckung Reflex 20 für halben Schaden, </text:span><text:span text:style-name="T470">hinter Magischem Schild<text:line-break/><text:tab/><text:tab/>24+ unverletzt.</text:span></text:p>
      <text:p text:style-name="P112"><text:s/></text:p>
      <text:p text:style-name="P113">Verderbnis <text:span text:style-name="T359">w</text:span><text:span text:style-name="T471">4</text:span>:</text:p>
      <text:p text:style-name="P114"><text:span text:style-name="T14">1</text:span><text:tab/><text:span text:style-name="T472">D</text:span><text:span text:style-name="T471">ein Haar wird stachelig.</text:span></text:p>
      <text:p text:style-name="P114"><text:span text:style-name="T473">2</text:span><text:tab/><text:span text:style-name="T472">D</text:span><text:span text:style-name="T471">ir wachsen Stacheln im Gesicht und deine Nase wir</text:span><text:span text:style-name="T474">d Igel-</text:span><text:span text:style-name="T475">art</text:span><text:span text:style-name="T471">ig.</text:span></text:p>
      <text:p text:style-name="P114"><text:span text:style-name="T473">3</text:span><text:tab/><text:span text:style-name="T472">D</text:span><text:span text:style-name="T471">eine Haut juckt und du bekommst -1 auf Würfe die Konzentration erfordern.</text:span></text:p>
      <text:p text:style-name="P115"><text:span text:style-name="T14">4</text:span><text:tab/><text:span text:style-name="T472">D</text:span>u bekommst Appetit auf Würmer und Maden.</text:p>
      <text:p text:style-name="P116"><text:s/></text:p>
      <text:p text:style-name="P113"><text:span text:style-name="T367">P</text:span>atzer <text:span text:style-name="T366">w</text:span><text:span text:style-name="T471">5</text:span>:</text:p>
      <text:p text:style-name="P114"><text:span text:style-name="T14">1</text:span><text:tab/>D<text:span text:style-name="T471">ie Stacheln kleben zusammen und machen dich w4 Runden bewegungsunfähig.</text:span></text:p>
      <text:p text:style-name="P114"><text:span text:style-name="T14">2</text:span><text:tab/><text:span text:style-name="T476">D</text:span><text:span text:style-name="T477">ie Stacheln wachsen durch deine Haut und verursachen 1 Schaden pro 1,5 m Bewegung oder Angriff</text:span><text:span text:style-name="T478">.</text:span></text:p>
      <text:p text:style-name="P114"><text:span text:style-name="T14">3</text:span><text:tab/><text:span text:style-name="T476">D</text:span><text:span text:style-name="T479">ie Stacheln sind weich und fettig, kein Schutz, bei mehr als halber Bewegung oder Objekte<text:line-break/><text:tab/>aufnehmen Reflex 8 oder du oder das Objekt fällt hin. </text:span></text:p>
      <text:p text:style-name="P114"><text:span text:style-name="T14">4</text:span><text:tab/><text:span text:style-name="T476">D</text:span><text:span text:style-name="T479">u bekommst kleine Knopfaugen: -2 auf alle Zauber und Angriffe über mehr als 3 m.</text:span></text:p>
      <text:p text:style-name="P117"><text:span text:style-name="T14">5</text:span><text:tab/>Stacheln schießen aus deinem Körper und alle innerhalb 4,5 m Reflex 10 oder w4 Schaden.</text:p>
      <text:p text:style-name="P118"><text:span text:style-name="T480">1-</text:span><text:span text:style-name="T481">1 </text:span><text:span text:style-name="T482">Anrufung des</text:span> Patron<text:span text:style-name="T482">s</text:span><text:tab/><text:tab/><text:tab/><text:tab/><text:tab/><text:tab/><text:tab/><text:tab/><text:tab/><text:tab/><text:span text:style-name="T333">Regeln 129, Rules 144</text:span></text:p>
      <text:p text:style-name="P119">Grad 1, 1 <text:span text:style-name="T482">Runde</text:span>, <text:span text:style-name="T483">Reichweite: selbst, </text:span>Dauer: <text:span text:style-name="T482">variiert</text:span></text:p>
      <text:p text:style-name="P120"/>
      <text:p text:style-name="P121">Du <text:span text:style-name="T482">rufst deinen Patron an und bittest ihn um Hilfe</text:span>. <text:span text:style-name="T484">Erfordert immer Zauberbrand (Blutmagie).</text:span></text:p>
      <text:p text:style-name="P122">Sezrekan: siehe Turm der schwarzen Perle</text:p>
      <text:p text:style-name="P123"/>
      <text:p text:style-name="P124"><text:span text:style-name="T14">1</text:span><text:tab/><text:tab/><text:span text:style-name="T367">Kritischer </text:span>Fehlschlag! <text:span text:style-name="T367">w</text:span><text:span text:style-name="T485">6</text:span><text:span text:style-name="T367">+</text:span>Glück<text:span text:style-name="T367">smod</text:span>:</text:p>
      <text:p text:style-name="P124"><text:tab/><text:tab/><text:span text:style-name="T486">3</text:span><text:span text:style-name="T487">–</text:span> Verderbnis <text:span text:style-name="T367">&amp;</text:span> <text:span text:style-name="T482">Makel des Patrons</text:span><text:tab/><text:tab/><text:span text:style-name="T486">4</text:span><text:span text:style-name="T14">-</text:span><text:span text:style-name="T486">5</text:span> Verderbnis<text:tab/><text:tab/><text:span text:style-name="T486">6+</text:span> <text:span text:style-name="T482">Makel</text:span></text:p>
      <text:p text:style-name="P124"><text:span text:style-name="T14">2-11<text:tab/><text:tab/></text:span>Fehlschlag</text:p>
      <text:p text:style-name="P124"><text:span text:style-name="T14">12</text:span><text:span text:style-name="T486">+</text:span><text:tab/><text:tab/><text:span text:style-name="T482">Entscheidung des Richters</text:span></text:p>
      <text:p text:style-name="P125"/>
      <text:p text:style-name="P126"><text:span text:style-name="T480">1-</text:span><text:span text:style-name="T488">14 </text:span>Pakt mit einem Patron<text:tab/><text:tab/><text:tab/><text:tab/><text:tab/><text:tab/><text:tab/><text:tab/><text:tab/><text:tab/><text:span text:style-name="T333">Regeln 1</text:span><text:span text:style-name="T489">43</text:span><text:span text:style-name="T333">, Rules 14</text:span><text:span text:style-name="T489">8</text:span></text:p>
      <text:p text:style-name="P119">Grad 1, 1 Woche plus Aufgaben, <text:span text:style-name="T483">Reichweite: selbst oder Berührung, </text:span>Dauer: lebenslang</text:p>
      <text:p text:style-name="P126"/>
      <text:p text:style-name="P121">Du verpflichtest dich in dieser Zeremonie einem übernatürlichen Wesen (Gott, Dämon, Chaosfürst, Engel, …) zu dienen. Du musst seine Aufgaben erfüllen und kannst um seine Hilfe bitten.</text:p>
      <text:p text:style-name="P127">Um einen Pakt mit <text:span text:style-name="T14">Bobugbubilz</text:span> einzugehen, muss eine wochenlange, verdorbene Zeremonie im schleimigen Unterschlupf der Krötenmenschen abgehalten werden.</text:p>
      <text:p text:style-name="P121"/>
      <text:p text:style-name="P120">Besitzt du bereits einem Pakt kannst du auch einen Gefährten in den Pakt einbeziehen.</text:p>
      <text:p text:style-name="P124"><text:span text:style-name="T14">1</text:span><text:tab/><text:tab/><text:span text:style-name="T482">Fehlschlag, Makel des Patrons, Zauber ist für einen Monat verloren</text:span></text:p>
      <text:p text:style-name="P124"><text:span text:style-name="T14">2-11<text:tab/><text:tab/></text:span>Fehlschlag<text:span text:style-name="T482">, Zauber ist für einen Monat verloren</text:span></text:p>
      <text:p text:style-name="P124"><text:span text:style-name="T14">12</text:span><text:span text:style-name="T486">+</text:span><text:tab/><text:tab/><text:span text:style-name="T490">Pakt geschlossen: Verhältnis zu Patron entsprechend Wurf, </text:span><text:span text:style-name="T491">mindestens einmal</text:span></text:p>
      <text:p text:style-name="P124"><text:span text:style-name="T491"><text:tab/><text:tab/>täglich kann der Patron angerufen werden. </text:span><text:span text:style-name="T492">Der Patron kann Gegenleistungen</text:span></text:p>
      <text:p text:style-name="P128"><text:tab/><text:tab/>verlangen.</text:p>
      <text:p text:style-name="P125"/>
      <text:p text:style-name="P129"><text:span text:style-name="T493">1-</text:span><text:span text:style-name="T494">27 </text:span><text:span text:style-name="T495">Patronzauber</text:span></text:p>
      <text:p text:style-name="P130">Dein Patron kann dir die Fähigkeit gewähren einen seiner Zauber zu wirken.<text:line-break/><text:span text:style-name="T14">Bobugbubilz</text:span><text:span text:style-name="T496">:</text:span><text:span text:style-name="T497"> </text:span><text:span text:style-name="T472">Lurchwerdung 331, Herrlicher Schlamm 332, Bund mit dem Widerling</text:span></text:p>
      <text:p text:style-name="P131"/>
      <text:p text:style-name="P132">Makel des Patrons</text:p>
      <text:p text:style-name="P131">Du erleidest eine dauerhafte Veränderung, ähnlich der Verderbnis.</text:p>
      <text:p text:style-name="P133">Sezrekan: siehe Turm der schwarzen Perle</text:p>
      <text:p text:style-name="P134"><text:span text:style-name="T498">Anrufung </text:span>Bobugbubilz</text:p>
      <text:p text:style-name="P135"><text:span text:style-name="T499">D</text:span><text:span text:style-name="T435">er Dämonenfürst der Amphibien </text:span><text:span text:style-name="T499">v</text:span><text:span text:style-name="T435">erlangt, dass seine Diener Frösche, Kröten und Salamander </text:span>schützen, Chaos verbreiten und die dunklen Sumpfländer verehren. <text:s/>Nach jeder größeren Hilfeleistung fordert Bobugbubilz kleinere Taten zum Treuebeweis, <text:span text:style-name="T500">z.B.</text:span> Schlangen und andere Wesen zu töten, die seine amphibischen Sklaven so oft fressen.</text:p>
      <text:p text:style-name="P136"><text:s/></text:p>
      <text:p text:style-name="P137">Anrufung des Patrons:</text:p>
      <text:p text:style-name="P138"><text:span text:style-name="T14">12–13</text:span><text:tab/>Bobugbubilz ist beschäftigt. Regen fällt, <text:span text:style-name="T501">der</text:span> Boden <text:span text:style-name="T501">wird zu Matsch</text:span> und <text:span text:style-name="T498">d</text:span><text:span text:style-name="T502">u erhältst</text:span><text:span text:style-name="T498"><text:line-break/><text:tab/><text:tab/></text:span>für 1 Stunde +<text:span text:style-name="T498">w</text:span>6 Stärke. Diese kann ganz normal für Zauberbrand genutzt werden.</text:p>
      <text:p text:style-name="P139"><text:span text:style-name="T14">14–17</text:span><text:tab/>Bobugbubilz schickt eine Krötenplage. <text:span text:style-name="T501">Sie erscheint in w4 Runden und bleibt für w6<text:line-break/><text:tab/><text:tab/>Runden. </text:span>Tausende Kröten <text:span text:style-name="T501">greifen innerhalb</text:span> 6 m x 6 m <text:span text:style-name="T501">alle</text:span> Wesen <text:span text:style-name="T501">an die deine oder<text:line-break/><text:tab/><text:tab/></text:span>Bobugbubilz’ <text:span text:style-name="T501">Gegner sind</text:span>. <text:span text:style-name="T14">Krötenhorde:</text:span> INI +0; A Biss +4 nah <text:span text:style-name="T501">alle in </text:span>6 m x 6 m <text:span text:style-name="T503">w</text:span><text:span text:style-name="T14">4</text:span>;<text:line-break/><text:tab/><text:tab/>RK 8; TP 40; BW 3 m; AW <text:span text:style-name="T498">w</text:span>20; RW ZÄH +4 REF +0 WIL +0 <text:span text:style-name="T501">Chaos</text:span></text:p>
      <text:p text:style-name="P139"><text:span text:style-name="T14">18–19</text:span><text:tab/>Der Boden um de<text:span text:style-name="T504">i</text:span>n<text:span text:style-name="T504">en</text:span> Gegner wird plötzlich feucht <text:span text:style-name="T501">und</text:span> <text:span text:style-name="T501">öffnet sich</text:span>, <text:span text:style-name="T501">das</text:span> klaffende<text:line-break/><text:tab/><text:tab/>Maul einer Kröte bricht <text:span text:style-name="T505">hervor </text:span>und <text:span text:style-name="T505">schnappt zu:</text:span><text:span text:style-name="T501"> </text:span>2<text:span text:style-name="T498">w</text:span>6 Schaden, Zähigkeit 20 halbiert</text:p>
      <text:p text:style-name="P139"><text:span text:style-name="T14">20–23</text:span><text:tab/>Bobugbubilz schickt einen <text:span text:style-name="T14">Teufelsfrosch</text:span>. Er kommt in <text:span text:style-name="T504">w</text:span>4 Runden an <text:span text:style-name="T506">und</text:span> gehorcht<text:line-break/><text:tab/><text:tab/>d<text:span text:style-name="T507">ir für eine Stunde. </text:span>Der Teufelsfrosch ist groß genug, um als Reittier zu dienen. </text:p>
      <text:p text:style-name="P140"><text:span text:style-name="T14">24–27</text:span><text:tab/>Bobugbubilz schickt einen <text:span text:style-name="T14">Stachelsalamander</text:span>. Er kommt in <text:span text:style-name="T508">w</text:span>4 Runden an <text:span text:style-name="T506">und</text:span><text:line-break/><text:tab/><text:tab/>gehorcht d<text:span text:style-name="T506">ir für 1 Stunde</text:span>, <text:span text:style-name="T506">oder solange dir ein stündlicher </text:span>Zauberwurf 20 <text:span text:style-name="T506">gelingt.</text:span></text:p>
      <text:p text:style-name="P140"><text:tab/><text:tab/>Dieser <text:span text:style-name="T506">D</text:span>ämon ist groß genug, um als Reittier zu dienen, vorausgesetzt ein Sattel<text:line-break/><text:tab/><text:tab/>schützt <text:span text:style-name="T506">vor Stacheln</text:span>.</text:p>
      <text:p text:style-name="P139"><text:span text:style-name="T14">28–29</text:span><text:tab/>Bobugbubilz schickt ein geringes <text:span text:style-name="T14">Krötenscheusal</text:span>. <text:span text:style-name="T506">Er</text:span> entsteigt sofort einer<text:line-break/><text:tab/><text:tab/>matschigen Pfütze, taumelt chaotisch umher und schlägt Gegner unter quakenden,<text:line-break/><text:tab/><text:tab/>lallenden Lauten nieder. Er bleibt für eine Stunde.</text:p>
      <text:p text:style-name="P127"><text:span text:style-name="T14">30–31</text:span><text:tab/>Bobugbubilz schickt einen <text:span text:style-name="T14">Avatar</text:span>. Diese monströse, dunkelhäutige Kröte mit Beulen<text:line-break/><text:tab/><text:tab/>fällt von oben herab, um d<text:span text:style-name="T506">eine</text:span> Feinde anzugreifen <text:span text:style-name="T502">und</text:span> bleibt für 2<text:span text:style-name="T506">w</text:span>6 Runden.</text:p>
      <text:p text:style-name="P127"><text:span text:style-name="T14">32+<text:tab/><text:tab/></text:span>Bobugbubilz schickt einen <text:span text:style-name="T14">Avatar</text:span> und bewirkt i<text:span text:style-name="T508">n dir</text:span> einen übernatürlichen<text:line-break/><text:tab/><text:tab/>Ausbruch an Krötenstärke <text:span text:style-name="T502">+6</text:span>. <text:span text:style-name="T502">Die Kröte greift für</text:span> 2<text:span text:style-name="T508">w</text:span>6 Runden <text:span text:style-name="T502">deine Feinde an<text:line-break/><text:tab/><text:tab/>und verschwindet dann mitsamt der Krötenstärke.</text:span></text:p>
      <text:p text:style-name="P141"><text:span text:style-name="T14">Teufelsfrosch</text:span> (Typ I Dämon): INI +1; A Biss +6 nah <text:span text:style-name="T509">w</text:span><text:span text:style-name="T14">8+2</text:span>; RK 13; TW 3<text:span text:style-name="T510">w</text:span>12; BW 6 m oder schwimmen 3 m; AW <text:span text:style-name="T510">w</text:span>20; BES Dämonenfähigkeiten; ZÄH +4 REF +2 WIL +0 C<text:span text:style-name="T511">haos<text:line-break/></text:span><text:span text:style-name="T512">I: </text:span><text:span text:style-name="T513">Halber</text:span><text:span text:style-name="T512"> Schaden durch nicht-magische Waffen; </text:span><text:span text:style-name="T513">Dunkelsicht</text:span><text:span text:style-name="T512"> +4</text:span></text:p>
      <text:p text:style-name="P142"><text:span text:style-name="T14">Stachelsalamander</text:span> (Typ I Dämon): INI +0; A Biss +4 nah <text:span text:style-name="T509">w</text:span><text:span text:style-name="T14">8</text:span>; RK 15; TW 4<text:span text:style-name="T510">w</text:span>12; BW 9m oder schwimmen 9m; AW <text:span text:style-name="T510">w</text:span>20; BES Stacheln, Dämonenfähigkeite<text:span text:style-name="T511">n; </text:span>ZÄH +4 REF +4 WIL +0 C<text:span text:style-name="T511">haos</text:span><text:line-break/><text:span text:style-name="T512">I: </text:span><text:span text:style-name="T513">Halber</text:span><text:span text:style-name="T512"> Schaden durch nicht-magische Waffen; </text:span><text:span text:style-name="T513">Dunkelsicht</text:span><text:span text:style-name="T512"> +4</text:span></text:p>
      <text:p text:style-name="P142"><text:span text:style-name="T14">Geringeres Krötenscheusal</text:span> (Typ II Dämon): INI +4; A [Streitkolben des Chaos +2] +8 nah (<text:span text:style-name="T514">w</text:span>6+4 plus <text:span text:style-name="T514">w</text:span>4 gegen rechtschaffene Wesen) oder Klauen +8 nah <text:span text:style-name="T515">w</text:span><text:span text:style-name="T14">8+2</text:span> oder Biss +10 nah <text:span text:style-name="T515">w</text:span><text:span text:style-name="T14">12</text:span>; RK 18; TW 6<text:span text:style-name="T514">w</text:span>12; BW 9 m oder schwimmen 9 m; AW 2<text:span text:style-name="T514">w</text:span>20; BES Krankheit, Gutes entdecken +6, Dämonenfähigkeiten; ZÄH +6 REF +8 WIL +6 C<text:span text:style-name="T511">haos</text:span><text:line-break/><text:span text:style-name="T512">II: </text:span><text:span text:style-name="T513">Kein</text:span><text:span text:style-name="T512"> Schaden durch nicht-magische Waffen/Wesen </text:span><text:span text:style-name="T516">≤</text:span><text:span text:style-name="T512">3TW; </text:span><text:span text:style-name="T513">Dunkelsicht</text:span><text:span text:style-name="T512"> +8</text:span></text:p>
      <text:p text:style-name="P142"><text:span text:style-name="T14">Avatar des Krötenscheusals</text:span> (Typ IV Dämon): INI +6; A Klaue +12 nah (3<text:span text:style-name="T517">w</text:span>8 + 6) oder Biss +16 nah (<text:span text:style-name="T517">w</text:span>12 + 4 + Verschlucken); RK 22; TW 10<text:span text:style-name="T517">w</text:span>12; BW 18 m oder schwimmen 18 m; AW 2<text:span text:style-name="T517">w</text:span>20; BES Krankheit, komplett verschlucken, Zauber (Zauberwurf +8): Gutes entdecken, Erst<text:span text:style-name="T517">ick</text:span>ende Wolke, Schrecken, Dämonenfähigkeiten; ZÄH +12 REF +10 WIL +12 <text:span text:style-name="T511">Chaos<text:line-break/></text:span><text:span text:style-name="T512">IV: </text:span><text:span text:style-name="T513">Kein</text:span><text:span text:style-name="T512"> Schaden durch Waffen &lt;+3/Wesen </text:span><text:span text:style-name="T516">≤7</text:span><text:span text:style-name="T512">TW; </text:span><text:span text:style-name="T513">Krit.</text:span><text:span text:style-name="T512"> 17-20; </text:span><text:span text:style-name="T513">Dunkelsicht</text:span><text:span text:style-name="T512"> +16</text:span></text:p>
      <text:p text:style-name="P143"><text:span text:style-name="T518">Makel</text:span><text:span text:style-name="T498"> </text:span>Bobugbubilz</text:p>
      <text:p text:style-name="P144"><text:span text:style-name="T435">Wenn sich für Bobugbubilz ein Makel des Patrons ergibt, würfle </text:span><text:span text:style-name="T518">w</text:span><text:span text:style-name="T435">6 auf der unten stehenden Tabelle. Wenn </text:span><text:span text:style-name="T518">du</text:span><text:span text:style-name="T435"> alle 6 Nachteile auf allen Stufen des Effekts erworben ha</text:span><text:span text:style-name="T518">s</text:span><text:span text:style-name="T435">t, muss</text:span><text:span text:style-name="T518">t</text:span><text:span text:style-name="T435"> </text:span><text:span text:style-name="T518">du </text:span><text:span text:style-name="T435">nicht mehr würfel</text:span><text:span text:style-name="T518">n</text:span><text:span text:style-name="T435">.</text:span></text:p>
      <text:p text:style-name="P145"><text:span text:style-name="T14">1</text:span><text:tab/><text:span text:style-name="T519">1.</text:span><text:span text:style-name="T520"> </text:span>Egal welchen Zauber d<text:span text:style-name="T521">u</text:span> sprich<text:span text:style-name="T521">s</text:span>t, es erscheinen summende, beißende Mücken. Sie belästigen<text:line-break/><text:tab/>und verwirren, aber verursachen keinen weiteren Schaden.<text:line-break/><text:tab/><text:span text:style-name="T519">2.</text:span> <text:span text:style-name="T520">E</text:span>in großer schwarzer Schwarm Mücken <text:span text:style-name="T520">erscheint </text:span>mit jedem Zauber <text:span text:style-name="T520">für 1 Runde</text:span>.<text:line-break/><text:tab/><text:span text:style-name="T520">Er</text:span> <text:span text:style-name="T520">verwirrt</text:span> <text:span text:style-name="T520">alle Wesen </text:span>innerhalb 3 m: <text:span text:style-name="T520">Willen 8 oder -1 </text:span>auf alle Würfe. D<text:span text:style-name="T521">u bist</text:span> immun.</text:p>
      <text:p text:style-name="P145"><text:tab/><text:span text:style-name="T519">3.</text:span><text:span text:style-name="T520"> Der</text:span> Mückenschwarm <text:span text:style-name="T520">folgt </text:span>d<text:span text:style-name="T521">ir</text:span> ständig, Tag und Nacht, egal <text:span text:style-name="T520">was du tust.</text:span></text:p>
      <text:p text:style-name="P146"><text:span text:style-name="T14">2</text:span><text:tab/><text:span text:style-name="T519">1.</text:span><text:span text:style-name="T520"> </text:span>D<text:span text:style-name="T521">u b</text:span>ist ständig nass, als ob <text:span text:style-name="T521">du</text:span> in einer Sauna oder in feuchtem Sumpfland wär<text:span text:style-name="T521">st</text:span>. <text:span text:style-name="T521">D</text:span>eine Brauen<text:line-break/><text:tab/>sind feucht, <text:span text:style-name="T521">du</text:span> schwitzt ununterbrochen und am Ende jeden Tages sind <text:span text:style-name="T521">d</text:span>eine Kleider durchnässt. Dies<text:line-break/><text:tab/>hat Einfluss auf <text:span text:style-name="T521">d</text:span>eine Fähigkeit, Schriftrollen, Bücher aus Papier und <text:span text:style-name="T522">Äh</text:span>nliches zu tragen.<text:line-break/><text:tab/><text:span text:style-name="T519">2.</text:span> <text:span text:style-name="T520">Du </text:span>schwitzt so heftig, dass <text:span text:style-name="T521">d</text:span>eine Kleidung von Mittag an jeden Tag durchnässt ist.<text:line-break/><text:tab/><text:span text:style-name="T519">3.</text:span><text:span text:style-name="T520"> Du</text:span> sonder<text:span text:style-name="T520">s</text:span>t ständig ein Rinnsal Feuchtigkeit ab. <text:span text:style-name="T520">Du b</text:span>ist immer durstig und muss<text:span text:style-name="T520">t d</text:span>einem Körper<text:line-break/><text:tab/>ständig Flüssigkeit zuführen. <text:span text:style-name="T520">Du</text:span> hinterlässt kleine Pfützen, wenn <text:span text:style-name="T520">du</text:span> <text:span text:style-name="T520">d</text:span>ich nicht beweg<text:span text:style-name="T520">s</text:span>t.</text:p>
      <text:p text:style-name="P146"><text:span text:style-name="T14">3</text:span><text:tab/><text:span text:style-name="T519">1.</text:span><text:span text:style-name="T520"> </text:span>D<text:span text:style-name="T523">ein</text:span> Gesicht wird deutlich froschartig. <text:span text:style-name="T523">D</text:span>eine Augen wandern auseinander und <text:span text:style-name="T524">d</text:span>eine Lippen<text:line-break/><text:tab/>werden dicker und fester. <text:span text:style-name="T524">D</text:span>eine Stimme wird tiefer und bekommt ein quakendes Echo.<text:line-break/><text:tab/><text:span text:style-name="T519">2.</text:span> <text:span text:style-name="T524">Dein Gesicht</text:span> verändert sich, sodass es noch mehr einem Frosch ähnelt. D<text:span text:style-name="T525">eine</text:span> Zunge <text:span text:style-name="T525">wird länger<text:line-break/><text:tab/>und deine Augen quellen hervor. </text:span>Nacht<text:span text:style-name="T525">s</text:span>, während <text:span text:style-name="T524">du</text:span> schläf<text:span text:style-name="T524">s</text:span>t, <text:span text:style-name="T525">machst du</text:span> quakende Geräusche.<text:line-break/><text:tab/><text:span text:style-name="T524">Du</text:span> geh<text:span text:style-name="T524">s</text:span>t immer noch als Mensch durch, aber nur wenn <text:span text:style-name="T524">du</text:span> darauf hinweist, dass <text:span text:style-name="T524">du </text:span>deformiert <text:span text:style-name="T524">b</text:span>ist<text:line-break/><text:tab/>oder anderweitig seltsam aussieh<text:span text:style-name="T524">s</text:span>t.</text:p>
      <text:p text:style-name="P146"><text:tab/><text:span text:style-name="T519">3.</text:span><text:span text:style-name="T520"> </text:span><text:span text:style-name="T524">Dein</text:span> Kopf <text:span text:style-name="T524">verwandelt sich</text:span> endgültig in den Kopf eines Frosches. <text:span text:style-name="T524">Du</text:span> kann<text:span text:style-name="T524">st</text:span> immer noch <text:span text:style-name="T525">quäkend<text:line-break/><text:tab/></text:span>sprechen, aber es ist absolut unmöglich, als normaler Mensch durch<text:span text:style-name="T524">zu</text:span>gehen.</text:p>
      <text:p text:style-name="P146"><text:span text:style-name="T14">4</text:span><text:tab/><text:span text:style-name="T519">1.</text:span><text:span text:style-name="T520"> </text:span>Jedes Mal, wenn d<text:span text:style-name="T526">u</text:span> irgendeinen Zauber wirk<text:span text:style-name="T526">s</text:span>t, füllt sich die Fläche des Effekts mit einem üblen<text:line-break/><text:tab/>Sumpfgeruch <text:span text:style-name="T525">nach</text:span> verrottenden Pflanzen <text:span text:style-name="T525">mit ein</text:span>er fischigen Note.<text:line-break/><text:tab/><text:span text:style-name="T519">2.</text:span> <text:span text:style-name="T526">Dich</text:span> begleitet ständig ein <text:span text:style-name="T526">abscheulicher</text:span> Gestank <text:span text:style-name="T526">der jedem auffällt.</text:span></text:p>
      <text:p text:style-name="P146"><text:tab/><text:span text:style-name="T519">3.</text:span><text:span text:style-name="T520"> </text:span><text:span text:style-name="T526">Du </text:span>stink<text:span text:style-name="T526">s</text:span>t so erbärmlich, dass <text:span text:style-name="T526">du</text:span> in gehobener Gesellschaft nicht willkommen <text:span text:style-name="T526">b</text:span>ist. </text:p>
      <text:p text:style-name="P147"><text:tab/>(Bobugbubilz’ Anhänger erachten den Geruch jedoch als wohlriechend und köstlich).</text:p>
      <text:p text:style-name="P146"><text:span text:style-name="T14">5</text:span><text:tab/><text:span text:style-name="T519">1.</text:span><text:span text:style-name="T520"> </text:span>Jedes Mal, wenn d<text:span text:style-name="T526">u</text:span> einen Zauber wirk<text:span text:style-name="T526">s</text:span>t, werden <text:span text:style-name="T526">d</text:span>eine Beine länger und <text:span text:style-name="T526">d</text:span>eine<text:line-break/><text:tab/>Gelenkstruktur ändert sich. Sie sehen deformiert aus und <text:span text:style-name="T526">du</text:span> muss<text:span text:style-name="T526">t</text:span> <text:span text:style-name="T526">d</text:span>ich für <text:span text:style-name="T526">w</text:span>4 Runden<text:line-break/><text:tab/>in kleinen Hopsern fortbewegen. (<text:span text:style-name="T526">Anderer</text:span> Zaubereffekt hat Vorrang.)<text:line-break/><text:tab/><text:span text:style-name="T519">2.</text:span> <text:span text:style-name="T526">Deine</text:span> Verwandlung <text:span text:style-name="T526">schreitet </text:span>weiter voran, sodass d<text:span text:style-name="T526">eine </text:span>Beine für <text:span text:style-name="T526">w</text:span>4 Phasen so<text:line-break/><text:tab/>aussehen wie die eines Frosches. <text:span text:style-name="T526">Du</text:span> bekomm<text:span text:style-name="T526">s</text:span>t dadurch keine außergewöhnlichen<text:line-break/><text:tab/>Sprungfähigkeiten, aber <text:span text:style-name="T526">du</text:span> muss<text:span text:style-name="T526">t</text:span> hopsen und kann<text:span text:style-name="T526">st</text:span> nicht normal laufen.</text:p>
      <text:p text:style-name="P146"><text:tab/><text:span text:style-name="T519">3.</text:span><text:span text:style-name="T520"> </text:span><text:span text:style-name="T526">Deine</text:span> Beine <text:span text:style-name="T526">verwandeln sich</text:span> für immer in die eines Frosches. <text:span text:style-name="T526">Du</text:span> erhäl<text:span text:style-name="T526">t</text:span>st die<text:line-break/><text:tab/>Fähigkeit <text:span text:style-name="T526">d</text:span>eine komplette Bewegungsrate in einem Sprung zurückzulegen.</text:p>
      <text:p text:style-name="P146"><text:span text:style-name="T14">6<text:tab/></text:span><text:span text:style-name="T519">1.</text:span><text:span text:style-name="T520"> </text:span>Wenn d<text:span text:style-name="T526">u einen </text:span>Zauber wirk<text:span text:style-name="T526">s</text:span>t, erscheinen um <text:span text:style-name="T526">dich</text:span> herum kleine Kröten. Sie fallen vom Himmel,<text:line-break/><text:tab/>kriechen aus den Falten <text:span text:style-name="T527">d</text:span>einer Kleidung, graben sich aus der Erde unter <text:span text:style-name="T527">d</text:span>einen Füßen und erscheinen<text:line-break/><text:tab/>manchmal als Teil des gewirkten Zaubers. Anschließend hüpfen sie ins Unterholz.</text:p>
      <text:p text:style-name="P146"><text:tab/><text:span text:style-name="T519">2.</text:span> <text:span text:style-name="T527">D</text:span>ie Kröten <text:span text:style-name="T527">erscheinen </text:span>nicht nur, wenn <text:span text:style-name="T527">du</text:span> einen Zauber wirk<text:span text:style-name="T527">s</text:span>t, sondern auch zufällig <text:span text:style-name="T527">w</text:span>4 mal am<text:line-break/><text:tab/>Tag. Das kann passieren, wenn <text:span text:style-name="T527">du</text:span> gerade beim Essen sitzt, ein Zauberbuch liest oder <text:span text:style-name="T527">d</text:span>einen Dolch<text:line-break/><text:tab/>zum Angriff zück<text:span text:style-name="T527">s</text:span>t: Die Kröten erscheinen einfach.</text:p>
      <text:p text:style-name="P146"><text:tab/><text:span text:style-name="T519">3.</text:span><text:span text:style-name="T520"> </text:span><text:span text:style-name="T527">D</text:span>ie Kröten <text:span text:style-name="T527">werden d</text:span>eine ständige Begleiterscheinung. <text:span text:style-name="T527">Du </text:span>wir<text:span text:style-name="T527">st</text:span> ununterbrochen von einer<text:line-break/><text:tab/>Gefolgschaft quakender, wühlender, hüpfender Frösche und Kröten unterschiedlicher Größe (von der<text:line-break/><text:tab/>Kaulquappe bis hin zum Ochsenfrosch) begleitet. Egal wie oft <text:span text:style-name="T527">du</text:span> sie verscheuch<text:span text:style-name="T527">s</text:span>t, es erscheinen<text:line-break/><text:tab/>immer wieder neue <text:span text:style-name="T527">an</text:span> unerwarteten Orten. D<text:span text:style-name="T527">u</text:span> ha<text:span text:style-name="T527">s</text:span>t es nicht leicht, in guter Gesellschaft<text:line-break/><text:tab/>zurechtzukommen.</text:p>
      <text:p text:style-name="P148"><text:span text:style-name="T528">Zauberbrand </text:span>Bobugbubilz</text:p>
      <text:p text:style-name="P149">Bobugbubilz argumentiert nicht wie ein Mensch und seine Anliegen haben nicht immer ein unmittelbares Ziel. Benutzt <text:span text:style-name="T528">du</text:span> Zauberbrand, würfelst du <text:span text:style-name="T528">w</text:span>4 auf der unten stehenden Tabelle, um herauszufinden, welches Anliegen Bobugbubilz hat. Die Ideen lassen dir hoffentlich genug Freiraum, um sie für deine Kampagne zu erweitern.</text:p>
      <text:p text:style-name="P150"/>
      <text:p text:style-name="P150"><text:span text:style-name="T14">1</text:span><text:tab/>Bobugbubilz benötigt das Blut eines Landbewohners. D<text:span text:style-name="T528">ein</text:span> Blut tut es auch (ausgedrückt in<text:line-break/><text:tab/>einem Verlust von Ausdauer, Stärke oder Geschicklichkeit).</text:p>
      <text:p text:style-name="P149"><text:span text:style-name="T14">2</text:span><text:tab/>Der Dämonenfürst der Amphibien benötigt die Füße eines menschlichen Wesens. In dieser<text:line-break/><text:tab/>besonderen Situation kann der Charakter bis zu 10 Punkte seiner Attributswerte verbrennen, muss<text:line-break/><text:tab/>aber darüber hinaus keinerlei physische Aktionen vor- oder Schaden hinnehmen. Opfer<text:span text:style-name="T528">s</text:span>t <text:span text:style-name="T528">du</text:span><text:line-break/><text:tab/>Bobugbubilz die Füße eines Humanoide<text:span text:style-name="T528">n</text:span> vor dem nächsten Sonnenaufgang, erleide<text:span text:style-name="T528">s</text:span>t d<text:span text:style-name="T528">u </text:span>keinen<text:line-break/><text:tab/>Zauberbrand. Gelingt es <text:span text:style-name="T528">dir </text:span>nicht, ein solches Opfer zu finden, muss<text:span text:style-name="T528">t</text:span> <text:span text:style-name="T528">du</text:span> ganze 10 Punkte nehmen, die<text:line-break/><text:tab/>nach Ermessen des Spielleiters über die Attributswerte verteilt werden.</text:p>
      <text:p text:style-name="P150"><text:span text:style-name="T14">3</text:span><text:tab/>Bobugbubilz benötigt d<text:span text:style-name="T528">eine</text:span> süße Stimme für eine Anrufung, die seine amphibischen Anhänger nicht<text:line-break/><text:tab/>richtig intonieren können. Die Zeit verläuft im Schneckentempo, während <text:span text:style-name="T528">du d</text:span>ich auf eine<text:line-break/><text:tab/>verwirrende Ebene mit engen, schlüpfrigen, mutterleibartigen Höhlen versetzt sieh<text:span text:style-name="T528">s</text:span>t, wo <text:span text:style-name="T528">du</text:span><text:line-break/><text:tab/>gezwungen wir<text:span text:style-name="T528">st</text:span>, einen Text zu lesen, der zwar in den Worten <text:span text:style-name="T528">d</text:span>einer Sprache geschrieben ist, dessen<text:line-break/><text:tab/>Sinnhaftigkeit aber unergründlich abseits <text:span text:style-name="T528">d</text:span>eines Verstandes liegt. Mit Vollendung der Anrufung<text:line-break/><text:tab/>gelang<text:span text:style-name="T528">s</text:span>t <text:span text:style-name="T528">du</text:span> zurück auf seine Heimatebene. Es scheint keine Zeit vergangen zu sein und <text:span text:style-name="T528">du </text:span>finde<text:span text:style-name="T528">s</text:span>t <text:span text:style-name="T528">d</text:span>ich<text:line-break/><text:tab/>selbst geschwächt von einem Verlust von Attributspunkten entsprechend dem Zauberbrand.</text:p>
      <text:p text:style-name="P150"><text:span text:style-name="T14">4</text:span><text:tab/>Eine schleimige Menge verderbter Giftschlangen schlängelt sich aus dem Boden unter de<text:span text:style-name="T528">i</text:span>n<text:span text:style-name="T528">en</text:span> Füßen,<text:line-break/><text:tab/>wo sie umgehend in <text:span text:style-name="T528">d</text:span>eine Knöchel beißen und <text:span text:style-name="T528">d</text:span>ein Blut aussaugen. Leiste<text:span text:style-name="T528">s</text:span>t d<text:span text:style-name="T528">u</text:span> Widerstand, fliehen<text:line-break/><text:tab/>die Giftschlangen und der Zauberbrand misslingt. Leiste<text:span text:style-name="T528">s</text:span>t <text:span text:style-name="T528">du</text:span> keinen Widerstand, saugen die<text:line-break/><text:tab/>Giftschlangen Blut, bis der Zauberbrand vollständig ist. Dann schlängeln sie sich zurück in die Erde.<text:line-break/><text:tab/>Wenn sie unter dem Boden verschwinden, dreht eine ihren Kopf, um den Dank von Bobugbubilz<text:line-break/><text:tab/>auszudrücken … dann ist sie verschwunden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iberation Serif" svg:font-family="'Liberation Serif'" style:font-family-generic="roman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  <style:font-face style:name="gg sans" svg:font-family="'gg sans', 'Noto Sans', 'Helvetica Neue', Helvetica, Arial, sans-serif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0mm" style:writing-mode="page"/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mm" fo:margin-bottom="0mm" style:contextual-spacing="false"/>
      <style:text-properties style:font-name="Liberation Mono" fo:font-family="'Liberation Mono'" style:font-family-generic="modern" style:font-pitch="fixed" fo:font-size="10pt" style:font-name-asian="Hiragino Sans" style:font-family-asian="'Hiragino Sans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Bullet_20_Symbols" style:display-name="Bullet Symbols" style:family="text">
      <style:text-properties style:font-name="OpenSymbol" fo:font-family="OpenSymbol" style:font-charset="x-symbol" fo:font-size="15pt" style:font-name-asian="OpenSymbol" style:font-family-asian="OpenSymbol" style:font-charset-asian="x-symbol" style:font-size-asian="13.1000003814697pt" style:font-name-complex="OpenSymbol" style:font-family-complex="OpenSymbol" style:font-charset-complex="x-symbol" style:font-size-complex="15pt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0.01mm" fo:page-height="297mm" style:num-format="1" style:print-orientation="portrait" fo:margin-top="4.99mm" fo:margin-bottom="4.99mm" fo:margin-left="4.99mm" fo:margin-right="4.99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9-01T09:07:46.042000000</meta:creation-date>
    <dc:date>2024-10-29T16:26:57.800000000</dc:date>
    <meta:editing-duration>P4DT8H39M33S</meta:editing-duration>
    <meta:editing-cycles>1038</meta:editing-cycles>
    <meta:generator>LibreOffice/24.8.2.1$Windows_X86_64 LibreOffice_project/0f794b6e29741098670a3b95d60478a65d05ef13</meta:generator>
    <meta:print-date>2024-10-16T13:48:51.857000000</meta:print-date>
    <meta:printed-by>PDF-Dateien</meta:printed-by>
    <meta:document-statistic meta:table-count="1" meta:image-count="1" meta:object-count="0" meta:page-count="13" meta:paragraph-count="492" meta:word-count="5043" meta:character-count="32451" meta:non-whitespace-character-count="27037"/>
  </office:meta>
</office:document-meta>
</file>